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2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3" style:family="paragraph" style:parent-style-name="Standard_20__28_user_29_">
      <style:paragraph-properties fo:line-height="100%"/>
      <style:text-properties fo:font-size="16pt" officeooo:paragraph-rsid="00283c5c" style:font-size-asian="16pt" style:font-size-complex="16pt"/>
    </style:style>
    <style:style style:name="P4" style:family="paragraph" style:parent-style-name="Standard_20__28_user_29_" style:master-page-name="">
      <loext:graphic-properties draw:fill="none"/>
      <style:paragraph-properties fo:margin-left="0in" fo:margin-right="0in" fo:margin-top="0in" fo:margin-bottom="0.1in" style:contextual-spacing="false" fo:line-height="100%" fo:text-align="start" style:justify-single-word="false" fo:orphans="0" fo:widows="0" fo:hyphenation-ladder-count="no-limit" fo:text-indent="0in" style:auto-text-indent="false" style:page-number="auto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5" style:family="paragraph" style:parent-style-name="Standard_20__28_user_29_">
      <loext:graphic-properties draw:fill="none"/>
      <style:paragraph-properties fo:margin-left="0in" fo:margin-right="0in" fo:margin-top="0in" fo:margin-bottom="0.1in" style:contextual-spacing="false" fo:line-height="100%" fo:text-align="start" style:justify-single-word="false" fo:orphans="0" fo:widows="0" fo:hyphenation-ladder-count="no-limit" fo:text-indent="0in" style:auto-text-indent="false" fo:background-color="transparent" style:vertical-align="baseline" style:writing-mode="lr-tb"/>
      <style:text-properties fo:font-size="16pt" officeooo:paragraph-rsid="00030b59" style:font-size-asian="16pt" style:font-size-complex="16pt" fo:hyphenate="false" fo:hyphenation-remain-char-count="2" fo:hyphenation-push-char-count="2" loext:hyphenation-no-caps="false"/>
    </style:style>
    <style:style style:name="P6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background-color="#ffffff"/>
      <style:text-properties officeooo:paragraph-rsid="00016f9c"/>
    </style:style>
    <style:style style:name="P7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8" style:family="paragraph" style:parent-style-name="Standard">
      <loext:graphic-properties draw:fill="solid" draw:fill-color="#ffffff"/>
      <style:paragraph-properties fo:margin-top="0in" fo:margin-bottom="0in" style:contextual-spacing="false" style:line-height-at-least="0in" fo:background-color="#ffffff"/>
      <style:text-properties officeooo:paragraph-rsid="00030b59"/>
    </style:style>
    <style:style style:name="P9" style:family="paragraph" style:parent-style-name="Standard_20__28_user_29_">
      <style:paragraph-properties fo:line-height="15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0" style:family="paragraph" style:parent-style-name="Standard_20__28_user_29_">
      <style:paragraph-properties fo:margin-left="0in" fo:margin-right="0in" fo:margin-top="0in" fo:margin-bottom="0.1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1" style:family="paragraph" style:parent-style-name="Standard_20__28_user_29_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2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13" style:family="paragraph" style:parent-style-name="Standard_20__28_user_29_">
      <style:paragraph-properties fo:line-height="10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4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15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24d9b5" style:font-weight-asian="bold" style:font-weight-complex="bold"/>
    </style:style>
    <style:style style:name="P16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016f9c" style:font-size-asian="5.25pt" style:font-weight-asian="bold" style:font-size-complex="6pt" style:font-weight-complex="bold"/>
    </style:style>
    <style:style style:name="P17" style:family="paragraph" style:parent-style-name="Standard_20__28_user_29_">
      <style:paragraph-properties fo:line-height="100%" fo:text-align="center" style:justify-single-word="false"/>
      <style:text-properties fo:color="#800000" loext:opacity="100%" fo:font-size="6pt" fo:font-weight="bold" officeooo:paragraph-rsid="00101648" style:font-size-asian="5.25pt" style:font-weight-asian="bold" style:font-size-complex="6pt" style:font-weight-complex="bold"/>
    </style:style>
    <style:style style:name="P18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24d9b5" style:font-size-asian="5.25pt" style:font-weight-asian="bold" style:font-size-complex="6pt" style:font-weight-complex="bold"/>
    </style:style>
    <style:style style:name="P19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20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21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22" style:family="paragraph" style:parent-style-name="Standard_20__28_user_29_">
      <loext:graphic-properties draw:fill="solid" draw:fill-color="#ffffff"/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23" style:family="paragraph" style:parent-style-name="Standard_20__28_user_29_">
      <style:paragraph-properties fo:line-height="100%"/>
      <style:text-properties fo:font-size="6pt" officeooo:paragraph-rsid="00030b59" style:font-size-asian="5.25pt" style:font-size-complex="6pt"/>
    </style:style>
    <style:style style:name="P24" style:family="paragraph" style:parent-style-name="Standard_20__28_user_29_">
      <style:paragraph-properties fo:line-height="100%"/>
      <style:text-properties fo:font-size="6pt" officeooo:paragraph-rsid="00016f9c" style:font-size-asian="5.25pt" style:font-size-complex="6pt"/>
    </style:style>
    <style:style style:name="P25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6" style:family="paragraph" style:parent-style-name="Standard_20__28_user_29_">
      <style:paragraph-properties fo:margin-top="0in" fo:margin-bottom="0in" style:contextual-spacing="false" fo:line-height="100%"/>
      <style:text-properties fo:font-size="12pt" officeooo:paragraph-rsid="000181df" style:font-size-asian="10.5pt" style:font-size-complex="12pt"/>
    </style:style>
    <style:style style:name="P27" style:family="paragraph" style:parent-style-name="Standard_20__28_user_29_" style:master-page-name="Standard">
      <style:paragraph-properties fo:line-height="10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loext:opacity="100%" style:font-name="Liberation Serif" fo:font-size="16pt" fo:background-color="#ffffff" loext:char-shading-value="0" style:font-size-asian="16pt" style:font-name-complex="Times New Roman1" style:font-size-complex="16pt"/>
    </style:style>
    <style:style style:name="T4" style:family="text">
      <style:text-properties fo:color="#000000" loext:opacity="100%" fo:font-size="12pt" style:font-size-asian="10.5pt" style:font-size-complex="12pt"/>
    </style:style>
    <style:style style:name="T5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officeooo:rsid="0005993a"/>
    </style:style>
    <style:style style:name="T8" style:family="text">
      <style:text-properties officeooo:rsid="00193f6b"/>
    </style:style>
    <style:style style:name="T9" style:family="text">
      <style:text-properties officeooo:rsid="0024d9b5"/>
    </style:style>
    <style:style style:name="T10" style:family="text">
      <style:text-properties officeooo:rsid="00283c5c"/>
    </style:style>
    <style:style style:name="T11" style:family="text">
      <style:text-properties officeooo:rsid="002d39cc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The <text:span text:style-name="T7">Fifteenth</text:span> Sunday after Trinity</text:p>
      <text:p text:style-name="P16"/>
      <text:p text:style-name="P2">The Old Testament is written in the <text:span text:style-name="T11">fif</text:span>th chapter of Ecclesiasticus, beginning at the first verse.</text:p>
      <text:p text:style-name="P23"/>
      <text:p text:style-name="P2">This passage is taken from the Apocrypha. Ecclesiasticus is also known as Sirach.</text:p>
      <text:p text:style-name="P24"/>
      <text:p text:style-name="P13">(Pause to allow parishioners to find the page.)</text:p>
      <text:p text:style-name="P9"/>
      <text:section text:style-name="Sect1" text:name="Section4">
        <text:p text:style-name="P8"><text:span text:style-name="text"><text:span text:style-name="T3">“Do not set your heart on your wealth, nor say, “I have enough.”</text:span></text:span></text:p>
        <text:p text:style-name="P8"><text:span text:style-name="text"><text:span text:style-name="T3"/></text:span></text:p>
        <text:p text:style-name="P8"><text:span text:style-name="text"><text:span text:style-name="T3">Do not follow your inclination and strength, walking according to the desires of your heart.</text:span></text:span></text:p>
        <text:p text:style-name="P8"><text:span text:style-name="text"><text:span text:style-name="T3"/></text:span></text:p>
        <text:p text:style-name="P8"><text:span text:style-name="text"><text:span text:style-name="T3">Do not say, “Who will have power over me?” for the Lord will surely punish you.</text:span></text:span></text:p>
        <text:p text:style-name="P8"><text:span text:style-name="text"><text:span text:style-name="T3"/></text:span></text:p>
        <text:p text:style-name="P8"><text:span text:style-name="text"><text:span text:style-name="T3">Do not say, “I sinned, and what happened to me?” for the Lord is slow to anger.</text:span></text:span></text:p>
        <text:p text:style-name="P8"><text:span text:style-name="text"><text:span text:style-name="T3"/></text:span></text:p>
        <text:p text:style-name="P8"><text:span text:style-name="text"><text:span text:style-name="T3">Do not be so confident of atonement that you add sin to sin.</text:span></text:span></text:p>
        <text:p text:style-name="P8"><text:span text:style-name="text"><text:span text:style-name="T3"/></text:span></text:p>
        <text:p text:style-name="P8"><text:span text:style-name="text"><text:span text:style-name="T3">Do not say, “His mercy is great, he will forgive the multitude of my sins,” for both mercy and wrath are with him, and his anger rests on sinners.</text:span></text:span></text:p>
        <text:p text:style-name="P8"><text:span text:style-name="text"><text:span text:style-name="T3"/></text:span></text:p>
        <text:p text:style-name="P8"><text:span text:style-name="text"><text:span text:style-name="T3">Do not delay to turn to the Lord, nor postpone it from day to day; for suddenly the wrath of the Lord will go forth, and at the time of punishment you will perish.</text:span></text:span></text:p>
        <text:p text:style-name="P8"><text:span text:style-name="text"><text:span text:style-name="T3"/></text:span></text:p>
        <text:p text:style-name="P8"><text:span text:style-name="text"><text:span text:style-name="T3">Do not depend on dishonest wealth, for it will not benefit you in the day of calamity.</text:span></text:span></text:p>
        <text:p text:style-name="P8"><text:span text:style-name="text"><text:span text:style-name="T3"/></text:span></text:p>
        <text:p text:style-name="P8"><text:span text:style-name="text"><text:span text:style-name="T3">Do not winnow with every wind, nor follow every path: the double-tongued sinner does that.</text:span></text:span></text:p>
        <text:p text:style-name="P8"><text:span text:style-name="text"><text:span text:style-name="T3"/></text:span></text:p>
        <text:p text:style-name="P8"><text:span text:style-name="text"><text:span text:style-name="T3">Be steadfast in your understanding, and let your speech be consistent.</text:span></text:span></text:p>
        <text:p text:style-name="P8"><text:span text:style-name="text"><text:span text:style-name="T3"/></text:span></text:p>
        <text:p text:style-name="P8"><text:span text:style-name="text"><text:span text:style-name="T3"/></text:span></text:p>
        <text:p text:style-name="P8"><text:span text:style-name="text"><text:span text:style-name="T3"/></text:span></text:p>
        <text:p text:style-name="P8"><text:span text:style-name="text"><text:span text:style-name="T3"/></text:span></text:p>
        <text:p text:style-name="P8"><text:span text:style-name="text"><text:span text:style-name="T3"/></text:span></text:p>
        <text:p text:style-name="P8"><text:span text:style-name="text"><text:span text:style-name="T3"/></text:span></text:p>
      </text:section>
      <text:p text:style-name="P6"><text:span text:style-name="text"><text:span text:style-name="T4"/></text:span></text:p>
      <text:p text:style-name="P7"><text:span text:style-name="text"><text:span text:style-name="T5">(Pause for a count of 5)</text:span></text:span></text:p>
      <text:p text:style-name="P7"><text:span text:style-name="text"><text:span text:style-name="T2">This is the word of the Lord.</text:span></text:span></text:p>
      <text:p text:style-name="P14">The <text:span text:style-name="T7">Fifteenth</text:span> Sunday after Trinity</text:p>
      <text:p text:style-name="P17"/>
      <text:p text:style-name="P20">Psalm <text:span text:style-name="T9">49</text:span></text:p>
      <text:p text:style-name="P20"/>
      <text:p text:style-name="P4">1 <text:s/>O HEAR ye this, all ye people; * ponder it with your ears, all ye that dwell in the world;</text:p>
      <text:p text:style-name="P5">2 <text:s/>High and low, rich and poor, * one with another.</text:p>
      <text:p text:style-name="P5">3 <text:s/>My mouth shall speak of wisdom, * and my heart shall muse of understanding.</text:p>
      <text:p text:style-name="P5">4 <text:s/>I will incline mine ear to the parable, * and show my dark speech upon the harp.</text:p>
      <text:p text:style-name="P5">5 <text:s/>Wherefore should I fear in the days of evil, * when wickedness at my heels compasseth me round about?</text:p>
      <text:p text:style-name="P5">6 <text:s/>There be some that put their trust in their goods, * and boast themselves in the multitude of their riches.</text:p>
      <text:p text:style-name="P5">7 <text:s/>But no man may deliver his brother, * nor give a ransom unto God for him,</text:p>
      <text:p text:style-name="P5">8 <text:s/>(For it cost more to redeem their souls, * so that he must let that alone for ever;)</text:p>
      <text:p text:style-name="P5">9 <text:s/>That he shall live alway, * and not see the grave.</text:p>
      <text:p text:style-name="P5">10 <text:s/>For he seeth that wise men also die and perish together, * as well as the ignorant and foolish, and leave their riches for other.</text:p>
      <text:p text:style-name="P5">11 <text:s/>And yet they think that their houses shall continue for ever, and that their dwelling-places shall endure from one generation to another; * and call the lands after their own names.</text:p>
      <text:p text:style-name="P5">12 <text:s/>Nevertheless, man being in honour abideth not, * seeing he may be compared unto the beasts that perish;</text:p>
      <text:p text:style-name="P5">13 <text:s/>This their way is very foolishness; * yet their posterity praise their saying.</text:p>
      <text:p text:style-name="P5">14 <text:s/>They lie in the grave like sheep; death is their shepherd; and the righteous shall have dominion over them in the morning: * their beauty shall consume in the sepulchre, and have no abiding.</text:p>
      <text:p text:style-name="P5">15 <text:s/>But God hath delivered my soul from the power of the grave; * for he shall receive me.</text:p>
      <text:p text:style-name="P5">16 <text:s/>Be not thou afraid, though one be made rich, * or if the glory of his house be increased;</text:p>
      <text:p text:style-name="P5">17 <text:s/>For he shall carry nothing away with him when he dieth, * neither shall his pomp follow him.</text:p>
      <text:p text:style-name="P5"><text:soft-page-break/>18 <text:s/>For while he lived, he counted himself an happy man; * and so long as thou doest well unto thyself, men will speak good of thee.</text:p>
      <text:p text:style-name="P5">19 <text:s/>He shall follow the generation of his fathers, * and shall never see light.</text:p>
      <text:p text:style-name="P5">20 <text:s/>Man that is in honour but hath no understanding * is compared unto the beasts that perish.</text:p>
      <text:p text:style-name="P21"><text:span text:style-name="text"><text:span text:style-name="T1">Glory be…</text:span></text:span></text:p>
      <text:p text:style-name="P15">The <text:span text:style-name="T7">Fifteenth</text:span> Sunday after Trinity</text:p>
      <text:p text:style-name="P18"/>
      <text:p text:style-name="P1"><text:span text:style-name="T8">T</text:span>he Epistle is written in the <text:span text:style-name="T9">sixth</text:span> chapter of St. Paul's Epistle to the Galatians, beginning at the <text:span text:style-name="T9">elevent</text:span>h verse.</text:p>
      <text:p text:style-name="P25"/>
      <text:p text:style-name="P1">This passage may be found in the Book of Common Prayer on page 2<text:span text:style-name="T9">1</text:span>0.</text:p>
      <text:p text:style-name="P26"/>
      <text:p text:style-name="P12">(Pause to allow parishioners to find the page.)</text:p>
      <text:p text:style-name="P19"/>
      <text:section text:style-name="Sect1" text:name="Section1">
        <text:p text:style-name="P3">YE see how large a letter I have written unto you with mine own hand.</text:p>
        <text:p text:style-name="P3"/>
        <text:p text:style-name="P3">As many as desire to make a fair shew in the flesh, they constrain you to be circumcised; only lest they should suffer persecution for the cross of Christ.</text:p>
        <text:p text:style-name="P3"/>
        <text:p text:style-name="P3">For neither they themselves who are circumcised keep the law; but desire to have you circumcised, that they may glory in your flesh.</text:p>
        <text:p text:style-name="P3"/>
        <text:p text:style-name="P3">But God forbid that I should glory, save in the cross of our Lord Jesus Christ, by whom the world is crucified unto me, and I unto the world.</text:p>
        <text:p text:style-name="P3"/>
        <text:p text:style-name="P3">For in Christ Jesus neither circumcision availeth any thing, nor uncircumcision, but a new creature. </text:p>
        <text:p text:style-name="P3"/>
        <text:p text:style-name="P3">And as many as walk according to this rule, peace be on them, and mercy, and upon the Israel of God.</text:p>
        <text:p text:style-name="P3"/>
        <text:p text:style-name="P3">From henceforth let no man trouble me: for I bear in my body the marks of the Lord Jesus.</text:p>
        <text:p text:style-name="P3"/>
        <text:p text:style-name="P3"><text:span text:style-name="T10">B</text:span>rethren, the grace of our Lord Jesus Christ be with your spirit. Amen.</text:p>
        <text:p text:style-name="P3"/>
        <text:p text:style-name="P3"/>
        <text:p text:style-name="P3"/>
        <text:p text:style-name="P3"/>
      </text:section>
      <text:p text:style-name="P10"/>
      <text:p text:style-name="P11">(Pause for a count of 5)</text:p>
      <text:p text:style-name="P22"><text:span text:style-name="text"><text:span text:style-name="T6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6:33.894243690</meta:creation-date>
    <meta:initial-creator>Figueroa Andrew</meta:initial-creator>
    <dc:language>en-US</dc:language>
    <meta:editing-cycles>7</meta:editing-cycles>
    <meta:editing-duration>PT28M34S</meta:editing-duration>
    <meta:generator>LibreOffice/7.3.5.2$Linux_X86_64 LibreOffice_project/30$Build-2</meta:generator>
    <dc:date>2022-09-25T14:38:25.142959035</dc:date>
    <dc:creator>Figueroa Andrew</dc:creator>
    <meta:document-statistic meta:table-count="0" meta:image-count="0" meta:object-count="0" meta:page-count="4" meta:paragraph-count="53" meta:word-count="866" meta:character-count="4488" meta:non-whitespace-character-count="3654"/>
  </office:meta>
</office:document-meta>
</file>