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user_29_">
      <style:paragraph-properties fo:margin-top="0in" fo:margin-bottom="0in" style:contextual-spacing="false" fo:line-height="100%"/>
      <style:text-properties fo:font-size="16pt" officeooo:paragraph-rsid="000181df" style:font-size-asian="16pt" style:font-size-complex="16pt"/>
    </style:style>
    <style:style style:name="P2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tyle="italic" officeooo:paragraph-rsid="000181df" style:font-style-asian="italic" style:font-style-complex="italic"/>
    </style:style>
    <style:style style:name="P3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tyle="normal" officeooo:paragraph-rsid="000181df" style:font-style-asian="normal" style:font-style-complex="normal"/>
    </style:style>
    <style:style style:name="P4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ize="6pt" fo:font-weight="bold" officeooo:paragraph-rsid="0024d9b5" style:font-size-asian="5.25pt" style:font-weight-asian="bold" style:font-size-complex="6pt" style:font-weight-complex="bold"/>
    </style:style>
    <style:style style:name="P5" style:family="paragraph" style:parent-style-name="Standard_20__28_user_29_">
      <style:paragraph-properties fo:margin-top="0in" fo:margin-bottom="0in" style:contextual-spacing="false" fo:line-height="100%"/>
      <style:text-properties fo:font-size="6pt" officeooo:paragraph-rsid="000181df" style:font-size-asian="5.25pt" style:font-size-complex="6pt"/>
    </style:style>
    <style:style style:name="P6" style:family="paragraph" style:parent-style-name="line">
      <loext:graphic-properties draw:fill="solid" draw:fill-color="#ffffff"/>
      <style:paragraph-properties fo:margin-top="0in" fo:margin-bottom="0in" style:contextual-spacing="false" style:line-height-at-least="0in" fo:background-color="#ffffff"/>
      <style:text-properties officeooo:paragraph-rsid="00016f9c"/>
    </style:style>
    <style:style style:name="P7" style:family="paragraph" style:parent-style-name="line">
      <loext:graphic-properties draw:fill="solid" draw:fill-color="#ffffff"/>
      <style:paragraph-properties fo:margin-top="0in" fo:margin-bottom="0in" style:contextual-spacing="false" style:line-height-at-least="0in" fo:text-align="center" style:justify-single-word="false" fo:background-color="#ffffff"/>
      <style:text-properties officeooo:paragraph-rsid="00016f9c"/>
    </style:style>
    <style:style style:name="P8" style:family="paragraph" style:parent-style-name="Standard_20__28_user_29_">
      <style:paragraph-properties fo:margin-top="0in" fo:margin-bottom="0in" style:contextual-spacing="false" fo:line-height="100%" fo:text-align="center" style:justify-single-word="false" fo:break-before="page"/>
      <style:text-properties fo:color="#800000" loext:opacity="100%" fo:font-weight="bold" officeooo:paragraph-rsid="0024d9b5" style:font-weight-asian="bold" style:font-weight-complex="bold"/>
    </style:style>
    <style:style style:name="P9" style:family="paragraph" style:parent-style-name="Standard_20__28_user_29_">
      <style:paragraph-properties fo:line-height="100%" fo:text-align="center" style:justify-single-word="false"/>
      <style:text-properties fo:font-weight="bold" officeooo:paragraph-rsid="00030b59" style:font-weight-asian="bold" style:font-weight-complex="bold"/>
    </style:style>
    <style:style style:name="P10" style:family="paragraph" style:parent-style-name="Standard_20__28_user_29_">
      <style:paragraph-properties fo:line-height="100%"/>
      <style:text-properties fo:font-size="16pt" officeooo:paragraph-rsid="00016f9c" style:font-size-asian="16pt" style:font-size-complex="16pt"/>
    </style:style>
    <style:style style:name="P11" style:family="paragraph" style:parent-style-name="Standard_20__28_user_29_">
      <style:paragraph-properties fo:line-height="100%"/>
      <style:text-properties fo:font-size="16pt" officeooo:paragraph-rsid="00283c5c" style:font-size-asian="16pt" style:font-size-complex="16pt"/>
    </style:style>
    <style:style style:name="P12" style:family="paragraph" style:parent-style-name="Standard_20__28_user_29_">
      <style:paragraph-properties fo:line-height="100%"/>
      <style:text-properties officeooo:paragraph-rsid="00030b59"/>
    </style:style>
    <style:style style:name="P13" style:family="paragraph" style:parent-style-name="Standard_20__28_user_29_">
      <style:paragraph-properties fo:line-height="100%" fo:text-align="center" style:justify-single-word="false"/>
      <style:text-properties fo:color="#800000" loext:opacity="100%" fo:font-style="italic" officeooo:paragraph-rsid="00016f9c" style:font-style-asian="italic" style:font-style-complex="italic"/>
    </style:style>
    <style:style style:name="P14" style:family="paragraph" style:parent-style-name="Standard_20__28_user_29_">
      <style:paragraph-properties fo:line-height="100%" fo:text-align="center" style:justify-single-word="false"/>
      <style:text-properties fo:color="#800000" loext:opacity="100%" fo:font-size="6pt" fo:font-weight="bold" officeooo:paragraph-rsid="00016f9c" style:font-size-asian="5.25pt" style:font-weight-asian="bold" style:font-size-complex="6pt" style:font-weight-complex="bold"/>
    </style:style>
    <style:style style:name="P15" style:family="paragraph" style:parent-style-name="Standard_20__28_user_29_">
      <style:paragraph-properties fo:line-height="100%" fo:text-align="center" style:justify-single-word="false"/>
      <style:text-properties fo:color="#800000" loext:opacity="100%" fo:font-size="6pt" fo:font-weight="bold" officeooo:paragraph-rsid="00101648" style:font-size-asian="5.25pt" style:font-weight-asian="bold" style:font-size-complex="6pt" style:font-weight-complex="bold"/>
    </style:style>
    <style:style style:name="P16" style:family="paragraph" style:parent-style-name="Standard_20__28_user_29_">
      <style:paragraph-properties fo:line-height="100%"/>
      <style:text-properties fo:font-size="6pt" officeooo:paragraph-rsid="00030b59" style:font-size-asian="5.25pt" style:font-size-complex="6pt"/>
    </style:style>
    <style:style style:name="P17" style:family="paragraph" style:parent-style-name="Standard_20__28_user_29_">
      <style:paragraph-properties fo:line-height="100%"/>
      <style:text-properties fo:font-size="6pt" officeooo:paragraph-rsid="00016f9c" style:font-size-asian="5.25pt" style:font-size-complex="6pt"/>
    </style:style>
    <style:style style:name="P18" style:family="paragraph" style:parent-style-name="Standard_20__28_user_29_">
      <style:paragraph-properties fo:line-height="100%" fo:text-align="center" style:justify-single-word="false"/>
      <style:text-properties fo:font-size="12pt" fo:font-weight="bold" officeooo:paragraph-rsid="00030b59" style:font-size-asian="10.5pt" style:font-weight-asian="bold" style:font-size-complex="12pt" style:font-weight-complex="bold"/>
    </style:style>
    <style:style style:name="P19" style:family="paragraph" style:parent-style-name="Quotations">
      <loext:graphic-properties draw:fill="solid" draw:fill-color="#ffffff"/>
      <style:paragraph-properties fo:margin-left="1in" fo:margin-right="1.05in" fo:margin-top="0in" fo:margin-bottom="0in" style:contextual-spacing="false" style:line-height-at-least="0.2917in" fo:text-align="center" style:justify-single-word="false" fo:text-indent="0in" style:auto-text-indent="false" fo:background-color="#ffffff"/>
      <style:text-properties officeooo:paragraph-rsid="000181df"/>
    </style:style>
    <style:style style:name="P20" style:family="paragraph" style:parent-style-name="Standard_20__28_user_29_">
      <style:paragraph-properties fo:margin-left="0in" fo:margin-right="0in" fo:margin-top="0in" fo:margin-bottom="0in" style:contextual-spacing="false" fo:line-height="100%" fo:text-align="center" style:justify-single-word="false" fo:text-indent="0in" style:auto-text-indent="false"/>
      <style:text-properties fo:color="#800000" loext:opacity="100%" fo:font-style="italic" officeooo:paragraph-rsid="000181df" style:font-style-asian="italic" style:font-style-complex="italic"/>
    </style:style>
    <style:style style:name="P21" style:family="paragraph" style:parent-style-name="Standard_20__28_user_29_">
      <loext:graphic-properties draw:fill="solid" draw:fill-color="#ffffff"/>
      <style:paragraph-properties fo:margin-left="0in" fo:margin-right="0in" fo:margin-top="0in" fo:margin-bottom="0in" style:contextual-spacing="false" fo:line-height="100%" fo:text-align="center" style:justify-single-word="false" fo:text-indent="0in" style:auto-text-indent="false" fo:background-color="#ffffff"/>
      <style:text-properties style:use-window-font-color="true" loext:opacity="0%" fo:font-size="14pt" fo:font-style="normal" officeooo:paragraph-rsid="000181df" style:font-size-asian="14pt" style:font-style-asian="normal" style:font-size-complex="14pt" style:font-style-complex="normal"/>
    </style:style>
    <style:style style:name="P22" style:family="paragraph" style:parent-style-name="Standard_20__28_user_29_">
      <style:paragraph-properties fo:margin-left="0in" fo:margin-right="0in" fo:margin-top="0in" fo:margin-bottom="0.0402in" style:contextual-spacing="false" fo:line-height="100%" fo:text-indent="0in" style:auto-text-indent="false"/>
      <style:text-properties fo:font-size="15pt" officeooo:paragraph-rsid="00030b59" style:font-size-asian="15pt" style:font-size-complex="15pt"/>
    </style:style>
    <style:style style:name="P23" style:family="paragraph" style:parent-style-name="Standard_20__28_user_29_">
      <style:paragraph-properties fo:line-height="100%" fo:text-align="center" style:justify-single-word="false" fo:break-before="page"/>
      <style:text-properties fo:color="#800000" loext:opacity="100%" fo:font-weight="bold" officeooo:paragraph-rsid="0024d9b5" style:font-weight-asian="bold" style:font-weight-complex="bold"/>
    </style:style>
    <style:style style:name="P24" style:family="paragraph" style:parent-style-name="Standard" style:master-page-name="">
      <loext:graphic-properties draw:fill="solid" draw:fill-color="#ffffff"/>
      <style:paragraph-properties fo:margin-left="0.5in" fo:margin-right="0in" fo:margin-top="0in" fo:margin-bottom="0in" style:contextual-spacing="false" fo:line-height="100%" fo:text-align="start" style:justify-single-word="false" fo:orphans="0" fo:widows="0" fo:hyphenation-ladder-count="no-limit" fo:text-indent="-0.5in" style:auto-text-indent="false" style:page-number="auto" fo:background-color="#ffffff" style:vertical-align="baseline" style:writing-mode="lr-tb"/>
      <style:text-properties officeooo:paragraph-rsid="00030b59" fo:hyphenate="false" fo:hyphenation-remain-char-count="2" fo:hyphenation-push-char-count="2" loext:hyphenation-no-caps="false"/>
    </style:style>
    <style:style style:name="P25" style:family="paragraph" style:parent-style-name="Standard">
      <loext:graphic-properties draw:fill="solid" draw:fill-color="#ffffff"/>
      <style:paragraph-properties fo:margin-left="0.5in" fo:margin-right="0in" fo:margin-top="0in" fo:margin-bottom="0in" style:contextual-spacing="false" fo:line-height="100%" fo:text-align="start" style:justify-single-word="false" fo:orphans="0" fo:widows="0" fo:hyphenation-ladder-count="no-limit" fo:text-indent="-0.5in" style:auto-text-indent="false" fo:background-color="#ffffff" style:vertical-align="baseline" style:writing-mode="lr-tb"/>
      <style:text-properties officeooo:paragraph-rsid="00030b59" fo:hyphenate="false" fo:hyphenation-remain-char-count="2" fo:hyphenation-push-char-count="2" loext:hyphenation-no-caps="false"/>
    </style:style>
    <style:style style:name="P26" style:family="paragraph" style:parent-style-name="Standard">
      <loext:graphic-properties draw:fill="solid" draw:fill-color="#ffffff"/>
      <style:paragraph-properties fo:margin-left="0.5in" fo:margin-right="0in" fo:margin-top="0in" fo:margin-bottom="0in" style:contextual-spacing="false" fo:line-height="100%" fo:text-align="start" style:justify-single-word="false" fo:orphans="0" fo:widows="0" fo:hyphenation-ladder-count="no-limit" fo:text-indent="-0.5in" style:auto-text-indent="false" fo:background-color="#ffffff" style:vertical-align="baseline" style:writing-mode="lr-tb"/>
      <style:text-properties officeooo:paragraph-rsid="0039d7e9" fo:hyphenate="false" fo:hyphenation-remain-char-count="2" fo:hyphenation-push-char-count="2" loext:hyphenation-no-caps="false"/>
    </style:style>
    <style:style style:name="P27" style:family="paragraph" style:parent-style-name="Standard_20__28_user_29_" style:master-page-name="Standard">
      <style:paragraph-properties fo:line-height="100%" fo:text-align="center" style:justify-single-word="false" style:page-number="auto"/>
      <style:text-properties fo:color="#800000" loext:opacity="100%" fo:font-weight="bold" officeooo:paragraph-rsid="00016f9c" style:font-weight-asian="bold" style:font-weight-complex="bold"/>
    </style:style>
    <style:style style:name="T1" style:family="text">
      <style:text-properties fo:color="#800000" loext:opacity="100%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color="#000000" loext:opacity="100%" fo:font-size="14pt" fo:font-weight="normal" style:font-size-asian="14pt" style:font-weight-asian="normal" style:font-size-complex="14pt" style:font-weight-complex="normal"/>
    </style:style>
    <style:style style:name="T3" style:family="text">
      <style:text-properties fo:color="#000000" loext:opacity="100%" style:font-name="Liberation Serif" fo:font-size="16pt" fo:background-color="#ffffff" loext:char-shading-value="0" style:font-size-asian="16pt" style:font-name-complex="Times New Roman1" style:font-size-complex="16pt"/>
    </style:style>
    <style:style style:name="T4" style:family="text">
      <style:text-properties fo:color="#000000" loext:opacity="100%" fo:font-size="12pt" style:font-size-asian="10.5pt" style:font-size-complex="12pt"/>
    </style:style>
    <style:style style:name="T5" style:family="text">
      <style:text-properties fo:color="#c9211e" loext:opacity="100%" fo:font-size="14pt" fo:font-style="italic" style:font-size-asian="14pt" style:font-style-asian="italic" style:font-size-complex="14pt" style:font-style-complex="italic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officeooo:rsid="00193f6b"/>
    </style:style>
    <style:style style:name="T8" style:family="text">
      <style:text-properties officeooo:rsid="0024d9b5"/>
    </style:style>
    <style:style style:name="T9" style:family="text">
      <style:text-properties officeooo:rsid="002d1d54"/>
    </style:style>
    <style:style style:name="T10" style:family="text">
      <style:text-properties officeooo:rsid="002da256"/>
    </style:style>
    <style:style style:name="T11" style:family="text">
      <style:text-properties officeooo:rsid="002e0531"/>
    </style:style>
    <style:style style:name="T12" style:family="text">
      <style:text-properties officeooo:rsid="002fbc01"/>
    </style:style>
    <style:style style:name="T13" style:family="text">
      <style:text-properties fo:font-size="16pt" style:font-size-asian="16pt" style:font-size-complex="16pt"/>
    </style:style>
    <style:style style:name="T14" style:family="text">
      <style:text-properties fo:font-size="16pt" officeooo:rsid="002da256" style:font-size-asian="16pt" style:font-size-complex="16pt"/>
    </style:style>
    <style:style style:name="T15" style:family="text">
      <style:text-properties style:use-window-font-color="true" loext:opacity="0%" style:font-name="Liberation Serif" fo:font-size="16pt" fo:language="en" fo:country="US" officeooo:rsid="0039d7e9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6" style:family="text">
      <style:text-properties officeooo:rsid="003b82c6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7">The <text:span text:style-name="T9">Seventeenth</text:span> Sunday after Trinity</text:p>
      <text:p text:style-name="P14"/>
      <text:p text:style-name="P12"><text:span text:style-name="T13">The Old Testament is written in the </text:span><text:span text:style-name="T15">13</text:span><text:span text:style-name="T14">th</text:span><text:span text:style-name="T13"> chapter of the </text:span><text:span text:style-name="T14">prophet Jeremiah</text:span><text:span text:style-name="T13">, beginning at the </text:span><text:span text:style-name="T15">15</text:span><text:span text:style-name="T14">th</text:span><text:span text:style-name="T13"> verse.</text:span></text:p>
      <text:p text:style-name="P16"/>
      <text:p text:style-name="P10">This passage may be found in the pew <text:span text:style-name="T16">B</text:span>ible on page <text:span text:style-name="T10">884</text:span>.</text:p>
      <text:p text:style-name="P17"/>
      <text:p text:style-name="P13">(Pause to allow parishioners to find the page.)</text:p>
      <text:p text:style-name="P13"/>
      <text:section text:style-name="Sect1" text:name="Section4">
        <text:p text:style-name="P24"><text:span text:style-name="text"><text:span text:style-name="T3">Hear and give ear:</text:span></text:span></text:p>
        <text:p text:style-name="P25"><text:span text:style-name="text"><text:span text:style-name="T3">Do not be proud,</text:span></text:span></text:p>
        <text:p text:style-name="P25"><text:span text:style-name="text"><text:span text:style-name="T3">For the Lord has spoken.</text:span></text:span></text:p>
        <text:p text:style-name="P25"><text:span text:style-name="text"><text:span text:style-name="T3"/></text:span></text:p>
        <text:p text:style-name="P25"><text:span text:style-name="text"><text:span text:style-name="T3">Give glory to the Lord your God</text:span></text:span></text:p>
        <text:p text:style-name="P25"><text:span text:style-name="text"><text:span text:style-name="T3">Before He causes darkness,</text:span></text:span></text:p>
        <text:p text:style-name="P25"><text:span text:style-name="text"><text:span text:style-name="T3">And before your feet stumble</text:span></text:span></text:p>
        <text:p text:style-name="P25"><text:span text:style-name="text"><text:span text:style-name="T3">On the dark mountains,</text:span></text:span></text:p>
        <text:p text:style-name="P25"><text:span text:style-name="text"><text:span text:style-name="T3">And while you are looking for light,</text:span></text:span></text:p>
        <text:p text:style-name="P25"><text:span text:style-name="text"><text:span text:style-name="T3">He turns it into the shadow of death</text:span></text:span></text:p>
        <text:p text:style-name="P25"><text:span text:style-name="text"><text:span text:style-name="T3">And makes it dense darkness.</text:span></text:span></text:p>
        <text:p text:style-name="P25"><text:span text:style-name="text"><text:span text:style-name="T3"/></text:span></text:p>
        <text:p text:style-name="P25"><text:span text:style-name="text"><text:span text:style-name="T3">But if you will not hear it,</text:span></text:span></text:p>
        <text:p text:style-name="P26"><text:span text:style-name="text"><text:span text:style-name="T3">My soul will weep in secret</text:span></text:span></text:p>
        <text:p text:style-name="P26"><text:span text:style-name="text"><text:span text:style-name="T3"><text:tab/>for your pride;</text:span></text:span></text:p>
        <text:p text:style-name="P25"><text:span text:style-name="text"><text:span text:style-name="T3">My eyes will weep bitterly</text:span></text:span></text:p>
        <text:p text:style-name="P25"><text:span text:style-name="text"><text:span text:style-name="T3">And run down with tears,</text:span></text:span></text:p>
        <text:p text:style-name="P25"><text:span text:style-name="text"><text:span text:style-name="T3">Because the Lord’s flock has been taken captive.</text:span></text:span></text:p>
        <text:p text:style-name="P25"><text:span text:style-name="text"><text:span text:style-name="T3"/></text:span></text:p>
        <text:p text:style-name="P26"><text:span text:style-name="text"><text:span text:style-name="T3">Say to the king</text:span></text:span></text:p>
        <text:p text:style-name="P26"><text:span text:style-name="text"><text:span text:style-name="T3"><text:tab/>and to the queen mother,</text:span></text:span></text:p>
        <text:p text:style-name="P25"><text:span text:style-name="text"><text:span text:style-name="T3">“Humble yourselves;</text:span></text:span></text:p>
        <text:p text:style-name="P24"><text:span text:style-name="text"><text:span text:style-name="T3">Sit down,</text:span></text:span></text:p>
        <text:p text:style-name="P25"><text:span text:style-name="text"><text:span text:style-name="T3">For your rule shall collapse, the crown of your glory.”</text:span></text:span></text:p>
        <text:p text:style-name="P25"><text:span text:style-name="text"><text:span text:style-name="T3"/></text:span></text:p>
        <text:p text:style-name="P25"><text:span text:style-name="text"><text:span text:style-name="T3">The cities of the South shall be shut up,</text:span></text:span></text:p>
        <text:p text:style-name="P25"><text:span text:style-name="text"><text:span text:style-name="T3">And no one shall open them;</text:span></text:span></text:p>
        <text:p text:style-name="P26"><text:span text:style-name="text"><text:span text:style-name="T3">Judah shall be carried away captive,</text:span></text:span></text:p>
        <text:p text:style-name="P26"><text:span text:style-name="text"><text:span text:style-name="T3"><text:tab/>all of it;</text:span></text:span></text:p>
        <text:p text:style-name="P25"><text:span text:style-name="text"><text:span text:style-name="T3">It shall be wholly carried away captive.</text:span></text:span></text:p>
        <text:p text:style-name="P25"><text:span text:style-name="text"><text:span text:style-name="T3"/></text:span></text:p>
        <text:p text:style-name="P25"><text:span text:style-name="text"><text:span text:style-name="T3">Lift up your eyes and see</text:span></text:span></text:p>
        <text:p text:style-name="P25"><text:span text:style-name="text"><text:span text:style-name="T3">Those who come from the north.</text:span></text:span></text:p>
        <text:p text:style-name="P26"><text:span text:style-name="text"><text:span text:style-name="T3">Where is the flock that was given</text:span></text:span></text:p>
        <text:p text:style-name="P26"><text:span text:style-name="text"><text:span text:style-name="T3"><text:tab/>to you,</text:span></text:span></text:p>
        <text:p text:style-name="P25"><text:span text:style-name="text"><text:span text:style-name="T3">Your beautiful sheep?</text:span></text:span></text:p>
        <text:p text:style-name="P25"><text:span text:style-name="text"><text:span text:style-name="T3"/></text:span></text:p>
        <text:p text:style-name="P26"><text:span text:style-name="text"><text:span text:style-name="T3">What will you say when He</text:span></text:span></text:p>
        <text:p text:style-name="P26"><text:span text:style-name="text"><text:span text:style-name="T3"><text:tab/>punishes you?</text:span></text:span></text:p>
        <text:p text:style-name="P25"><text:span text:style-name="text"><text:span text:style-name="T3">For you have taught them</text:span></text:span></text:p>
        <text:p text:style-name="P25"><text:span text:style-name="text"><text:span text:style-name="T3">To be chieftains, to be head over you.</text:span></text:span></text:p>
        <text:p text:style-name="P25"><text:span text:style-name="text"><text:span text:style-name="T3">Will not pangs seize you,</text:span></text:span></text:p>
        <text:p text:style-name="P25"><text:span text:style-name="text"><text:span text:style-name="T3">Like a woman in labor?</text:span></text:span></text:p>
        <text:p text:style-name="P25"><text:span text:style-name="text"><text:span text:style-name="T3"/></text:span></text:p>
        <text:p text:style-name="P25"><text:span text:style-name="text"><text:span text:style-name="T3"/></text:span></text:p>
      </text:section>
      <text:p text:style-name="P6"><text:span text:style-name="text"><text:span text:style-name="T4"/></text:span></text:p>
      <text:p text:style-name="P7"><text:span text:style-name="text"><text:span text:style-name="T5">(Pause for a count of 5)</text:span></text:span></text:p>
      <text:p text:style-name="P7"><text:span text:style-name="text"><text:span text:style-name="T2">This is the word of the Lord.</text:span></text:span></text:p>
      <text:p text:style-name="P23">The <text:span text:style-name="T9">Seventeenth</text:span> Sunday after Trinity</text:p>
      <text:p text:style-name="P15"/>
      <text:p text:style-name="P9">Psalm <text:span text:style-name="T11">25</text:span></text:p>
      <text:p text:style-name="P18"/>
      <text:p text:style-name="P22">1 <text:s/>UNTO thee, O Lord, will I lift up my soul; my God, I have put my trust in thee: * O let me not be confounded, neither let mine enemies triumph over me.</text:p>
      <text:p text:style-name="P22">2 <text:s/>For all they that hope in thee shall not be ashamed; * but such as transgress without a cause shall be put to confusion.</text:p>
      <text:p text:style-name="P22">3 <text:s/>Show me thy ways, O Lord, * and teach me thy paths.</text:p>
      <text:p text:style-name="P22">4 <text:s/>Lead me forth in thy truth, and learn me: * for thou art the God of my salvation; in thee hath been my hope all the day long.</text:p>
      <text:p text:style-name="P22">5 <text:s/>Call to remembrance, O Lord, thy tender mercies, * and thy loving-kindnesses, which have been ever of old.</text:p>
      <text:p text:style-name="P22">6 <text:s/>O remember not the sins and offences of my youth; * but according to thy mercy think thou upon me, O Lord, for thy goodness.</text:p>
      <text:p text:style-name="P22">7 <text:s/>Gracious and righteous is the Lord ; * therefore, will he teach sinners in the way.</text:p>
      <text:p text:style-name="P22">8 <text:s/>Them that are meek shall he guide in judgment; * and such as are gentle, them shall he learn his way.</text:p>
      <text:p text:style-name="P22">9 <text:s/>All the paths of the Lord are mercy and truth, * unto such as keep his covenant and his testimonies.</text:p>
      <text:p text:style-name="P22">10 <text:s/>For thy Name’s sake, O Lord, * be merciful unto my sin; for it is great.</text:p>
      <text:p text:style-name="P22">11 <text:s/>What man is he that feareth the Lord? * him shall he teach in the way that he shall choose.</text:p>
      <text:p text:style-name="P22">12 <text:s/>His soul shall dwell at ease, * and his seed shall inherit the land.</text:p>
      <text:p text:style-name="P22">13 <text:s/>The secret of the Lord is among them that fear him; * and he will show them his covenant.</text:p>
      <text:p text:style-name="P22">14 <text:s/>Mine eyes are ever looking unto the Lord; * for he shall pluck my feet out of the net.</text:p>
      <text:p text:style-name="P22">15 <text:s/>Turn thee unto me, and have mercy upon me; * for I am desolate, and in misery.</text:p>
      <text:p text:style-name="P22">16 <text:s/>The sorrows of my heart are enlarged: * O bring thou me out of my troubles.</text:p>
      <text:p text:style-name="P22">17 <text:s/>Look upon my adversity and misery, * and forgive me all my sin.</text:p>
      <text:p text:style-name="P22">18 <text:s/>Consider mine enemies, how many they are; * and they bear a tyrannous hate against me.</text:p>
      <text:p text:style-name="P22">19 <text:s/>O keep my soul, and deliver me: * let me not be confounded, for I have put my trust in thee.</text:p>
      <text:p text:style-name="P22">20 <text:s/>Let perfectness and righteous dealing wait upon me; * for my hope hath been in thee.</text:p>
      <text:p text:style-name="P22">21 <text:s/>Deliver Israel, O God, * out of all his troubles.</text:p>
      <text:p text:style-name="P19"><text:span text:style-name="text"><text:span text:style-name="T1">Glory be…</text:span></text:span></text:p>
      <text:p text:style-name="P8">The <text:span text:style-name="T9">Seventeenth</text:span> Sunday after Trinity</text:p>
      <text:p text:style-name="P4"/>
      <text:p text:style-name="P1"><text:span text:style-name="T7">T</text:span>he Epistle is written in the <text:span text:style-name="T12">fourth</text:span> chapter of St. Paul's Epistle to the <text:span text:style-name="T12">Ephes</text:span>ians, beginning at the <text:span text:style-name="T12">first</text:span> verse.</text:p>
      <text:p text:style-name="P5"/>
      <text:p text:style-name="P1">This passage may be found in the Book of Common Prayer on page 2<text:span text:style-name="T8">13</text:span>.</text:p>
      <text:p text:style-name="P5"/>
      <text:p text:style-name="P2">(Pause to allow parishioners to find the page.)</text:p>
      <text:p text:style-name="P3"/>
      <text:section text:style-name="Sect1" text:name="Section1">
        <text:p text:style-name="P11">I THEREFORE, the prisoner of the Lord, beseech you that ye walk worthy of the vocation wherewith ye are called, with all lowliness and meekness, with long-suffering, forbearing one another in love; endeavouring to keep the unity of the Spirit in the bond of peace.</text:p>
        <text:p text:style-name="P11"/>
        <text:p text:style-name="P11">There is one body, and one Spirit, even as ye are called in one hope of your calling; one Lord, one faith, one baptism, one God and Father of all, who is above all, and through all, and in you all.</text:p>
        <text:p text:style-name="P11"/>
        <text:p text:style-name="P11"/>
      </text:section>
      <text:p text:style-name="P20"/>
      <text:p text:style-name="P20">(Pause for a count of 5)</text:p>
      <text:p text:style-name="P21"><text:span text:style-name="text"><text:span text:style-name="T6">This is the word of the Lord.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next-style-name="Text_20_body_20__28_user_29_" style:default-outline-level="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roman" style:font-pitch="variable" fo:font-size="14pt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style:contextual-spacing="false" fo:line-height="115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Heading_20_3" style:display-name="Heading 3" style:family="paragraph" style:parent-style-name="Heading" style:next-style-name="Text_20_body_20__28_user_29_" style:default-outline-level="3" style:list-style-name="" style:class="text">
      <style:text-properties style:font-name="Liberation Serif1" fo:font-family="'Liberation Serif'" style:font-family-generic="swiss" style:font-pitch="variable" fo:font-weight="bold" style:font-weight-asian="bold" style:font-weight-complex="bold"/>
    </style:style>
    <style:style style:name="Heading_20_4" style:display-name="Heading 4" style:family="paragraph" style:parent-style-name="Heading" style:next-style-name="Text_20_body_20__28_user_29_" style:default-outline-level="4" style:list-style-name="" style:class="text">
      <style:text-properties style:font-name="Liberation Serif1" fo:font-family="'Liberation Serif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style:contextual-spacing="false"/>
    </style:style>
    <style:style style:name="caption" style:family="paragraph" style:parent-style-name="Standard_20__28_user_29_" style:default-outline-level="">
      <style:paragraph-properties fo:margin-top="0.0835in" fo:margin-bottom="0.0835in" style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Quotations" style:family="paragraph" style:parent-style-name="Standard_20__28_user_29_" style:default-outline-level="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Horizontal_20_Line" style:display-name="Horizontal Line" style:family="paragraph" style:parent-style-name="Standard_20__28_user_29_" style:next-style-name="Text_20_body_20__28_user_29_" style:default-outline-level="" style:class="html">
      <style:paragraph-properties fo:margin-top="0in" fo:margin-bottom="0.1965in" style:contextual-spacing="false" text:number-lines="false" text:line-number="0"/>
      <style:text-properties fo:font-size="6pt" style:font-size-asian="6pt" style:font-size-complex="6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line" style:family="paragraph" style:parent-style-name="Standard" style:default-outline-level="">
      <style:paragraph-properties fo:margin-top="0.1945in" fo:margin-bottom="0.1945in" style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text" style:family="text" style:parent-style-name="Default_20_Paragraph_20_Font"/>
    <style:style style:name="indent-1-breaks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902in" fo:margin-right="0.5in" style:writing-mode="lr-tb" style:layout-grid-color="#c0c0c0" style:layout-grid-lines="1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9-09-12T22:57:36.100089235</meta:creation-date>
    <meta:initial-creator>Figueroa Andrew</meta:initial-creator>
    <dc:language>en-US</dc:language>
    <meta:editing-cycles>6</meta:editing-cycles>
    <meta:editing-duration>PT15M30S</meta:editing-duration>
    <meta:generator>LibreOffice/7.1.3.2$Linux_X86_64 LibreOffice_project/10$Build-2</meta:generator>
    <dc:date>2021-09-09T13:11:08.836696964</dc:date>
    <dc:creator>Figueroa Andrew</dc:creator>
    <meta:document-statistic meta:table-count="0" meta:image-count="0" meta:object-count="0" meta:page-count="3" meta:paragraph-count="75" meta:word-count="822" meta:character-count="4070" meta:non-whitespace-character-count="3297"/>
  </office:meta>
</office:document-meta>
</file>