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2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3" style:family="paragraph" style:parent-style-name="Standard_20__28_user_29_">
      <style:paragraph-properties fo:line-height="100%"/>
      <style:text-properties fo:font-size="16pt" officeooo:paragraph-rsid="00283c5c" style:font-size-asian="16pt" style:font-size-complex="16pt"/>
    </style:style>
    <style:style style:name="P4" style:family="paragraph" style:parent-style-name="Standard_20__28_user_29_" style:master-page-name="">
      <loext:graphic-properties draw:fill="none"/>
      <style:paragraph-properties fo:margin-left="0in" fo:margin-right="0.5618in" fo:margin-top="0in" fo:margin-bottom="0.1in" style:contextual-spacing="false" fo:line-height="100%" fo:text-align="start" style:justify-single-word="false" fo:orphans="0" fo:widows="0" fo:hyphenation-ladder-count="no-limit" fo:text-indent="0.3118in" style:auto-text-indent="false" style:page-number="auto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_20__28_user_29_">
      <loext:graphic-properties draw:fill="none"/>
      <style:paragraph-properties fo:margin-left="0in" fo:margin-right="0.5618in" fo:margin-top="0in" fo:margin-bottom="0.1in" style:contextual-spacing="false" fo:line-height="100%" fo:text-align="start" style:justify-single-word="false" fo:orphans="0" fo:widows="0" fo:hyphenation-ladder-count="no-limit" fo:text-indent="0.3118in" style:auto-text-indent="false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_20__28_user_29_">
      <style:paragraph-properties fo:line-height="100%"/>
      <style:text-properties fo:font-size="16pt" officeooo:paragraph-rsid="00384165" style:font-size-asian="16pt" style:font-size-complex="16pt"/>
    </style:style>
    <style:style style:name="P7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background-color="#ffffff"/>
      <style:text-properties officeooo:paragraph-rsid="00016f9c"/>
    </style:style>
    <style:style style:name="P8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016f9c"/>
    </style:style>
    <style:style style:name="P9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384165"/>
    </style:style>
    <style:style style:name="P10" style:family="paragraph" style:parent-style-name="Standard">
      <loext:graphic-properties draw:fill="solid" draw:fill-color="#ffffff"/>
      <style:paragraph-properties fo:margin-left="0.5in" fo:margin-right="0in" fo:margin-top="0in" fo:margin-bottom="0in" style:contextual-spacing="false" style:line-height-at-least="0in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030b5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solid" draw:fill-color="#ffffff"/>
      <style:paragraph-properties fo:margin-left="0.5in" fo:margin-right="0in" fo:margin-top="0in" fo:margin-bottom="0in" style:contextual-spacing="false" style:line-height-at-least="0in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34a75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13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14" style:family="paragraph" style:parent-style-name="Standard_20__28_user_29_">
      <style:paragraph-properties fo:margin-top="0in" fo:margin-bottom="0.1in" style:contextual-spacing="false" fo:line-height="15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15" style:family="paragraph" style:parent-style-name="Standard_20__28_user_29_">
      <style:paragraph-properties fo:margin-left="0in" fo:margin-right="0in" fo:margin-top="0in" fo:margin-bottom="0.1in" style:contextual-spacing="false" fo:line-height="100%" fo:text-align="center" style:justify-single-word="false" fo:text-indent="0in" style:auto-text-indent="false"/>
      <style:text-properties fo:color="#800000" loext:opacity="100%" fo:font-style="italic" officeooo:paragraph-rsid="000181df" style:font-style-asian="italic" style:font-style-complex="italic"/>
    </style:style>
    <style:style style:name="P16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17" style:family="paragraph" style:parent-style-name="Standard_20__28_user_29_">
      <style:paragraph-properties fo:line-height="10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8" style:family="paragraph" style:parent-style-name="Standard_20__28_user_29_">
      <style:paragraph-properties fo:line-height="100%" fo:text-align="center" style:justify-single-word="false" fo:break-before="page"/>
      <style:text-properties fo:color="#800000" loext:opacity="100%" fo:font-weight="bold" officeooo:paragraph-rsid="0024d9b5" style:font-weight-asian="bold" style:font-weight-complex="bold"/>
    </style:style>
    <style:style style:name="P19" style:family="paragraph" style:parent-style-name="Standard_20__28_user_29_">
      <style:paragraph-properties fo:margin-top="0in" fo:margin-bottom="0in" style:contextual-spacing="false" fo:line-height="100%" fo:text-align="center" style:justify-single-word="false" fo:break-before="page"/>
      <style:text-properties fo:color="#800000" loext:opacity="100%" fo:font-weight="bold" officeooo:paragraph-rsid="0024d9b5" style:font-weight-asian="bold" style:font-weight-complex="bold"/>
    </style:style>
    <style:style style:name="P20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101648" style:font-size-asian="5.25pt" style:font-weight-asian="bold" style:font-size-complex="6pt" style:font-weight-complex="bold"/>
    </style:style>
    <style:style style:name="P21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24d9b5" style:font-size-asian="5.25pt" style:font-weight-asian="bold" style:font-size-complex="6pt" style:font-weight-complex="bold"/>
    </style:style>
    <style:style style:name="P22" style:family="paragraph" style:parent-style-name="Standard_20__28_user_29_">
      <style:paragraph-properties fo:line-height="100%"/>
      <style:text-properties fo:font-size="6pt" officeooo:paragraph-rsid="00030b59" style:font-size-asian="5.25pt" style:font-size-complex="6pt"/>
    </style:style>
    <style:style style:name="P23" style:family="paragraph" style:parent-style-name="Standard_20__28_user_29_">
      <style:paragraph-properties fo:line-height="100%"/>
      <style:text-properties fo:font-size="6pt" officeooo:paragraph-rsid="00384165" style:font-size-asian="5.25pt" style:font-size-complex="6pt"/>
    </style:style>
    <style:style style:name="P24" style:family="paragraph" style:parent-style-name="Standard_20__28_user_29_">
      <style:paragraph-properties fo:line-height="100%"/>
      <style:text-properties fo:font-size="6pt" officeooo:paragraph-rsid="00016f9c" style:font-size-asian="5.25pt" style:font-size-complex="6pt"/>
    </style:style>
    <style:style style:name="P25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26" style:family="paragraph" style:parent-style-name="line">
      <loext:graphic-properties draw:fill="solid" draw:fill-color="#ffffff"/>
      <style:paragraph-properties fo:margin-left="0in" fo:margin-right="0in" fo:margin-top="0in" fo:margin-bottom="0in" style:contextual-spacing="false" style:line-height-at-least="0in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384165" style:font-size-asian="14pt" style:font-style-asian="normal" style:font-size-complex="14pt" style:font-style-complex="normal"/>
    </style:style>
    <style:style style:name="P27" style:family="paragraph" style:parent-style-name="Standard_20__28_user_29_" style:master-page-name="Standard">
      <style:paragraph-properties fo:line-height="10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P28" style:family="paragraph" style:parent-style-name="Standard" style:master-page-name="">
      <loext:graphic-properties draw:fill="solid" draw:fill-color="#ffffff"/>
      <style:paragraph-properties fo:margin-left="1.75in" fo:margin-right="0in" fo:margin-top="0in" fo:margin-bottom="0in" style:contextual-spacing="false" style:line-height-at-least="0in" fo:text-align="start" style:justify-single-word="false" fo:orphans="0" fo:widows="0" fo:hyphenation-ladder-count="no-limit" fo:text-indent="-0.5in" style:auto-text-indent="false" style:page-number="auto" fo:background-color="#ffffff" style:vertical-align="baseline" style:writing-mode="lr-tb"/>
      <style:text-properties officeooo:paragraph-rsid="0034a75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loext:graphic-properties draw:fill="solid" draw:fill-color="#ffffff"/>
      <style:paragraph-properties fo:margin-left="1.75in" fo:margin-right="0in" fo:margin-top="0in" fo:margin-bottom="0in" style:contextual-spacing="false" style:line-height-at-least="0in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34a75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loext:graphic-properties draw:fill="solid" draw:fill-color="#ffffff"/>
      <style:paragraph-properties fo:margin-left="1.75in" fo:margin-right="0in" fo:margin-top="0in" fo:margin-bottom="0in" style:contextual-spacing="false" style:line-height-at-least="0in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030b5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000000" loext:opacity="100%" style:font-name="Liberation Serif" fo:font-size="16pt" fo:background-color="#ffffff" loext:char-shading-value="0" style:font-size-asian="16pt" style:font-name-complex="Times New Roman1" style:font-size-complex="16pt"/>
    </style:style>
    <style:style style:name="T4" style:family="text">
      <style:text-properties fo:color="#000000" loext:opacity="100%" fo:font-size="8pt" style:font-size-asian="8pt" style:font-size-complex="8pt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7" style:family="text">
      <style:text-properties officeooo:rsid="00193f6b"/>
    </style:style>
    <style:style style:name="T8" style:family="text">
      <style:text-properties officeooo:rsid="0024d9b5"/>
    </style:style>
    <style:style style:name="T9" style:family="text">
      <style:text-properties officeooo:rsid="002da6c3"/>
    </style:style>
    <style:style style:name="T10" style:family="text">
      <style:text-properties officeooo:rsid="002dc3e3"/>
    </style:style>
    <style:style style:name="T11" style:family="text">
      <style:text-properties officeooo:rsid="002e1172"/>
    </style:style>
    <style:style style:name="T12" style:family="text">
      <style:text-properties officeooo:rsid="0039c140"/>
    </style:style>
    <style:style style:name="T13" style:family="text">
      <style:text-properties officeooo:rsid="003b4e37"/>
    </style:style>
    <style:style style:name="Sect1" style:family="section">
      <style:section-properties text:dont-balance-text-columns="false"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The <text:span text:style-name="T9">Eighteenth</text:span> Sunday after Trinity</text:p>
      <text:p text:style-name="P23"/>
      <text:p text:style-name="P6">The Old Testament is written in the <text:span text:style-name="T13">second</text:span> chapter of <text:span text:style-name="T13">Proverbs</text:span>, beginning at the <text:span text:style-name="T10">f</text:span><text:span text:style-name="T13">irst</text:span> verse.</text:p>
      <text:p text:style-name="P22"/>
      <text:p text:style-name="P2">This passage may be found in the pew <text:span text:style-name="T12">B</text:span>ible on page <text:span text:style-name="T13">726</text:span>.</text:p>
      <text:p text:style-name="P24"/>
      <text:p text:style-name="P17">(Pause to allow parishioners to find the page.)</text:p>
      <text:p text:style-name="P17"/>
      <text:section text:style-name="Sect1" text:name="Section4">
        <text:p text:style-name="P28"><text:span text:style-name="text"><text:span text:style-name="T3">My son, if you receive my words,</text:span></text:span></text:p>
        <text:p text:style-name="P29"><text:span text:style-name="text"><text:span text:style-name="T3">And treasure my commands within you, </text:span></text:span></text:p>
        <text:p text:style-name="P29"><text:span text:style-name="text"><text:span text:style-name="T3">So that you incline your ear to wisdom,</text:span></text:span></text:p>
        <text:p text:style-name="P29"><text:span text:style-name="text"><text:span text:style-name="T3">And apply your heart to understanding;</text:span></text:span></text:p>
        <text:p text:style-name="P29"><text:span text:style-name="text"><text:span text:style-name="T3">Yes, if you cry out for discernment,</text:span></text:span></text:p>
        <text:p text:style-name="P29"><text:span text:style-name="text"><text:span text:style-name="T3">And lift up your voice for understanding,</text:span></text:span></text:p>
        <text:p text:style-name="P29"><text:span text:style-name="text"><text:span text:style-name="T3">If you seek her as silver,</text:span></text:span></text:p>
        <text:p text:style-name="P29"><text:span text:style-name="text"><text:span text:style-name="T3">And search for her as for hidden treasures;</text:span></text:span></text:p>
        <text:p text:style-name="P29"><text:span text:style-name="text"><text:span text:style-name="T3">Then you will understand the fear of the Lord,</text:span></text:span></text:p>
        <text:p text:style-name="P29"><text:span text:style-name="text"><text:span text:style-name="T3">And find the knowledge of God.</text:span></text:span></text:p>
        <text:p text:style-name="P29"><text:span text:style-name="text"><text:span text:style-name="T3"/></text:span></text:p>
        <text:p text:style-name="P29"><text:span text:style-name="text"><text:span text:style-name="T3">For the Lord gives wisdom;</text:span></text:span></text:p>
        <text:p text:style-name="P29"><text:span text:style-name="text"><text:span text:style-name="T3">From His mouth come knowledge and understanding;</text:span></text:span></text:p>
        <text:p text:style-name="P29"><text:span text:style-name="text"><text:span text:style-name="T3">He stores up sound wisdom for the upright;</text:span></text:span></text:p>
        <text:p text:style-name="P29"><text:span text:style-name="text"><text:span text:style-name="T3">He is a shield to those who walk uprightly;</text:span></text:span></text:p>
        <text:p text:style-name="P29"><text:span text:style-name="text"><text:span text:style-name="T3">He guards the paths of justice,</text:span></text:span></text:p>
        <text:p text:style-name="P29"><text:span text:style-name="text"><text:span text:style-name="T3">And preserves the way of His saints.</text:span></text:span></text:p>
        <text:p text:style-name="P29"><text:span text:style-name="text"><text:span text:style-name="T3"/></text:span></text:p>
        <text:p text:style-name="P29"><text:span text:style-name="text"><text:span text:style-name="T3">Then you will understand righteousness and justice,</text:span></text:span></text:p>
        <text:p text:style-name="P29"><text:span text:style-name="text"><text:span text:style-name="T3">Equity and every good path.</text:span></text:span></text:p>
        <text:p text:style-name="P30"><text:span text:style-name="text"><text:span text:style-name="T3"/></text:span></text:p>
      </text:section>
      <text:p text:style-name="P7"><text:span text:style-name="text"><text:span text:style-name="T4"/></text:span></text:p>
      <text:p text:style-name="P8"><text:span text:style-name="text"><text:span text:style-name="T6">(Pause for a count of 5)</text:span></text:span></text:p>
      <text:p text:style-name="P8"><text:span text:style-name="text"><text:span text:style-name="T2">This is the word of the Lord.</text:span></text:span></text:p>
      <text:p text:style-name="P18">The <text:span text:style-name="T9">Eighteenth</text:span> Sunday after Trinity</text:p>
      <text:p text:style-name="P20"/>
      <text:p text:style-name="P12">Psalm <text:span text:style-name="T8">48</text:span></text:p>
      <text:p text:style-name="P12"/>
      <text:p text:style-name="P4">1 <text:s/>GREAT is the Lord, and highly to be praised * in the city of our God, even upon his holy hill.</text:p>
      <text:p text:style-name="P5">2 <text:s/>The hill of Sion is a fair place, and the joy of the whole earth; * upon the north side lieth the city of the great King: God is well known in her palaces as a sure refuge.</text:p>
      <text:p text:style-name="P5">3 <text:s/>For lo, the kings of the earth * were gathered, and gone by together.</text:p>
      <text:p text:style-name="P5">4 <text:s/>They marvelled to see such things; * they were astonished, and suddenly cast down.</text:p>
      <text:p text:style-name="P5">5 <text:s/>Fear came there upon them; and sorrow, * as upon a woman in her travail.</text:p>
      <text:p text:style-name="P5">6 <text:s/>Thou dost break the ships of the sea * through the east-wind.</text:p>
      <text:p text:style-name="P5">7 <text:s/>Like as we have heard, so have we seen in the city of the Lord of hosts, in the city of our God; * God upholdeth the same for ever.</text:p>
      <text:p text:style-name="P5">8 <text:s/>We wait for thy loving-kindness, O God, * in the midst of thy temple.</text:p>
      <text:p text:style-name="P5">9 <text:s/>O God, according to thy Name, so is thy praise unto the world’s end; * thy right hand is full of righteousness.</text:p>
      <text:p text:style-name="P5">10 <text:s/>Let the mount Sion rejoice, and the daughters of Judah be glad, * because of thy judgments.</text:p>
      <text:p text:style-name="P5">11 <text:s/>Walk about Sion, and go round about her; * and tell the towers thereof.</text:p>
      <text:p text:style-name="P5">12 <text:s/>Mark well her bulwarks, consider her palaces, * that ye may tell them that come after.</text:p>
      <text:p text:style-name="P5">13 <text:s/>For this God is our God for ever and ever: * he shall be our guide unto death.</text:p>
      <text:p text:style-name="P13"><text:span text:style-name="text"><text:span text:style-name="T1">Glory be…</text:span></text:span></text:p>
      <text:p text:style-name="P19">The <text:span text:style-name="T9">Eighteenth</text:span> Sunday after Trinity</text:p>
      <text:p text:style-name="P21"/>
      <text:p text:style-name="P1"><text:span text:style-name="T7">T</text:span>he Epistle is written in the <text:span text:style-name="T11">first</text:span> chapter of St. Paul's <text:span text:style-name="T11">first</text:span> Epistle to the <text:span text:style-name="T11">Corinth</text:span>ians, beginning at the <text:span text:style-name="T11">fourt</text:span>h verse.</text:p>
      <text:p text:style-name="P25"/>
      <text:p text:style-name="P1">This passage may be found in the Book of Common Prayer on page 2<text:span text:style-name="T8">14</text:span>.</text:p>
      <text:p text:style-name="P25"/>
      <text:p text:style-name="P16">(Pause to allow parishioners to find the page.)</text:p>
      <text:p text:style-name="P14"/>
      <text:section text:style-name="Sect2" text:name="Section1">
        <text:p text:style-name="P3">I THANK my God always on your behalf, for the grace of God which is given you by Jesus Christ; that in every thing ye are enriched by him, in all utterance, and in all knowledge; even as the testimony of Christ was confirmed in you: so that ye come behind in no gift; waiting for the coming of our Lord Jesus Christ: who shall also confirm you unto the end, that ye may be blameless in the day of our Lord Jesus Christ.</text:p>
      </text:section>
      <text:p text:style-name="P15"/>
      <text:p text:style-name="P9"><text:span text:style-name="text"><text:span text:style-name="T6">(Pause for a count of 5)</text:span></text:span></text:p>
      <text:p text:style-name="P26"><text:span text:style-name="text"><text:span text:style-name="T5">This is the word of the Lord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8:03.855647420</meta:creation-date>
    <meta:initial-creator>Figueroa Andrew</meta:initial-creator>
    <dc:language>en-US</dc:language>
    <meta:editing-cycles>7</meta:editing-cycles>
    <meta:editing-duration>PT22M16S</meta:editing-duration>
    <meta:generator>LibreOffice/7.5.5.2$Linux_X86_64 LibreOffice_project/50$Build-2</meta:generator>
    <dc:date>2023-10-05T21:14:15.928964054</dc:date>
    <dc:creator>Figueroa Andrew</dc:creator>
    <meta:document-statistic meta:table-count="0" meta:image-count="0" meta:object-count="0" meta:page-count="3" meta:paragraph-count="47" meta:word-count="590" meta:character-count="2980" meta:non-whitespace-character-count="2423"/>
  </office:meta>
</office:document-meta>
</file>