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a6e4a9"/>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8"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9"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0"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1"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2"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3"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4"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15"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6"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7"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18"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19" style:family="paragraph" style:parent-style-name="Standard_20__28_user_29_">
      <style:paragraph-properties fo:line-height="100%"/>
      <style:text-properties style:use-window-font-color="true" loext:opacity="0%" fo:font-size="16pt" officeooo:paragraph-rsid="00c41911" style:font-size-asian="16pt" style:font-size-complex="16pt"/>
    </style:style>
    <style:style style:name="P20"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21" style:family="paragraph" style:parent-style-name="Standard_20__28_user_29_">
      <style:paragraph-properties fo:line-height="150%" fo:text-align="center" style:justify-single-word="false"/>
      <style:text-properties fo:color="#800000" loext:opacity="100%" fo:font-size="6pt" fo:font-style="italic" officeooo:paragraph-rsid="00016f9c" style:font-size-asian="6pt" style:font-style-asian="italic" style:font-size-complex="6pt" style:font-style-complex="italic"/>
    </style:style>
    <style:style style:name="P22" style:family="paragraph" style:parent-style-name="Standard_20__28_user_29_">
      <style:paragraph-properties fo:line-height="100%"/>
      <style:text-properties fo:font-size="6pt" officeooo:paragraph-rsid="00030b59" style:font-size-asian="6pt" style:font-size-complex="6pt"/>
    </style:style>
    <style:style style:name="P23" style:family="paragraph" style:parent-style-name="Standard_20__28_user_29_">
      <style:paragraph-properties fo:line-height="100%"/>
      <style:text-properties fo:font-size="6pt" officeooo:paragraph-rsid="00016f9c" style:font-size-asian="6pt" style:font-size-complex="6pt"/>
    </style:style>
    <style:style style:name="P24"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5" style:family="paragraph" style:parent-style-name="Standard_20__28_user_29_">
      <style:paragraph-properties fo:margin-top="0in" fo:margin-bottom="0.0402in" style:contextual-spacing="false" fo:line-height="150%" fo:text-align="center" style:justify-single-word="false" fo:break-before="page"/>
      <style:text-properties fo:color="#800000" loext:opacity="100%" fo:font-weight="bold" officeooo:paragraph-rsid="00a6e4a9" style:font-weight-asian="bold" style:font-weight-complex="bold"/>
    </style:style>
    <style:style style:name="P26" style:family="paragraph" style:parent-style-name="Standard_20__28_user_29_">
      <style:paragraph-properties fo:margin-top="0in" fo:margin-bottom="0.1in" style:contextual-spacing="false" fo:line-height="150%" fo:text-align="center" style:justify-single-word="false"/>
      <style:text-properties fo:color="#800000" loext:opacity="100%" fo:font-size="6pt" fo:font-style="normal" officeooo:paragraph-rsid="000181df" style:font-size-asian="5.25pt" style:font-style-asian="normal" style:font-size-complex="6pt" style:font-style-complex="normal"/>
    </style:style>
    <style:style style:name="P27"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8"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6pt" officeooo:paragraph-rsid="00030b59" style:font-size-asian="6pt" style:font-size-complex="6pt" fo:hyphenate="false" fo:hyphenation-remain-char-count="2" fo:hyphenation-push-char-count="2" loext:hyphenation-no-caps="false"/>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color="#c9211e" loext:opacity="100%" fo:font-style="italic" style:font-style-asian="italic" style:font-style-complex="italic"/>
    </style:style>
    <style:style style:name="T5" style:family="text">
      <style:text-properties fo:color="#c9211e" loext:opacity="100%" fo:font-size="12pt" fo:font-style="italic" style:font-size-asian="10.5pt" style:font-style-asian="italic" style:font-size-complex="12pt" style:font-style-complex="italic"/>
    </style:style>
    <style:style style:name="T6" style:family="text">
      <style:text-properties fo:font-weight="normal" style:font-weight-asian="normal" style:font-weight-complex="normal"/>
    </style:style>
    <style:style style:name="T7"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b44f55"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bc9d9c"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be0abe"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c23dd5"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fo:font-size="16pt" style:font-size-asian="16pt" style:font-size-complex="16pt"/>
    </style:style>
    <style:style style:name="T17" style:family="text">
      <style:text-properties fo:font-size="16pt" officeooo:rsid="00772a13" style:font-size-asian="16pt" style:font-size-complex="16pt"/>
    </style:style>
    <style:style style:name="T18" style:family="text">
      <style:text-properties fo:font-size="16pt" officeooo:rsid="00985522" style:font-size-asian="16pt" style:font-size-complex="16pt"/>
    </style:style>
    <style:style style:name="T19" style:family="text">
      <style:text-properties fo:font-size="16pt" officeooo:rsid="00b2e7bb" style:font-size-asian="16pt" style:font-size-complex="16pt"/>
    </style:style>
    <style:style style:name="T20" style:family="text">
      <style:text-properties fo:font-size="16pt" officeooo:rsid="00bc9d9c" style:font-size-asian="16pt" style:font-size-complex="16pt"/>
    </style:style>
    <style:style style:name="T21" style:family="text">
      <style:text-properties officeooo:rsid="00880aa8"/>
    </style:style>
    <style:style style:name="T22" style:family="text">
      <style:text-properties officeooo:rsid="00b8d256"/>
    </style:style>
    <style:style style:name="T23" style:family="text">
      <style:text-properties officeooo:rsid="00bc9d9c"/>
    </style:style>
    <style:style style:name="T24" style:family="text">
      <style:text-properties officeooo:rsid="00c23dd5"/>
    </style:style>
    <style:style style:name="T25" style:family="text">
      <style:text-properties fo:font-size="6pt" style:font-size-asian="6pt" style:font-size-complex="6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The Second Sunday After Trinity</text:p>
      <text:p text:style-name="P5"><text:span text:style-name="T16">The Old Testament is written in the </text:span><text:span text:style-name="T20">20</text:span><text:span text:style-name="T11">th</text:span><text:span text:style-name="T16"> chapter of </text:span><text:span text:style-name="T17">the </text:span><text:span text:style-name="T13">Book of Moses called Deuteronomy</text:span><text:span text:style-name="T17">, beginning at the </text:span><text:span text:style-name="T19">first</text:span><text:span text:style-name="T18"> </text:span><text:span text:style-name="T16">verse.</text:span></text:p>
      <text:p text:style-name="P22"/>
      <text:p text:style-name="P6"><text:span text:style-name="T16">This passage </text:span><text:span text:style-name="T10">may be</text:span><text:span text:style-name="T16"> found in </text:span><text:span text:style-name="T8">t</text:span><text:span text:style-name="T9">he pew Bible on page </text:span><text:span text:style-name="T14">224</text:span><text:span text:style-name="T16">.</text:span></text:p>
      <text:p text:style-name="P23"/>
      <text:p text:style-name="P4">(Pause to allow parishioners to find the page.)</text:p>
      <text:p text:style-name="P21"/>
      <text:section text:style-name="Sect1" text:name="Section4">
        <text:p text:style-name="P13">“When you go out to battle against your enemies, and see horses and chariots and people more numerous than you, do not be afraid of them; for the Lord your God is with you, who brought you up from the land of Egypt. So it shall be, when you are on the verge of battle, that the priest shall approach and speak to the people. And he shall say to them, ‘Hear, O Israel: Today you are on the verge of battle with your enemies. Do not let your heart faint, do not be afraid, and do not tremble or be terrified because of them; for the Lord your God is He who goes with you, to fight for you against your enemies, to save you.’</text:p>
        <text:p text:style-name="P12"/>
        <text:p text:style-name="P12">“Then the officers shall speak to the people, saying: ‘What man is there who has built a new house and has not dedicated it? Let him go and return to his house, lest he die in the battle and another man dedicate it. Also what man is there who has planted a vineyard and has not eaten of it? Let him go and return to his house, lest he die in the battle and another man eat of it. And what man is there who is betrothed to a woman and has not married her? Let him go and return to his house, lest he die in the battle and another man marry her.’</text:p>
        <text:p text:style-name="P12"/>
        <text:p text:style-name="P12">“The officers shall speak further to the people, and say, ‘What man is there who is fearful and fainthearted? Let him go and return to his house, lest the heart of his brethren faint like his heart.’ And so it shall be, when the officers have finished speaking to the people, that they shall make captains of the armies to lead the people.”</text:p>
      </text:section>
      <text:p text:style-name="P3"><text:span text:style-name="text"><text:span text:style-name="T5"/></text:span></text:p>
      <text:p text:style-name="P3"><text:span text:style-name="text"><text:span text:style-name="T3">(Pause for a count of 5)</text:span></text:span></text:p>
      <text:p text:style-name="P3"><text:span text:style-name="text"><text:span text:style-name="T2">This is the word of the Lord.</text:span></text:span></text:p>
      <text:p text:style-name="P14">The Second Sunday After Trinity</text:p>
      <text:p text:style-name="P20"/>
      <text:p text:style-name="P7"><text:span text:style-name="T22">Psalm </text:span><text:span text:style-name="T23">15</text:span></text:p>
      <text:p text:style-name="P28"/>
      <text:p text:style-name="P15">1 <text:s/>LORD, who shall dwell in thy tabernacle? * or who shall rest upon thy holy hill?</text:p>
      <text:p text:style-name="P16">2 <text:s/>Even he that leadeth an uncorrupt life, * and doeth the thing which is right, and speaketh the truth from his heart.</text:p>
      <text:p text:style-name="P16">3 <text:s/>He that hath used no deceit in his tongue, nor done evil to his neighbour, * and hath not slandered his neighbour.</text:p>
      <text:p text:style-name="P16">4 <text:s/>He that setteth not by himself, but is lowly in his own eyes, * and maketh much of them that fear the Lord.</text:p>
      <text:p text:style-name="P16">5 <text:s/>He that sweareth unto his neighbour, and disappointeth him not, * though it were to his own hindrance.</text:p>
      <text:p text:style-name="P16">6 <text:s/>He that hath not given his money upon usury, * nor taken reward against the innocent.</text:p>
      <text:p text:style-name="P16">7 <text:s/>Whoso doeth these things * shall never fall.</text:p>
      <text:p text:style-name="P8"><text:span text:style-name="text"><text:span text:style-name="T1"/></text:span></text:p>
      <text:p text:style-name="P8"><text:span text:style-name="text"><text:span text:style-name="T1">Glory be…</text:span></text:span></text:p>
      <text:p text:style-name="P25">The Second Sunday After Trinity</text:p>
      <text:p text:style-name="P2"><text:span text:style-name="T16">The New Testament is written in the </text:span><text:span text:style-name="T15">third</text:span><text:span text:style-name="T16"> chapter of </text:span><text:span text:style-name="T12">the </text:span><text:span text:style-name="T15">first Epistle</text:span><text:span text:style-name="T12"> of </text:span><text:span text:style-name="T7">St. J</text:span><text:span text:style-name="T12">ohn</text:span><text:span text:style-name="T16"> beginning at the </text:span><text:span text:style-name="T15">13th </text:span><text:span text:style-name="T16"><text:s/>verse.</text:span></text:p>
      <text:p text:style-name="P24"/>
      <text:p text:style-name="P1">This passage may be found in the Book of Common Prayer on page <text:span text:style-name="T21">1</text:span><text:span text:style-name="T24">91</text:span>.</text:p>
      <text:p text:style-name="P24"/>
      <text:p text:style-name="P9">(Pause to allow parishioners to find the page.)</text:p>
      <text:p text:style-name="P26"/>
      <text:section text:style-name="Sect1" text:name="Section1">
        <text:p text:style-name="P18">MARVEL not, my brethren, if the world hate you. We know that we have passed from death unto life, because we love the brethren. He that loveth not his brother abideth in death. Whosoever hateth his brother is a murderer: and ye know that no murderer hath eternal life abiding in him.</text:p>
        <text:p text:style-name="P18"/>
        <text:p text:style-name="P18">Hereby perceive we the love of God, because he laid down his life for us: and we ought to lay down our lives for the brethren. But whoso hath this world’s good, and seeth his brother have need, and shutteth up his bowels of compassion from him, how dwelleth</text:p>
        <text:p text:style-name="P19">the love of God in him? My little children, let us not love in word, neither in tongue; but in deed and in truth.</text:p>
        <text:p text:style-name="P19"/>
        <text:p text:style-name="P19">And hereby we know that we are of the truth, and shall assure our hearts before him. For if our heart condemn us, God is greater than our heart, and knoweth all things. Beloved, if our heart condemn us not, then have we confidence toward God. And whatsoever we ask, we receive of him, because we keep his commandments, and do those things that are pleasing in his sight.</text:p>
        <text:p text:style-name="P18"/>
        <text:p text:style-name="P18">And this is his commandment, That we should believe on the name of his Son Jesus Christ, and love one another, as he gave us commandment. And he that keepeth his commandments dwelleth in him, and he in him. And hereby we know that he abideth in us, by the Spirit which he hath given us.</text:p>
      </text:section>
      <text:p text:style-name="P10"/>
      <text:p text:style-name="P10">(Pause for a count of 5)</text:p>
      <text:p text:style-name="P11"><text:span text:style-name="text"><text:span text:style-name="T6">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19</meta:editing-cycles>
    <meta:editing-duration>PT13H25M55S</meta:editing-duration>
    <meta:generator>LibreOffice/7.1.3.2$Linux_X86_64 LibreOffice_project/10$Build-2</meta:generator>
    <dc:date>2021-06-07T16:06:18.963209551</dc:date>
    <dc:creator>Figueroa Andrew</dc:creator>
    <meta:document-statistic meta:table-count="0" meta:image-count="0" meta:object-count="0" meta:page-count="3" meta:paragraph-count="30" meta:word-count="814" meta:character-count="4147" meta:non-whitespace-character-count="3355"/>
  </office:meta>
</office:document-meta>
</file>