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3"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4"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5.25pt" style:font-weight-asian="bold" style:font-size-complex="6pt" style:font-weight-complex="bold"/>
    </style:style>
    <style:style style:name="P5"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6"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7"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8" style:family="paragraph" style:parent-style-name="Standard">
      <loext:graphic-properties draw:fill="solid" draw:fill-color="#ffffff"/>
      <style:paragraph-properties fo:margin-top="0in" fo:margin-bottom="0in" style:contextual-spacing="false" fo:line-height="115%" fo:background-color="#ffffff"/>
      <style:text-properties officeooo:paragraph-rsid="00030b59"/>
    </style:style>
    <style:style style:name="P9"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10"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1" style:family="paragraph" style:parent-style-name="Standard_20__28_user_29_">
      <style:paragraph-properties fo:line-height="100%"/>
      <style:text-properties fo:font-size="16pt" officeooo:paragraph-rsid="00016f9c" style:font-size-asian="16pt" style:font-size-complex="16pt"/>
    </style:style>
    <style:style style:name="P12" style:family="paragraph" style:parent-style-name="Standard_20__28_user_29_">
      <style:paragraph-properties fo:line-height="100%"/>
      <style:text-properties fo:font-size="16pt" officeooo:paragraph-rsid="00283c5c" style:font-size-asian="16pt" style:font-size-complex="16pt"/>
    </style:style>
    <style:style style:name="P13" style:family="paragraph" style:parent-style-name="Standard_20__28_user_29_">
      <style:paragraph-properties fo:line-height="100%"/>
      <style:text-properties officeooo:paragraph-rsid="00030b59"/>
    </style:style>
    <style:style style:name="P14"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5"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6"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17" style:family="paragraph" style:parent-style-name="Standard_20__28_user_29_">
      <style:paragraph-properties fo:line-height="100%"/>
      <style:text-properties fo:font-size="6pt" officeooo:paragraph-rsid="00030b59" style:font-size-asian="5.25pt" style:font-size-complex="6pt"/>
    </style:style>
    <style:style style:name="P18" style:family="paragraph" style:parent-style-name="Standard_20__28_user_29_">
      <style:paragraph-properties fo:line-height="100%"/>
      <style:text-properties fo:font-size="6pt" officeooo:paragraph-rsid="00016f9c" style:font-size-asian="5.25pt" style:font-size-complex="6pt"/>
    </style:style>
    <style:style style:name="P1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0" style:family="paragraph" style:parent-style-name="Standard_20__28_user_29_">
      <style:paragraph-properties fo:margin-left="0.5in" fo:margin-right="0.55in" fo:margin-top="0in" fo:margin-bottom="0.1in" style:contextual-spacing="false" fo:line-height="100%" fo:text-indent="0in" style:auto-text-indent="false"/>
      <style:text-properties fo:font-size="14pt" officeooo:paragraph-rsid="00030b59" style:font-size-asian="14pt" style:font-size-complex="14pt"/>
    </style:style>
    <style:style style:name="P21"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22"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3" style:family="paragraph" style:parent-style-name="line">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40c86e" style:font-size-asian="14pt" style:font-style-asian="normal" style:font-size-complex="14pt" style:font-style-complex="normal"/>
    </style:style>
    <style:style style:name="P24" style:family="paragraph" style:parent-style-name="line">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officeooo:paragraph-rsid="0040c86e"/>
    </style:style>
    <style:style style:name="P25"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000000" loext:opacity="100%" style:font-name="Liberation Serif" fo:font-size="16pt" officeooo:rsid="003f162d" fo:background-color="#ffffff" loext:char-shading-value="0" style:font-size-asian="16pt" style:font-name-complex="Times New Roman1" style:font-size-complex="16pt"/>
    </style:style>
    <style:style style:name="T5" style:family="text">
      <style:text-properties fo:color="#000000" loext:opacity="100%" style:text-line-through-style="solid" style:text-line-through-type="single" style:font-name="Liberation Serif" fo:font-size="16pt" officeooo:rsid="003f162d" fo:background-color="#ffffff" loext:char-shading-value="0" style:font-size-asian="16pt" style:font-name-complex="Times New Roman1" style:font-size-complex="16pt"/>
    </style:style>
    <style:style style:name="T6" style:family="text">
      <style:text-properties fo:color="#000000" loext:opacity="100%" fo:font-size="12pt" style:font-size-asian="10.5pt" style:font-size-complex="12pt"/>
    </style:style>
    <style:style style:name="T7" style:family="text">
      <style:text-properties fo:color="#000000" loext:opacity="100%" fo:font-weight="normal" style:font-weight-asian="normal" style:font-weight-complex="normal"/>
    </style:style>
    <style:style style:name="T8" style:family="text">
      <style:text-properties fo:color="#c9211e" loext:opacity="100%" fo:font-size="14pt" fo:font-style="italic" style:font-size-asian="14pt" style:font-style-asian="italic" style:font-size-complex="14pt" style:font-style-complex="italic"/>
    </style:style>
    <style:style style:name="T9" style:family="text">
      <style:text-properties officeooo:rsid="00193f6b"/>
    </style:style>
    <style:style style:name="T10" style:family="text">
      <style:text-properties officeooo:rsid="0024d9b5"/>
    </style:style>
    <style:style style:name="T11" style:family="text">
      <style:text-properties officeooo:rsid="002f1b14"/>
    </style:style>
    <style:style style:name="T12" style:family="text">
      <style:text-properties officeooo:rsid="0031941a"/>
    </style:style>
    <style:style style:name="T13" style:family="text">
      <style:text-properties officeooo:rsid="003b3e27"/>
    </style:style>
    <style:style style:name="T14" style:family="text">
      <style:text-properties fo:font-size="16pt" style:font-size-asian="16pt" style:font-size-complex="16pt"/>
    </style:style>
    <style:style style:name="T15" style:family="text">
      <style:text-properties fo:font-size="16pt" officeooo:rsid="003bb16d" style:font-size-asian="16pt" style:font-size-complex="16pt"/>
    </style:style>
    <style:style style:name="T16" style:family="text">
      <style:text-properties fo:font-size="16pt" officeooo:rsid="0030a017" style:font-size-asian="16pt" style:font-size-complex="16pt"/>
    </style:style>
    <style:style style:name="T17" style:family="text">
      <style:text-properties style:use-window-font-color="true" loext:opacity="0%" style:font-name="Liberation Serif" fo:font-size="16pt" fo:language="en" fo:country="US" officeooo:rsid="003bb16d"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officeooo:rsid="003d81a7"/>
    </style:style>
    <style:style style:name="T19" style:family="text">
      <style:text-properties officeooo:rsid="004191ee"/>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he <text:span text:style-name="T11">Twentieth</text:span> Sunday after Trinity</text:p>
      <text:p text:style-name="P15"/>
      <text:p text:style-name="P13"><text:span text:style-name="T14">The Old Testament is written in the </text:span><text:span text:style-name="T15">ninth</text:span><text:span text:style-name="T14"> chapter of the </text:span><text:span text:style-name="T17">Ecclesiastes</text:span><text:span text:style-name="T14">, beginning at the </text:span><text:span text:style-name="T15">four</text:span><text:span text:style-name="T16">th</text:span><text:span text:style-name="T14"> verse.</text:span></text:p>
      <text:p text:style-name="P17"/>
      <text:p text:style-name="P11">This passage may be found in the pew <text:span text:style-name="T19">B</text:span>ible on page <text:span text:style-name="T18">771</text:span>.</text:p>
      <text:p text:style-name="P18"/>
      <text:p text:style-name="P14">(Pause to allow parishioners to find the page.)</text:p>
      <text:p text:style-name="P14"/>
      <text:section text:style-name="Sect1" text:name="Section4">
        <text:p text:style-name="P8"><text:span text:style-name="text"><text:span text:style-name="T4">[</text:span></text:span><text:span text:style-name="text"><text:span text:style-name="T5">But</text:span></text:span><text:span text:style-name="text"><text:span text:style-name="T4">] </text:span></text:span><text:span text:style-name="text"><text:span text:style-name="T3">For him who is joined to all the living there is hope, for a living dog is better than a dead lion.</text:span></text:span></text:p>
        <text:p text:style-name="P8"><text:span text:style-name="text"><text:span text:style-name="T3"/></text:span></text:p>
        <text:p text:style-name="P8"><text:span text:style-name="text"><text:span text:style-name="T3">For the living know that they will die;</text:span></text:span></text:p>
        <text:p text:style-name="P8"><text:span text:style-name="text"><text:span text:style-name="T3">But the dead know nothing,</text:span></text:span></text:p>
        <text:p text:style-name="P8"><text:span text:style-name="text"><text:span text:style-name="T3">And they have no more reward,</text:span></text:span></text:p>
        <text:p text:style-name="P8"><text:span text:style-name="text"><text:span text:style-name="T3">For the memory of them is forgotten.</text:span></text:span></text:p>
        <text:p text:style-name="P8"><text:span text:style-name="text"><text:span text:style-name="T3"/></text:span></text:p>
        <text:p text:style-name="P8"><text:span text:style-name="text"><text:span text:style-name="T3">Also their love, their hatred, and their envy have now perished;</text:span></text:span></text:p>
        <text:p text:style-name="P8"><text:span text:style-name="text"><text:span text:style-name="T3">Nevermore will they have a share</text:span></text:span></text:p>
        <text:p text:style-name="P8"><text:span text:style-name="text"><text:span text:style-name="T3">In anything done under the sun.</text:span></text:span></text:p>
        <text:p text:style-name="P8"><text:span text:style-name="text"><text:span text:style-name="T3"/></text:span></text:p>
        <text:p text:style-name="P8"><text:span text:style-name="text"><text:span text:style-name="T3">Go, eat your bread with joy,</text:span></text:span></text:p>
        <text:p text:style-name="P8"><text:span text:style-name="text"><text:span text:style-name="T3">And drink your wine with a merry heart; For God has already accepted your works.</text:span></text:span></text:p>
        <text:p text:style-name="P8"><text:span text:style-name="text"><text:span text:style-name="T3"/></text:span></text:p>
        <text:p text:style-name="P8"><text:span text:style-name="text"><text:span text:style-name="T3">Let your garments always be white,</text:span></text:span></text:p>
        <text:p text:style-name="P8"><text:span text:style-name="text"><text:span text:style-name="T3">And let your head lack no oil.</text:span></text:span></text:p>
        <text:p text:style-name="P8"><text:span text:style-name="text"><text:span text:style-name="T3"/></text:span></text:p>
        <text:p text:style-name="P8"><text:span text:style-name="text"><text:span text:style-name="T3">Live joyfully with the wife whom you love all the days of your vain life which He has given you under the sun, all your days of vanity; for that is your portion in life, and in the labor which you perform under the sun.</text:span></text:span></text:p>
        <text:p text:style-name="P8"><text:span text:style-name="text"><text:span text:style-name="T3"/></text:span></text:p>
        <text:p text:style-name="P8"><text:span text:style-name="text"><text:span text:style-name="T3">Whatever your hand finds to do, do it with your might; for there is no work or device or knowledge or wisdom in the grave where you are going.</text:span></text:span></text:p>
        <text:p text:style-name="P8"><text:span text:style-name="text"><text:span text:style-name="T3"/></text:span></text:p>
        <text:p text:style-name="P8"><text:span text:style-name="text"><text:span text:style-name="T3"/></text:span></text:p>
        <text:p text:style-name="P8"><text:span text:style-name="text"><text:span text:style-name="T3"/></text:span></text:p>
        <text:p text:style-name="P8"><text:span text:style-name="text"><text:span text:style-name="T3"/></text:span></text:p>
        <text:p text:style-name="P8"><text:span text:style-name="text"><text:span text:style-name="T3"/></text:span></text:p>
      </text:section>
      <text:p text:style-name="P6"><text:span text:style-name="text"><text:span text:style-name="T6"/></text:span></text:p>
      <text:p text:style-name="P7"><text:span text:style-name="text"><text:span text:style-name="T8">(Pause for a count of 5)</text:span></text:span></text:p>
      <text:p text:style-name="P7"><text:span text:style-name="text"><text:span text:style-name="T2">This is the word of the Lord.</text:span></text:span></text:p>
      <text:p text:style-name="P21">The <text:span text:style-name="T11">Twentieth</text:span> Sunday after Trinity</text:p>
      <text:p text:style-name="P16"/>
      <text:p text:style-name="P10">Psalm <text:span text:style-name="T10">11</text:span></text:p>
      <text:p text:style-name="P10"/>
      <text:p text:style-name="P20"><text:span text:style-name="T13">1 <text:s/></text:span>IN the Lord put I my trust; * how say ye then to my soul, that she should flee as a bird unto the hill?</text:p>
      <text:p text:style-name="P20">2 <text:s/>For lo, the ungodly bend their bow, and make ready their arrows within the quiver, * that they may privily shoot at them which are true of heart.</text:p>
      <text:p text:style-name="P20">3 <text:s/>If the foundations be destroyed, * what can the righteous do?</text:p>
      <text:p text:style-name="P20">4 <text:s/>The Lord is in his holy temple; * the Lord’s seat is in heaven.</text:p>
      <text:p text:style-name="P20">5 <text:s/>His eyes consider the poor, * and his eyelids try the children of men.</text:p>
      <text:p text:style-name="P20">6 <text:s/>The Lord approveth the righteous: * but the ungodly, and him that delighteth in wickedness, doth his soul abhor.</text:p>
      <text:p text:style-name="P20">7 <text:s/>Upon the ungodly he shall rain snares, fire and brimstone, storm and tempest: * this shall be their portion to drink.</text:p>
      <text:p text:style-name="P20">8 <text:s/>For the righteous Lord loveth righteousness; * his countenance will behold the thing that is just.</text:p>
      <text:p text:style-name="P19"><text:span text:style-name="text"><text:span text:style-name="T1">Glory be…</text:span></text:span></text:p>
      <text:p text:style-name="P9">The <text:span text:style-name="T11">Twentieth</text:span> Sunday after Trinity</text:p>
      <text:p text:style-name="P4"/>
      <text:p text:style-name="P1"><text:span text:style-name="T9">T</text:span>he Epistle is written in the <text:span text:style-name="T12">fifth</text:span> chapter of St. Paul's Epistle to the <text:span text:style-name="T12">Ephes</text:span>ians, beginning at the <text:span text:style-name="T13">15</text:span><text:span text:style-name="T12">t</text:span>h verse.</text:p>
      <text:p text:style-name="P5"/>
      <text:p text:style-name="P1">This passage may be found in the Book of Common Prayer on page 2<text:span text:style-name="T10">17</text:span>.</text:p>
      <text:p text:style-name="P5"/>
      <text:p text:style-name="P2">(Pause to allow parishioners to find the page.)</text:p>
      <text:p text:style-name="P3"/>
      <text:section text:style-name="Sect1" text:name="Section1">
        <text:p text:style-name="P12">SEE then that ye walk circumspectly, not as fools, but as wise, redeeming the time, because the days are evil. Wherefore be ye not unwise, but understanding what the will of the Lord is.</text:p>
        <text:p text:style-name="P12"/>
        <text:p text:style-name="P12">And be not drunk with wine, wherein is excess; but be filled with the Spirit; speaking to yourselves in psalms and hymns and spiritual songs, singing and</text:p>
        <text:p text:style-name="P12">making melody in your heart to the Lord; giving thanks always for all things unto God and the Father in the name of our Lord Jesus Christ; submitting yourselves one to another in the fear of God.</text:p>
      </text:section>
      <text:p text:style-name="P22"/>
      <text:p text:style-name="P24"><text:span text:style-name="text"><text:span text:style-name="T8">(Pause for a count of 5)</text:span></text:span></text:p>
      <text:p text:style-name="P23"><text:span text:style-name="text"><text:span text:style-name="T7">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1</meta:editing-cycles>
    <meta:editing-duration>PT27M51S</meta:editing-duration>
    <meta:generator>LibreOffice/7.1.5.2$Linux_X86_64 LibreOffice_project/10$Build-2</meta:generator>
    <dc:date>2021-10-11T13:12:24.756531298</dc:date>
    <dc:creator>Figueroa Andrew</dc:creator>
    <meta:document-statistic meta:table-count="0" meta:image-count="0" meta:object-count="0" meta:page-count="3" meta:paragraph-count="40" meta:word-count="558" meta:character-count="2876" meta:non-whitespace-character-count="2350"/>
  </office:meta>
</office:document-meta>
</file>