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3"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4" style:family="paragraph" style:parent-style-name="Standard_20__28_user_29_">
      <style:paragraph-properties fo:line-height="100%" fo:text-align="center" style:justify-single-word="false"/>
      <style:text-properties fo:color="#800000" loext:opacity="100%" fo:font-weight="bold" officeooo:paragraph-rsid="00101648" style:font-weight-asian="bold" style:font-weight-complex="bold"/>
    </style:style>
    <style:style style:name="P5" style:family="paragraph" style:parent-style-name="Standard_20__28_user_29_">
      <style:paragraph-properties fo:line-height="100%"/>
      <style:text-properties officeooo:paragraph-rsid="00885a4c"/>
    </style:style>
    <style:style style:name="P6" style:family="paragraph" style:parent-style-name="Standard_20__28_user_29_">
      <style:paragraph-properties fo:line-height="100%"/>
      <style:text-properties officeooo:paragraph-rsid="00016f9c"/>
    </style:style>
    <style:style style:name="P7" style:family="paragraph" style:parent-style-name="Standard_20__28_user_29_">
      <style:paragraph-properties fo:line-height="100%"/>
      <style:text-properties officeooo:paragraph-rsid="00b6ed1c"/>
    </style:style>
    <style:style style:name="P8" style:family="paragraph" style:parent-style-name="Standard_20__28_user_29_">
      <style:paragraph-properties fo:line-height="100%" fo:text-align="center" style:justify-single-word="false"/>
      <style:text-properties fo:font-weight="bold" officeooo:rsid="00b33142" officeooo:paragraph-rsid="00b33142" style:font-weight-asian="bold" style:font-weight-complex="bold"/>
    </style:style>
    <style:style style:name="P9"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0"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1"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2"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13" style:family="paragraph" style:parent-style-name="Standard" style:master-page-name="">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4"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5"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c4ae1a" style:font-size-asian="16pt" style:font-size-complex="16pt" fo:hyphenate="false" fo:hyphenation-remain-char-count="2" fo:hyphenation-push-char-count="2" loext:hyphenation-no-caps="false"/>
    </style:style>
    <style:style style:name="P16" style:family="paragraph" style:parent-style-name="Standard_20__28_user_29_" style:master-page-name="">
      <loext:graphic-properties draw:fill="none"/>
      <style:paragraph-properties fo:margin-left="0.25in" fo:margin-right="0in" fo:margin-top="0in" fo:margin-bottom="0.0402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17" style:family="paragraph" style:parent-style-name="Standard_20__28_user_29_">
      <style:paragraph-properties fo:line-height="100%" fo:text-align="center" style:justify-single-word="false" fo:break-before="page"/>
      <style:text-properties fo:color="#800000" loext:opacity="100%" fo:font-weight="bold" officeooo:paragraph-rsid="00a6e4a9" style:font-weight-asian="bold" style:font-weight-complex="bold"/>
    </style:style>
    <style:style style:name="P18" style:family="paragraph" style:parent-style-name="Standard_20__28_user_29_" style:master-page-name="">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style:page-number="auto"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19"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20"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fo:break-before="page"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21"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fo:color="#c9211e" loext:opacity="100%" fo:font-size="12pt" fo:font-style="italic" officeooo:rsid="00c76de8" officeooo:paragraph-rsid="00c76de8" style:font-size-asian="12pt" style:font-style-asian="italic" style:font-size-complex="12pt" style:font-style-complex="italic" fo:hyphenate="false" fo:hyphenation-remain-char-count="2" fo:hyphenation-push-char-count="2" loext:hyphenation-no-caps="false"/>
    </style:style>
    <style:style style:name="P22"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P23" style:family="paragraph" style:parent-style-name="Standard_20__28_user_29_">
      <style:paragraph-properties fo:line-height="100%"/>
      <style:text-properties style:use-window-font-color="true" loext:opacity="0%" fo:font-size="16pt" officeooo:paragraph-rsid="00b6ed1c" style:font-size-asian="16pt" style:font-size-complex="16pt"/>
    </style:style>
    <style:style style:name="P24"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25" style:family="paragraph" style:parent-style-name="Standard_20__28_user_29_">
      <style:paragraph-properties fo:line-height="100%"/>
      <style:text-properties fo:font-size="14pt" officeooo:paragraph-rsid="00016f9c" style:font-size-asian="14pt" style:font-size-complex="14pt"/>
    </style:style>
    <style:style style:name="P26" style:family="paragraph" style:parent-style-name="Standard_20__28_user_29_">
      <style:paragraph-properties fo:line-height="100%"/>
      <style:text-properties fo:font-size="10pt" officeooo:paragraph-rsid="00030b59" style:font-size-asian="8.75pt" style:font-size-complex="10pt"/>
    </style:style>
    <style:style style:name="P27" style:family="paragraph" style:parent-style-name="Standard_20__28_user_29_">
      <style:paragraph-properties fo:margin-top="0in" fo:margin-bottom="0.0201in" style:contextual-spacing="false" fo:line-height="100%"/>
      <style:text-properties officeooo:paragraph-rsid="00a6e4a9"/>
    </style:style>
    <style:style style:name="P28" style:family="paragraph" style:parent-style-name="Standard_20__28_user_29_">
      <style:paragraph-properties fo:margin-top="0in" fo:margin-bottom="0.0201in" style:contextual-spacing="false" fo:line-height="150%" fo:text-align="center" style:justify-single-word="false" fo:break-before="page"/>
      <style:text-properties fo:color="#800000" loext:opacity="100%" fo:font-weight="bold" officeooo:paragraph-rsid="00a6e4a9" style:font-weight-asian="bold" style:font-weight-complex="bold"/>
    </style:style>
    <style:style style:name="P29"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P30" style:family="paragraph" style:parent-style-name="Standard_20__28_user_29_">
      <style:paragraph-properties fo:margin-top="0in" fo:margin-bottom="0.1in" style:contextual-spacing="false" fo:line-height="150%" fo:text-align="center" style:justify-single-word="false"/>
      <style:text-properties fo:color="#800000" loext:opacity="100%" fo:font-size="6pt" fo:font-style="normal" officeooo:paragraph-rsid="000181df" style:font-size-asian="6pt" style:font-style-asian="normal" style:font-size-complex="6pt" style:font-style-complex="normal"/>
    </style:style>
    <style:style style:name="P31"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ize="6pt" fo:font-style="italic" officeooo:paragraph-rsid="000181df" style:font-size-asian="6pt" style:font-style-asian="italic" style:font-size-complex="6pt" style:font-style-complex="italic"/>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c9211e" loext:opacity="100%"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style:use-window-font-color="true" loext:opacity="0%"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6" style:family="text">
      <style:text-properties style:use-window-font-color="true" loext:opacity="0%"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7" style:family="text">
      <style:text-properties style:use-window-font-color="true" loext:opacity="0%"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loext:opacity="0%"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a56622"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a6e4a9"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b2e7bb"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font-size="16pt" fo:language="en" fo:country="US" officeooo:rsid="00b6ed1c"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loext:opacity="0%" style:font-name="Liberation Serif" fo:font-size="16pt" fo:language="en" fo:country="US" officeooo:rsid="00bfabb0"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loext:opacity="0%" style:font-name="Liberation Serif" fo:font-size="16pt" fo:language="en" fo:country="US" officeooo:rsid="00c19a61"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loext:opacity="0%" style:font-name="Liberation Serif" fo:font-size="16pt" fo:language="en" fo:country="US" officeooo:rsid="00c4bc1f"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loext:opacity="0%" fo:font-size="16pt" style:font-size-asian="16pt" style:font-size-complex="16pt"/>
    </style:style>
    <style:style style:name="T17" style:family="text">
      <style:text-properties style:use-window-font-color="true" loext:opacity="0%" fo:font-size="16pt" officeooo:rsid="00c56c34" style:font-size-asian="16pt" style:font-size-complex="16pt"/>
    </style:style>
    <style:style style:name="T18" style:family="text">
      <style:text-properties fo:font-size="16pt" style:font-size-asian="16pt" style:font-size-complex="16pt"/>
    </style:style>
    <style:style style:name="T19" style:family="text">
      <style:text-properties fo:font-size="16pt" officeooo:rsid="00772a13" style:font-size-asian="16pt" style:font-size-complex="16pt"/>
    </style:style>
    <style:style style:name="T20" style:family="text">
      <style:text-properties fo:font-size="16pt" officeooo:rsid="00985522" style:font-size-asian="16pt" style:font-size-complex="16pt"/>
    </style:style>
    <style:style style:name="T21" style:family="text">
      <style:text-properties fo:font-size="16pt" officeooo:rsid="00b2e7bb" style:font-size-asian="16pt" style:font-size-complex="16pt"/>
    </style:style>
    <style:style style:name="T22" style:family="text">
      <style:text-properties officeooo:rsid="00880aa8"/>
    </style:style>
    <style:style style:name="T23" style:family="text">
      <style:text-properties officeooo:rsid="00b8d256"/>
    </style:style>
    <style:style style:name="T24" style:family="text">
      <style:text-properties officeooo:rsid="00bfabb0"/>
    </style:style>
    <style:style style:name="T25" style:family="text">
      <style:text-properties officeooo:rsid="00c4bc1f"/>
    </style:style>
    <style:style style:name="T26" style:family="text">
      <style:text-properties fo:font-size="6pt" style:font-size-asian="6pt" style:font-size-complex="6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The Third Sunday After Trinity</text:p>
      <text:p text:style-name="P5"><text:span text:style-name="T18">The Old Testament is written in the </text:span><text:span text:style-name="T13">31st</text:span><text:span text:style-name="T18"> chapter of </text:span><text:span text:style-name="T19">the </text:span><text:span text:style-name="T7">P</text:span><text:span text:style-name="T9">rophet </text:span><text:span text:style-name="T13">Jerem</text:span><text:span text:style-name="T11">iah</text:span><text:span text:style-name="T19">, beginning at the </text:span><text:span text:style-name="T21">first</text:span><text:span text:style-name="T20"> </text:span><text:span text:style-name="T18">verse.</text:span></text:p>
      <text:p text:style-name="P26"/>
      <text:p text:style-name="P6"><text:span text:style-name="T18">This passage </text:span><text:span text:style-name="T8">may be</text:span><text:span text:style-name="T18"> found in </text:span><text:span text:style-name="T6">t</text:span><text:span text:style-name="T7">he pew Bible on page </text:span><text:span text:style-name="T11">9</text:span><text:span text:style-name="T14">08</text:span><text:span text:style-name="T18">.</text:span></text:p>
      <text:p text:style-name="P25"/>
      <text:p text:style-name="P3">(Pause to allow parishioners to find the page.)</text:p>
      <text:p text:style-name="P3"/>
      <text:section text:style-name="Sect1" text:name="Section4">
        <text:p text:style-name="P13">“At the same time,” says the Lord, “I will be the God of all the families of Israel, and they shall be My people.”</text:p>
        <text:p text:style-name="P14"/>
        <text:p text:style-name="P15">Thus says the Lord:</text:p>
        <text:p text:style-name="P15"/>
        <text:p text:style-name="P15">“The people who survived the sword Found grace in the wilderness—Israel, when I went to give him rest.”</text:p>
        <text:p text:style-name="P14"/>
        <text:p text:style-name="P15">The Lord has appeared of old to me, saying: “Yes, I have loved you with an everlasting love; Therefore with lovingkindness I have drawn you. Again I will build you, and you shall be rebuilt, O virgin of Israel! You shall again be adorned with your tambourines, And shall go forth in the dances of those who rejoice. You shall yet plant vines on the mountains of Samaria; The planters shall plant and eat them as ordinary food. For there shall be a day When the watchmen will cry on Mount Ephraim, ‘Arise, and let us go up to Zion, To the Lord our God.’”</text:p>
        <text:p text:style-name="P14"/>
        <text:p text:style-name="P15">For thus says the Lord:</text:p>
        <text:p text:style-name="P15"/>
        <text:p text:style-name="P15">“Sing with gladness for Jacob, And shout among the chief of the nations; Proclaim, give praise, and say, ‘O Lord, save Your people, The remnant of Israel!’ Behold, I will bring them from the north country, And gather them from the ends of the earth, Among them the blind and the lame, The woman with child And the one who labors with child, together; A great throng shall return there. They shall come with weeping, And with supplications I will lead them. I will cause them to walk by the rivers of waters, In a straight way in which they shall not stumble; For I am a Father to Israel, And Ephraim is My firstborn.</text:p>
        <text:p text:style-name="P14"/>
        <text:p text:style-name="P14">“Hear the word of the Lord, O nations,</text:p>
        <text:p text:style-name="P14">And declare it in the isles afar off, and say, ‘He who scattered Israel will gather him, And keep him as a shepherd does his flock.’ For the Lord has redeemed Jacob, And ransomed him from the hand of one stronger than he. Therefore they shall come and sing in the height of Zion, Streaming to the goodness of the Lord—For wheat and new wine and oil, For the young of the flock and the herd; Their souls shall be like a well-watered garden, And they shall sorrow no more at all.</text:p>
        <text:p text:style-name="P21">(continued next page)</text:p>
        <text:p text:style-name="P14"><text:soft-page-break/>“Then shall the virgin rejoice in the dance, And the young men and the old, together; For I will turn their mourning to joy, Will comfort them, And make them rejoice rather than sorrow. I will satiate the soul of the priests with abundance, And My people shall be satisfied with My goodness, says the Lord.”</text:p>
      </text:section>
      <text:p text:style-name="P2"><text:span text:style-name="text"><text:span text:style-name="T3"/></text:span></text:p>
      <text:p text:style-name="P2"><text:span text:style-name="text"><text:span text:style-name="T3"/></text:span></text:p>
      <text:p text:style-name="P2"><text:span text:style-name="text"><text:span text:style-name="T3">(Pause for a count of 5)</text:span></text:span></text:p>
      <text:p text:style-name="P2"><text:span text:style-name="text"><text:span text:style-name="T2">This is the word of the Lord.</text:span></text:span></text:p>
      <text:p text:style-name="P17">The Third Sunday After Trinity</text:p>
      <text:p text:style-name="P4"/>
      <text:p text:style-name="P8"><text:span text:style-name="T23">Psalm </text:span><text:span text:style-name="T24">145</text:span></text:p>
      <text:p text:style-name="P16"/>
      <text:p text:style-name="P18">1 <text:s/>I WILL magnify thee, O God, my King; * and I will praise thy Name for ever and ever.</text:p>
      <text:p text:style-name="P19">2 <text:s/>Every day will I give thanks unto thee; * and praise thy Name for ever and ever.</text:p>
      <text:p text:style-name="P19">3 <text:s/>Great is the Lord, and marvellous worthy to be praised; * there is no end of his greatness.</text:p>
      <text:p text:style-name="P19">4 <text:s/>One generation shall praise thy works unto another, * and declare thy power.</text:p>
      <text:p text:style-name="P19">5 <text:s/>As for me, I will be talking of thy worship, * thy glory, thy praise, and wondrous works;</text:p>
      <text:p text:style-name="P19">6 <text:s/>So that men shall speak of the might of thy marvellous acts; * and I will also tell of thy greatness.</text:p>
      <text:p text:style-name="P19">7 <text:s/>The memorial of thine abundant kindness shall be showed; * and men shall sing of thy righteousness.</text:p>
      <text:p text:style-name="P19">8 <text:s/>The Lord is gracious and merciful; * long-suffering, and of great goodness.</text:p>
      <text:p text:style-name="P19">9 <text:s/>The Lord is loving unto every man; * and his mercy is over all his works.</text:p>
      <text:p text:style-name="P19">10 <text:s/>All thy works praise thee, O Lord; * and thy saints give thanks unto thee.</text:p>
      <text:p text:style-name="P19">11 <text:s/>They show the glory of thy kingdom, * and talk of thy power;</text:p>
      <text:p text:style-name="P19">12 <text:s/>That thy power, thy glory, and mightiness of thy kingdom, * might be known unto men.</text:p>
      <text:p text:style-name="P19">13 <text:s/>Thy kingdom is an everlasting kingdom, * and thy dominion endureth throughout all ages.</text:p>
      <text:p text:style-name="P19">14 <text:s/>The Lord upholdeth all such as fall, * and lifteth up all those that are down.</text:p>
      <text:p text:style-name="P19">15 <text:s/>The eyes of all wait upon thee, O Lord; * and thou givest them their meat in due season.</text:p>
      <text:p text:style-name="P19">16 <text:s/>Thou openest thine hand, * and fillest all things living with plenteousness.</text:p>
      <text:p text:style-name="P19">17 <text:s/>The Lord is righteous in all his ways, * and holy in all his works.</text:p>
      <text:p text:style-name="P19"/>
      <text:p text:style-name="P20">18 <text:s/>The Lord is nigh unto all them that call upon him; * yea, all such as call upon him faithfully.</text:p>
      <text:p text:style-name="P19">19 <text:s/>He will fulfil the desire of them that fear him; * he also will hear their cry, and will help them.</text:p>
      <text:p text:style-name="P19">20 <text:s/>The Lord preserveth all them that love him; * but scattereth abroad all the ungodly.</text:p>
      <text:p text:style-name="P19">21 <text:s/>My mouth shall speak the praise of the Lord; * and let all flesh give thanks unto his holy Name for ever and ever.</text:p>
      <text:p text:style-name="P9"><text:span text:style-name="text"><text:span text:style-name="T1"/></text:span></text:p>
      <text:p text:style-name="P9"><text:span text:style-name="text"><text:span text:style-name="T1">Glory be…</text:span></text:span></text:p>
      <text:p text:style-name="P28">The Third Sunday After Trinity</text:p>
      <text:p text:style-name="P27"><text:span text:style-name="T18">The New Testament is written in the </text:span><text:span text:style-name="T10">f</text:span><text:span text:style-name="T15">if</text:span><text:span text:style-name="T12">th</text:span><text:span text:style-name="T18"> chapter of </text:span><text:span text:style-name="T12">the </text:span><text:span text:style-name="T15">first Epistle</text:span><text:span text:style-name="T12"> of </text:span><text:span text:style-name="T5">St. </text:span><text:span text:style-name="T15">Peter</text:span><text:span text:style-name="T18"> beginning at the </text:span><text:span text:style-name="T12">fi</text:span><text:span text:style-name="T15">fth</text:span><text:span text:style-name="T18"> verse.</text:span></text:p>
      <text:p text:style-name="P29"/>
      <text:p text:style-name="P1">This passage may be found in the Book of Common Prayer on page <text:span text:style-name="T22">1</text:span><text:span text:style-name="T25">92</text:span>.</text:p>
      <text:p text:style-name="P29"/>
      <text:p text:style-name="P10">(Pause to allow parishioners to find the page.)</text:p>
      <text:p text:style-name="P30"/>
      <text:section text:style-name="Sect1" text:name="Section1">
        <text:p text:style-name="P7"><text:span text:style-name="T16">ALL of you be subject one to another, and be clothed with humility: for God resisteth the proud, and giveth grace to the humble. Humble yourselves <text:s/></text:span><text:span text:style-name="T17">t</text:span><text:span text:style-name="T16">herefore under the mighty hand of God, that he may exalt you in due time: casting all your care upon him; for he careth for you.</text:span></text:p>
        <text:p text:style-name="P23"/>
        <text:p text:style-name="P23">Be sober, be vigilant; because your adversary the devil, as a roaring lion, walketh about, seeking whom he may devour: whom resist stedfast in the faith, knowing that the same afflictions are accomplished in your brethren that are in the world.</text:p>
        <text:p text:style-name="P23"/>
        <text:p text:style-name="P23">But the God of all grace, who hath called us unto his eternal glory by Christ Jesus, after that ye have suffered a while, make you perfect, stablish, strengthen, settle you. To him be glory and dominion for ever and ever. Amen.</text:p>
      </text:section>
      <text:p text:style-name="P11"/>
      <text:p text:style-name="P31"/>
      <text:p text:style-name="P11">(Pause for a count of 5)</text:p>
      <text:p text:style-name="P12"><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119</meta:editing-cycles>
    <meta:editing-duration>PT13H35M53S</meta:editing-duration>
    <meta:generator>LibreOffice/7.1.3.2$Linux_X86_64 LibreOffice_project/10$Build-2</meta:generator>
    <dc:date>2021-06-14T13:18:22.103061442</dc:date>
    <dc:creator>Figueroa Andrew</dc:creator>
    <meta:document-statistic meta:table-count="0" meta:image-count="0" meta:object-count="0" meta:page-count="5" meta:paragraph-count="49" meta:word-count="1065" meta:character-count="5514" meta:non-whitespace-character-count="4478"/>
  </office:meta>
</office:document-meta>
</file>