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margin-top="0in" fo:margin-bottom="0in" style:contextual-spacing="false" fo:line-height="100%"/>
      <style:text-properties officeooo:paragraph-rsid="00a6e4a9"/>
    </style:style>
    <style:style style:name="P3"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4"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5" style:family="paragraph" style:parent-style-name="Standard_20__28_user_29_">
      <style:paragraph-properties fo:line-height="100%"/>
      <style:text-properties officeooo:paragraph-rsid="00885a4c"/>
    </style:style>
    <style:style style:name="P6" style:family="paragraph" style:parent-style-name="Standard_20__28_user_29_">
      <style:paragraph-properties fo:line-height="100%"/>
      <style:text-properties officeooo:paragraph-rsid="00016f9c"/>
    </style:style>
    <style:style style:name="P7" style:family="paragraph" style:parent-style-name="Standard_20__28_user_29_">
      <style:paragraph-properties fo:line-height="100%" fo:text-align="center" style:justify-single-word="false"/>
      <style:text-properties fo:font-weight="bold" officeooo:rsid="00b33142" officeooo:paragraph-rsid="00b33142" style:font-weight-asian="bold" style:font-weight-complex="bold"/>
    </style:style>
    <style:style style:name="P8" style:family="paragraph" style:parent-style-name="Standard_20__28_user_29_">
      <style:paragraph-properties fo:line-height="100%"/>
      <style:text-properties style:use-window-font-color="true" loext:opacity="0%" fo:font-size="16pt" officeooo:paragraph-rsid="00b6ed1c" style:font-size-asian="16pt" style:font-size-complex="16pt"/>
    </style:style>
    <style:style style:name="P9"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0"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1"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2"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13"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4"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d042b5" style:font-size-asian="16pt" style:font-size-complex="16pt" fo:hyphenate="false" fo:hyphenation-remain-char-count="2" fo:hyphenation-push-char-count="2" loext:hyphenation-no-caps="false"/>
    </style:style>
    <style:style style:name="P15" style:family="paragraph" style:parent-style-name="Standard" style:master-page-name="">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loext:opacity="0%" fo:font-size="16pt" officeooo:paragraph-rsid="00d042b5" style:font-size-asian="16pt" style:font-size-complex="16pt" fo:hyphenate="false" fo:hyphenation-remain-char-count="2" fo:hyphenation-push-char-count="2" loext:hyphenation-no-caps="false"/>
    </style:style>
    <style:style style:name="P16" style:family="paragraph" style:parent-style-name="Standard_20__28_user_29_">
      <style:paragraph-properties fo:line-height="100%" fo:text-align="center" style:justify-single-word="false" fo:break-before="page"/>
      <style:text-properties fo:color="#800000" loext:opacity="100%" fo:font-weight="bold" officeooo:paragraph-rsid="00a6e4a9" style:font-weight-asian="bold" style:font-weight-complex="bold"/>
    </style:style>
    <style:style style:name="P17"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18" style:family="paragraph" style:parent-style-name="Standard_20__28_user_29_" style:master-page-name="">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style:page-number="auto"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19"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P20" style:family="paragraph" style:parent-style-name="Standard_20__28_user_29_">
      <style:paragraph-properties fo:line-height="100%"/>
      <style:text-properties fo:font-size="6pt" officeooo:paragraph-rsid="00030b59" style:font-size-asian="6pt" style:font-size-complex="6pt"/>
    </style:style>
    <style:style style:name="P21" style:family="paragraph" style:parent-style-name="Standard_20__28_user_29_">
      <style:paragraph-properties fo:line-height="100%"/>
      <style:text-properties fo:font-size="6pt" officeooo:paragraph-rsid="00016f9c" style:font-size-asian="6pt" style:font-size-complex="6pt"/>
    </style:style>
    <style:style style:name="P22" style:family="paragraph" style:parent-style-name="Standard_20__28_user_29_">
      <style:paragraph-properties fo:line-height="150%" fo:text-align="center" style:justify-single-word="false"/>
      <style:text-properties fo:color="#800000" loext:opacity="100%" fo:font-size="6pt" fo:font-style="italic" officeooo:paragraph-rsid="00016f9c" style:font-size-asian="6pt" style:font-style-asian="italic" style:font-size-complex="6pt" style:font-style-complex="italic"/>
    </style:style>
    <style:style style:name="P23"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6pt" style:font-weight-asian="bold" style:font-size-complex="6pt" style:font-weight-complex="bold"/>
    </style:style>
    <style:style style:name="P24" style:family="paragraph" style:parent-style-name="Standard_20__28_user_29_" style:master-page-name="">
      <loext:graphic-properties draw:fill="none"/>
      <style:paragraph-properties fo:margin-left="0.25in" fo:margin-right="0in" fo:margin-top="0in" fo:margin-bottom="0.0402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2pt" officeooo:paragraph-rsid="00030b59" style:font-size-asian="12pt" style:font-size-complex="12pt" fo:hyphenate="false" fo:hyphenation-remain-char-count="2" fo:hyphenation-push-char-count="2" loext:hyphenation-no-caps="false"/>
    </style:style>
    <style:style style:name="P25" style:family="paragraph" style:parent-style-name="Standard_20__28_user_29_">
      <style:paragraph-properties fo:margin-top="0in" fo:margin-bottom="0in" style:contextual-spacing="false" fo:line-height="150%" fo:text-align="center" style:justify-single-word="false" fo:break-before="page"/>
      <style:text-properties fo:color="#800000" loext:opacity="100%" fo:font-weight="bold" officeooo:paragraph-rsid="00a6e4a9" style:font-weight-asian="bold" style:font-weight-complex="bold"/>
    </style:style>
    <style:style style:name="P26"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P27" style:family="paragraph" style:parent-style-name="Standard_20__28_user_29_">
      <style:paragraph-properties fo:margin-top="0in" fo:margin-bottom="0.1in" style:contextual-spacing="false" fo:line-height="150%" fo:text-align="center" style:justify-single-word="false"/>
      <style:text-properties fo:color="#800000" loext:opacity="100%" fo:font-size="6pt" fo:font-style="normal" officeooo:paragraph-rsid="000181df" style:font-size-asian="6pt" style:font-style-asian="normal" style:font-size-complex="6pt" style:font-style-complex="normal"/>
    </style:style>
    <style:style style:name="P28"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c9211e" loext:opacity="100%"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style:use-window-font-color="true" loext:opacity="0%"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6" style:family="text">
      <style:text-properties style:use-window-font-color="true" loext:opacity="0%"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7" style:family="text">
      <style:text-properties style:use-window-font-color="true" loext:opacity="0%"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loext:opacity="0%"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b6ed1c"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c4bc1f"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cb15b9"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font-size="16pt" fo:language="en" fo:country="US" officeooo:rsid="00cc0a19"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loext:opacity="0%" style:font-name="Liberation Serif" fo:font-size="16pt" fo:language="en" fo:country="US" officeooo:rsid="00d13058"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fo:font-size="16pt" style:font-size-asian="16pt" style:font-size-complex="16pt"/>
    </style:style>
    <style:style style:name="T15" style:family="text">
      <style:text-properties fo:font-size="16pt" officeooo:rsid="00772a13" style:font-size-asian="16pt" style:font-size-complex="16pt"/>
    </style:style>
    <style:style style:name="T16" style:family="text">
      <style:text-properties fo:font-size="16pt" officeooo:rsid="00985522" style:font-size-asian="16pt" style:font-size-complex="16pt"/>
    </style:style>
    <style:style style:name="T17" style:family="text">
      <style:text-properties fo:font-size="16pt" officeooo:rsid="00d13058" style:font-size-asian="16pt" style:font-size-complex="16pt"/>
    </style:style>
    <style:style style:name="T18" style:family="text">
      <style:text-properties fo:font-size="16pt" officeooo:rsid="00d3766c" style:font-size-asian="16pt" style:font-size-complex="16pt"/>
    </style:style>
    <style:style style:name="T19" style:family="text">
      <style:text-properties fo:font-size="16pt" fo:font-style="italic" officeooo:rsid="00d3766c" style:font-size-asian="16pt" style:font-style-asian="italic" style:font-size-complex="16pt" style:font-style-complex="italic"/>
    </style:style>
    <style:style style:name="T20" style:family="text">
      <style:text-properties officeooo:rsid="00880aa8"/>
    </style:style>
    <style:style style:name="T21" style:family="text">
      <style:text-properties officeooo:rsid="00b8d256"/>
    </style:style>
    <style:style style:name="T22" style:family="text">
      <style:text-properties officeooo:rsid="00c4bc1f"/>
    </style:style>
    <style:style style:name="T23" style:family="text">
      <style:text-properties officeooo:rsid="00cb15b9"/>
    </style:style>
    <style:style style:name="T24" style:family="text">
      <style:text-properties officeooo:rsid="00d13058"/>
    </style:style>
    <style:style style:name="T25" style:family="text">
      <style:text-properties fo:font-size="6pt" style:font-size-asian="6pt" style:font-size-complex="6pt"/>
    </style:style>
    <style:style style:name="T26" style:family="text">
      <style:text-properties fo:font-size="12pt" style:font-size-asian="12pt" style:font-size-complex="12pt"/>
    </style:style>
    <style:style style:name="T27" style:family="text">
      <style:text-properties fo:font-size="12pt" fo:font-style="italic" officeooo:rsid="00d3766c" style:font-size-asian="12pt" style:font-style-asian="italic" style:font-size-complex="12pt" style:font-style-complex="italic"/>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The Fifth Sunday After Trinity</text:p>
      <text:p text:style-name="P5"><text:span text:style-name="T14">The Old Testament is written in the </text:span><text:span text:style-name="T11">second</text:span><text:span text:style-name="T14"> chapter of </text:span><text:span text:style-name="T11">Ecclesiastes</text:span><text:span text:style-name="T15">, beginning at the </text:span><text:span text:style-name="T11">first</text:span><text:span text:style-name="T16"> </text:span><text:span text:style-name="T14">verse. </text:span><text:span text:style-name="T27">(Eccles. 2:1–11, 18–23)</text:span></text:p>
      <text:p text:style-name="P20"/>
      <text:p text:style-name="P6"><text:span text:style-name="T14">This passage </text:span><text:span text:style-name="T8">may be</text:span><text:span text:style-name="T14"> found in </text:span><text:span text:style-name="T6">t</text:span><text:span text:style-name="T7">he pew Bible on page </text:span><text:span text:style-name="T12">764</text:span><text:span text:style-name="T14">.</text:span></text:p>
      <text:p text:style-name="P21"/>
      <text:p text:style-name="P4">(Pause to allow parishioners to find the page.)</text:p>
      <text:p text:style-name="P22"/>
      <text:section text:style-name="Sect1" text:name="Section4">
        <text:p text:style-name="P15">I said in my heart, “Come now, I will test you with mirth; therefore enjoy pleasure”; but surely, this also was vanity.</text:p>
        <text:p text:style-name="P14"/>
        <text:p text:style-name="P14">I said of laughter—“Madness!”; and of mirth, “What does it accomplish?” I searched in my heart how to gratify my flesh with wine, while guiding my heart with wisdom, and how to lay hold on folly, till I might see what was good for the sons of men to do under heaven all the days of their lives.</text:p>
        <text:p text:style-name="P13"/>
        <text:p text:style-name="P13">I made my works great, I built myself houses, and planted myself vineyards. I made myself gardens and orchards, and I planted all kinds of fruit trees in them. I made myself water pools from which to water the growing trees of the grove. I acquired male and female servants, and had servants born in my house. Yes, I had greater possessions of herds and flocks than all who were in Jerusalem before me. I also gathered for myself silver and gold and the special treasures of kings and of the provinces. I acquired male and female singers, the delights of the sons of men, and musical instruments of all kinds.</text:p>
        <text:p text:style-name="P13"/>
        <text:p text:style-name="P13">So I became great and excelled more than all who were before me in Jerusalem. Also my wisdom remained with me.</text:p>
        <text:p text:style-name="P13"/>
        <text:p text:style-name="P13">Whatever my eyes desired I did not keep from them. I did not withhold my heart from any pleasure, For my heart rejoiced in all my labor; And this was my reward from all my labor. Then I looked on all the works that my hands had done And on the labor in which I had toiled; And indeed all was vanity and grasping for the wind. There was no profit under the sun.</text:p>
        <text:p text:style-name="P13"/>
        <text:p text:style-name="P14">Then I hated all my labor in which I had toiled under the sun, because I must leave it to the man who will come after me. And who knows whether he will be wise or a fool? Yet he will rule over all my labor in which I toiled and in which I have shown myself wise under the sun. This also is vanity. Therefore I turned my heart and despaired of all the labor in which I had toiled under the sun.</text:p>
        <text:p text:style-name="P14"/>
        <text:p text:style-name="P14">For there is a man whose labor is with wisdom, knowledge, and skill; yet he must leave his heritage to a man who has not labored for it. This also is vanity and a great evil. For what has man for <text:soft-page-break/>all his labor, and for the striving of his heart with which he has toiled under the sun? For all his days are sorrowful, and his work burdensome; even in the night his heart takes no rest. This also is vanity.</text:p>
      </text:section>
      <text:p text:style-name="P3"><text:span text:style-name="text"><text:span text:style-name="T3"/></text:span></text:p>
      <text:p text:style-name="P3"><text:span text:style-name="text"><text:span text:style-name="T3">(Pause for a count of 5)</text:span></text:span></text:p>
      <text:p text:style-name="P3"><text:span text:style-name="text"><text:span text:style-name="T2">This is the word of the Lord.</text:span></text:span></text:p>
      <text:p text:style-name="P16">The Fifth Sunday After Trinity</text:p>
      <text:p text:style-name="P23"/>
      <text:p text:style-name="P7"><text:span text:style-name="T21">Psalm </text:span><text:span text:style-name="T23">62</text:span></text:p>
      <text:p text:style-name="P24"/>
      <text:p text:style-name="P18">1 <text:s/>MY soul truly waiteth still upon God; * for of him cometh my salvation.</text:p>
      <text:p text:style-name="P17">2 <text:s/>He verily is my strength and my salvation; * he is my defence, so that I shall not greatly fall.</text:p>
      <text:p text:style-name="P17">3 <text:s/>How long will ye imagine mischief against every man? * Ye shall be slain all the sort of you; yea, as a tottering wall shall ye be, and like a broken hedge.</text:p>
      <text:p text:style-name="P17">4 <text:s/>Their device is only how to put him out whom God will exalt; * their delight is in lies; they give good words with their mouth, but curse with their heart.</text:p>
      <text:p text:style-name="P17">5 <text:s/>Nevertheless, my soul, wait thou still upon God; * for my hope is in him.</text:p>
      <text:p text:style-name="P17">6 <text:s/>He truly is my strength and my salvation; * he is my defence, so that I shall not fall.</text:p>
      <text:p text:style-name="P17">7 <text:s/>In God is my health and my glory; * the rock of my might; and in God is my trust.</text:p>
      <text:p text:style-name="P17">8 <text:s/>O put your trust in him alway, ye people; * pour out your hearts before him, for God is our hope.</text:p>
      <text:p text:style-name="P17">9 <text:s/>As for the children of men, they are but vanity; the children of men are deceitful; * upon the weights they are altogether lighter than vanity itself.</text:p>
      <text:p text:style-name="P17">10 <text:s/>O trust not in wrong and robbery; give not yourselves unto vanity: * if riches increase, set not your heart upon them.</text:p>
      <text:p text:style-name="P17">11 <text:s/>God spake once, and twice I have also heard the same, * that power belongeth unto God;</text:p>
      <text:p text:style-name="P17">12 <text:s/>And that thou, Lord, art merciful; * for thou rewardest every man according to his work.</text:p>
      <text:p text:style-name="P9"><text:span text:style-name="text"><text:span text:style-name="T1"/></text:span></text:p>
      <text:p text:style-name="P9"><text:span text:style-name="text"><text:span text:style-name="T1">Glory be…</text:span></text:span></text:p>
      <text:p text:style-name="P25">The Fifth Sunday After Trinity</text:p>
      <text:p text:style-name="P2"><text:span text:style-name="T14">The New Testament is written in the </text:span><text:span text:style-name="T13">third</text:span><text:span text:style-name="T14"> chapter of </text:span><text:span text:style-name="T9">the </text:span><text:span text:style-name="T10">first Epistle</text:span><text:span text:style-name="T9"> of </text:span><text:span text:style-name="T5">St. </text:span><text:span text:style-name="T10">Peter</text:span><text:span text:style-name="T14"> beginning at the </text:span><text:span text:style-name="T17">eight</text:span><text:span text:style-name="T10">h</text:span><text:span text:style-name="T14"> verse.</text:span></text:p>
      <text:p text:style-name="P26"/>
      <text:p text:style-name="P1">This passage may be found in the Book of Common Prayer on page <text:span text:style-name="T20">1</text:span><text:span text:style-name="T22">9</text:span><text:span text:style-name="T24">5</text:span>.</text:p>
      <text:p text:style-name="P26"/>
      <text:p text:style-name="P10">(Pause to allow parishioners to find the page.)</text:p>
      <text:p text:style-name="P27"/>
      <text:section text:style-name="Sect1" text:name="Section1">
        <text:p text:style-name="P8">BE ye all of one mind, having compassion one of another, love as brethren, be pitiful, be courteous: not rendering evil for evil, or railing for railing: but contrariwise blessing; knowing that ye are thereunto called, that ye should inherit a blessing.</text:p>
        <text:p text:style-name="P8"/>
        <text:p text:style-name="P8">For he that will love life, and see good days, let him refrain his tongue from evil, and his lips that they speak no guile: let him eschew evil, and do good; let him seek peace, and ensue it.</text:p>
        <text:p text:style-name="P8"/>
        <text:p text:style-name="P8">For the eyes of the Lord are over the righteous, and his ears are open unto their prayers: but the face of the Lord is against them that do evil. And who is he that will harm you, if ye be followers of that which is good? But and if ye suffer for righteousness’ sake, happy are ye: and be not afraid of their terror, neither be troubled; but sanctify the Lord God in your hearts.</text:p>
        <text:p text:style-name="P8"/>
        <text:p text:style-name="P8"/>
        <text:p text:style-name="P8"/>
        <text:p text:style-name="P8"/>
      </text:section>
      <text:p text:style-name="P11"/>
      <text:p text:style-name="P11">(Pause for a count of 5)</text:p>
      <text:p text:style-name="P12"><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129</meta:editing-cycles>
    <meta:editing-duration>PT15H19M6S</meta:editing-duration>
    <meta:generator>LibreOffice/7.1.3.2$Linux_X86_64 LibreOffice_project/10$Build-2</meta:generator>
    <dc:date>2021-06-29T15:51:39.100392289</dc:date>
    <dc:creator>Figueroa Andrew</dc:creator>
    <meta:document-statistic meta:table-count="0" meta:image-count="0" meta:object-count="0" meta:page-count="4" meta:paragraph-count="37" meta:word-count="1005" meta:character-count="5074" meta:non-whitespace-character-count="4097"/>
  </office:meta>
</office:document-meta>
</file>