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3"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4" style:family="paragraph" style:parent-style-name="Standard_20__28_user_29_">
      <style:paragraph-properties fo:margin-top="0in" fo:margin-bottom="0in" style:contextual-spacing="false" fo:line-height="100%"/>
      <style:text-properties officeooo:paragraph-rsid="00a6e4a9"/>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9"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2"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3" style:family="paragraph" style:parent-style-name="Standard_20__28_user_29_">
      <style:paragraph-properties fo:margin-top="0in" fo:margin-bottom="0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14" style:family="paragraph" style:parent-style-name="Standard_20__28_user_29_">
      <style:paragraph-properties fo:line-height="15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15"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16"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17"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18"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9"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0"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1" style:family="paragraph" style:parent-style-name="Standard_20__28_user_29_">
      <style:paragraph-properties fo:line-height="100%"/>
      <style:text-properties fo:font-size="6pt" officeooo:paragraph-rsid="00030b59" style:font-size-asian="6pt" style:font-size-complex="6pt"/>
    </style:style>
    <style:style style:name="P22" style:family="paragraph" style:parent-style-name="Standard_20__28_user_29_">
      <style:paragraph-properties fo:line-height="100%"/>
      <style:text-properties fo:font-size="6pt" officeooo:paragraph-rsid="00016f9c" style:font-size-asian="6pt" style:font-size-complex="6pt"/>
    </style:style>
    <style:style style:name="P23"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4"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2pt" officeooo:paragraph-rsid="00030b59" style:font-size-asian="12pt" style:font-size-complex="12pt" fo:hyphenate="false" fo:hyphenation-remain-char-count="2" fo:hyphenation-push-char-count="2" loext:hyphenation-no-caps="false"/>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6"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27"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3" style:family="text">
      <style:text-properties fo:color="#000000" loext:opacity="100%" fo:font-size="14pt" fo:font-weight="normal" style:font-size-asian="14pt" style:font-weight-asian="normal" style:font-size-complex="14pt" style:font-weight-complex="normal"/>
    </style:style>
    <style:style style:name="T4" style:family="text">
      <style:text-properties fo:color="#c9211e" loext:opacity="100%" fo:font-size="14pt" fo:font-style="italic" style:font-size-asian="14pt" style:font-style-asian="italic" style:font-size-complex="14pt" style:font-style-complex="italic"/>
    </style:style>
    <style:style style:name="T5" style:family="text">
      <style:text-properties fo:font-weight="normal" style:font-weight-asian="normal" style:font-weight-complex="normal"/>
    </style:style>
    <style:style style:name="T6"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cda262"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d73bb8"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fo:font-size="16pt" style:font-size-asian="16pt" style:font-size-complex="16pt"/>
    </style:style>
    <style:style style:name="T17" style:family="text">
      <style:text-properties fo:font-size="16pt" officeooo:rsid="00772a13" style:font-size-asian="16pt" style:font-size-complex="16pt"/>
    </style:style>
    <style:style style:name="T18" style:family="text">
      <style:text-properties fo:font-size="16pt" officeooo:rsid="00985522" style:font-size-asian="16pt" style:font-size-complex="16pt"/>
    </style:style>
    <style:style style:name="T19" style:family="text">
      <style:text-properties fo:font-size="16pt" officeooo:rsid="00cda262" style:font-size-asian="16pt" style:font-size-complex="16pt"/>
    </style:style>
    <style:style style:name="T20" style:family="text">
      <style:text-properties fo:font-size="16pt" officeooo:rsid="00d0f0bd" style:font-size-asian="16pt" style:font-size-complex="16pt"/>
    </style:style>
    <style:style style:name="T21" style:family="text">
      <style:text-properties fo:font-size="16pt" officeooo:rsid="00d6e69d" style:font-size-asian="16pt" style:font-size-complex="16pt"/>
    </style:style>
    <style:style style:name="T22" style:family="text">
      <style:text-properties officeooo:rsid="00880aa8"/>
    </style:style>
    <style:style style:name="T23" style:family="text">
      <style:text-properties officeooo:rsid="00b8d256"/>
    </style:style>
    <style:style style:name="T24" style:family="text">
      <style:text-properties officeooo:rsid="00c4bc1f"/>
    </style:style>
    <style:style style:name="T25" style:family="text">
      <style:text-properties officeooo:rsid="00cda262"/>
    </style:style>
    <style:style style:name="T26" style:family="text">
      <style:text-properties officeooo:rsid="00d0f0bd"/>
    </style:style>
    <style:style style:name="T27" style:family="text">
      <style:text-properties fo:font-size="12pt" style:font-size-asian="12pt" style:font-size-complex="12pt"/>
    </style:style>
    <style:style style:name="T28" style:family="text">
      <style:text-properties fo:font-size="12pt" officeooo:rsid="00d6e69d" style:font-size-asian="12pt" style:font-size-complex="12pt"/>
    </style:style>
    <style:style style:name="T29" style:family="text">
      <style:text-properties fo:font-size="12pt" fo:font-style="italic" style:font-size-asian="12pt" style:font-style-asian="italic" style:font-size-complex="12pt" style:font-style-complex="italic"/>
    </style:style>
    <style:style style:name="T30" style:family="text">
      <style:text-properties fo:font-size="12pt" fo:font-style="italic" officeooo:rsid="00d6e69d" style:font-size-asian="12pt" style:font-style-asian="italic" style:font-size-complex="12pt" style:font-style-complex="italic"/>
    </style:style>
    <style:style style:name="T31" style:family="text">
      <style:text-properties fo:color="#b3b3b3" loext:opacity="100%" fo:font-size="12pt" fo:font-style="italic" style:font-size-asian="12pt" style:font-style-asian="italic" style:font-size-complex="12pt" style:font-style-complex="italic"/>
    </style:style>
    <style:style style:name="T32" style:family="text">
      <style:text-properties fo:color="#b3b3b3" loext:opacity="100%" fo:font-size="12pt" fo:font-style="italic" officeooo:rsid="00d6e69d" style:font-size-asian="12pt" style:font-style-asian="italic" style:font-size-complex="12pt" style:font-style-complex="itali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Sixth Sunday After Trinity</text:p>
      <text:p text:style-name="P5"><text:span text:style-name="T16">The Old Testament is written in the </text:span><text:span text:style-name="T21">57</text:span><text:span text:style-name="T13">th</text:span><text:span text:style-name="T16"> chapter of </text:span><text:span text:style-name="T17">the </text:span><text:span text:style-name="T19">Prophet </text:span><text:span text:style-name="T21">Isaiah</text:span><text:span text:style-name="T17">, beginning at the </text:span><text:span text:style-name="T19">1</text:span><text:span text:style-name="T21">3</text:span><text:span text:style-name="T19">th</text:span><text:span text:style-name="T18"> </text:span><text:span text:style-name="T16">verse. <text:s/></text:span><text:span text:style-name="T32">(</text:span><text:span text:style-name="T31">Isa</text:span><text:span text:style-name="T32">iah</text:span><text:span text:style-name="T31"> 57:13b–19</text:span><text:span text:style-name="T32">)</text:span></text:p>
      <text:p text:style-name="P21"/>
      <text:p text:style-name="P6"><text:span text:style-name="T16">This passage </text:span><text:span text:style-name="T9">may be</text:span><text:span text:style-name="T16"> found in </text:span><text:span text:style-name="T7">t</text:span><text:span text:style-name="T8">he pew Bible on page </text:span><text:span text:style-name="T15">852</text:span><text:span text:style-name="T16">.</text:span></text:p>
      <text:p text:style-name="P22"/>
      <text:p text:style-name="P8">(Pause to allow parishioners to find the page.)</text:p>
      <text:p text:style-name="P14"/>
      <text:section text:style-name="Sect1" text:name="Section4">
        <text:p text:style-name="P26">"He who puts his trust in Me shall possess the land,</text:p>
        <text:p text:style-name="P18">And shall inherit My holy mountain.”</text:p>
        <text:p text:style-name="P18"/>
        <text:p text:style-name="P18">And one shall say,</text:p>
        <text:p text:style-name="P18">“Heap it up! Heap it up!</text:p>
        <text:p text:style-name="P18">Prepare the way,</text:p>
        <text:p text:style-name="P18">Take the stumbling block out of the way of My people.”</text:p>
        <text:p text:style-name="P18"/>
        <text:p text:style-name="P18">For thus says the High and Lofty One</text:p>
        <text:p text:style-name="P18">Who inhabits eternity, whose name is Holy:</text:p>
        <text:p text:style-name="P18">“I dwell in the high and holy place,</text:p>
        <text:p text:style-name="P18">With him who has a contrite and humble spirit,</text:p>
        <text:p text:style-name="P18">To revive the spirit of the humble,</text:p>
        <text:p text:style-name="P18">And to revive the heart of the contrite ones.</text:p>
        <text:p text:style-name="P18">For I will not contend forever,</text:p>
        <text:p text:style-name="P18">Nor will I always be angry;</text:p>
        <text:p text:style-name="P18">For the spirit would fail before Me,</text:p>
        <text:p text:style-name="P18">And the souls which I have made.</text:p>
        <text:p text:style-name="P18">For the iniquity of his covetousness</text:p>
        <text:p text:style-name="P18">I was angry and struck him;</text:p>
        <text:p text:style-name="P18">I hid and was angry,</text:p>
        <text:p text:style-name="P18">And he went on backsliding in the way of his heart.</text:p>
        <text:p text:style-name="P18">I have seen his ways, and will heal him;</text:p>
        <text:p text:style-name="P18">I will also lead him,</text:p>
        <text:p text:style-name="P18">And restore comforts to him</text:p>
        <text:p text:style-name="P18">And to his mourners.</text:p>
        <text:p text:style-name="P18"/>
        <text:p text:style-name="P18">“I create the fruit of the lips:</text:p>
        <text:p text:style-name="P18">Peace, peace to him who is far off and to him who is near,”</text:p>
        <text:p text:style-name="P18">Says the Lord,</text:p>
        <text:p text:style-name="P18">“And I will heal him.”</text:p>
      </text:section>
      <text:p text:style-name="P7"><text:span text:style-name="text"><text:span text:style-name="T4"/></text:span></text:p>
      <text:p text:style-name="P7"><text:span text:style-name="text"><text:span text:style-name="T4"/></text:span></text:p>
      <text:p text:style-name="P7"><text:span text:style-name="text"><text:span text:style-name="T4">(Pause for a count of 5)</text:span></text:span></text:p>
      <text:p text:style-name="P7"><text:span text:style-name="text"><text:span text:style-name="T3">This is the word of the Lord.</text:span></text:span></text:p>
      <text:p text:style-name="P12">The Sixth Sunday After Trinity</text:p>
      <text:p text:style-name="P15"/>
      <text:p text:style-name="P16"><text:span text:style-name="T23">Psalm </text:span><text:span text:style-name="T25">85</text:span></text:p>
      <text:p text:style-name="P24"/>
      <text:p text:style-name="P3">1 <text:s/>LORD, thou art become gracious unto thy land; * thou hast turned away the captivity of Jacob.</text:p>
      <text:p text:style-name="P2">2 <text:s/>Thou hast forgiven the offence of thy people, * and covered all their sins.</text:p>
      <text:p text:style-name="P2">3 <text:s/>Thou hast taken away all thy displeasure, * and turned thyself from thy wrathful indignation.</text:p>
      <text:p text:style-name="P2">4 <text:s/>Turn us then, O God our Saviour, * and let thine anger cease from us.</text:p>
      <text:p text:style-name="P2">5 <text:s/>Wilt thou be displeased at us for ever? * and wilt thou stretch out thy wrath from one generation to another?</text:p>
      <text:p text:style-name="P2">6 <text:s/>Wilt thou not turn again, and quicken us, * that thy people may rejoice in thee?</text:p>
      <text:p text:style-name="P2">7 <text:s/>Show us thy mercy, O Lord, * and grant us thy salvation.</text:p>
      <text:p text:style-name="P2">8 <text:s/>I will hearken what the Lord God will say; * for he shall speak peace unto his people, and to his saints, that they turn not again unto foolishness.</text:p>
      <text:p text:style-name="P2">9 <text:s/>For his salvation is nigh them that fear him; * that glory may dwell in our land.</text:p>
      <text:p text:style-name="P2">10 <text:s/>Mercy and truth are met together: * righteousness and peace have kissed each other.</text:p>
      <text:p text:style-name="P2">11 <text:s/>Truth shall flourish out of the earth, * and righteousness hath looked down from heaven.</text:p>
      <text:p text:style-name="P2">12 <text:s/>Yea, the Lord shall show loving-kindness; * and our land shall give her increase.</text:p>
      <text:p text:style-name="P2">13 <text:s/>Righteousness shall go before him, * and shall direct his going in the way.</text:p>
      <text:p text:style-name="P20"><text:span text:style-name="text"><text:span text:style-name="T2"/></text:span></text:p>
      <text:p text:style-name="P20"><text:span text:style-name="text"><text:span text:style-name="T1">Glory be…</text:span></text:span></text:p>
      <text:p text:style-name="P13">The Sixth Sunday After Trinity</text:p>
      <text:p text:style-name="P4"><text:span text:style-name="T16">The New Testament is written in the </text:span><text:span text:style-name="T20">s</text:span><text:span text:style-name="T10">ixth</text:span><text:span text:style-name="T16"> chapter of </text:span><text:span text:style-name="T11">the </text:span><text:span text:style-name="T12">Epistle</text:span><text:span text:style-name="T11"> of </text:span><text:span text:style-name="T6">St. </text:span><text:span text:style-name="T12">P</text:span><text:span text:style-name="T14">aul to the Romans</text:span><text:span text:style-name="T16"> beginning at the </text:span><text:span text:style-name="T14">third</text:span><text:span text:style-name="T16"> verse.</text:span></text:p>
      <text:p text:style-name="P23"/>
      <text:p text:style-name="P1">This passage may be found in the Book of Common Prayer on page <text:span text:style-name="T22">1</text:span><text:span text:style-name="T24">9</text:span><text:span text:style-name="T26">7</text:span>.</text:p>
      <text:p text:style-name="P23"/>
      <text:p text:style-name="P9">(Pause to allow parishioners to find the page.)</text:p>
      <text:p text:style-name="P11"/>
      <text:section text:style-name="Sect1" text:name="Section1">
        <text:p text:style-name="P17">KNOW ye not, that so many of us as were baptized into Jesus Christ were baptized into his death? Therefore we are buried with him by baptism into death: that like as Christ was raised up from the dead by the glory of the Father, even so we also should walk in newness of life.</text:p>
        <text:p text:style-name="P17"/>
        <text:p text:style-name="P17">For if we have been planted together in the likeness of his death, we shall be also in the likeness of his resurrection: knowing this, that our old man is crucified with him, that the body of sin might be destroyed, that henceforth we should not serve sin. For he that is dead is freed from sin.</text:p>
        <text:p text:style-name="P17"/>
        <text:p text:style-name="P17">Now if we be dead with Christ, we believe that we shall also live with him: knowing that Christ being raised from the dead dieth no more; death hath no more dominion over him. For in that he died, he died unto sin once: but in that he liveth, he liveth unto God. Likewise reckon ye also yourselves to be dead indeed unto sin, but alive unto God through Jesus Christ our Lord.</text:p>
      </text:section>
      <text:p text:style-name="P10"/>
      <text:p text:style-name="P10"/>
      <text:p text:style-name="P10">(Pause for a count of 5)</text:p>
      <text:p text:style-name="P19"><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32</meta:editing-cycles>
    <meta:editing-duration>PT14H41M52S</meta:editing-duration>
    <meta:generator>LibreOffice/7.3.3.2$Linux_X86_64 LibreOffice_project/30$Build-2</meta:generator>
    <dc:date>2022-07-21T12:04:36.188502645</dc:date>
    <dc:creator>Figueroa Andrew</dc:creator>
    <meta:document-statistic meta:table-count="0" meta:image-count="0" meta:object-count="0" meta:page-count="3" meta:paragraph-count="59" meta:word-count="737" meta:character-count="3724" meta:non-whitespace-character-count="3033"/>
  </office:meta>
</office:document-meta>
</file>