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a6e4a9"/>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8"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1"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2"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3"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4"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5"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6"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7"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8"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ab-stops>
          <style:tab-stop style:position="0.4984in"/>
        </style:tab-stops>
      </style:paragraph-properties>
      <style:text-properties fo:font-size="16pt" officeooo:paragraph-rsid="00dcfc50" style:font-size-asian="14pt" style:font-size-complex="16pt" fo:hyphenate="false" fo:hyphenation-remain-char-count="2" fo:hyphenation-push-char-count="2" loext:hyphenation-no-caps="false"/>
    </style:style>
    <style:style style:name="P19"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25in" style:auto-text-indent="false" fo:break-before="page" fo:background-color="transparent" style:vertical-align="baseline" style:writing-mode="lr-tb">
        <style:tab-stops>
          <style:tab-stop style:position="0.4984in"/>
        </style:tab-stops>
      </style:paragraph-properties>
      <style:text-properties fo:font-size="16pt" officeooo:paragraph-rsid="00dcfc50" style:font-size-asian="14pt" style:font-size-complex="16pt" fo:hyphenate="false" fo:hyphenation-remain-char-count="2" fo:hyphenation-push-char-count="2" loext:hyphenation-no-caps="false"/>
    </style:style>
    <style:style style:name="P20"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ab-stops>
          <style:tab-stop style:position="0.4984in"/>
        </style:tab-stops>
      </style:paragraph-properties>
      <style:text-properties fo:font-size="16pt" officeooo:paragraph-rsid="00dcfc50" style:font-size-asian="14pt" style:font-size-complex="16pt" fo:hyphenate="false" fo:hyphenation-remain-char-count="2" fo:hyphenation-push-char-count="2" loext:hyphenation-no-caps="false"/>
    </style:style>
    <style:style style:name="P21"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22" style:family="paragraph" style:parent-style-name="Standard_20__28_user_29_">
      <style:paragraph-properties fo:line-height="100%"/>
      <style:text-properties fo:font-size="6pt" officeooo:paragraph-rsid="00030b59" style:font-size-asian="6pt" style:font-size-complex="6pt"/>
    </style:style>
    <style:style style:name="P23" style:family="paragraph" style:parent-style-name="Standard_20__28_user_29_">
      <style:paragraph-properties fo:line-height="100%"/>
      <style:text-properties fo:font-size="6pt" officeooo:paragraph-rsid="00016f9c" style:font-size-asian="6pt" style:font-size-complex="6pt"/>
    </style:style>
    <style:style style:name="P24"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25"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ab-stops>
          <style:tab-stop style:position="0.4984in"/>
        </style:tab-stops>
      </style:paragraph-properties>
      <style:text-properties fo:font-size="16pt" officeooo:paragraph-rsid="00dcfc50" style:font-size-asian="14pt" style:font-size-complex="16pt" fo:hyphenate="false" fo:hyphenation-remain-char-count="2" fo:hyphenation-push-char-count="2" loext:hyphenation-no-caps="false"/>
    </style:style>
    <style:style style:name="P26"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ab-stops>
          <style:tab-stop style:position="0.4984in"/>
        </style:tab-stops>
      </style:paragraph-properties>
      <style:text-properties fo:font-size="6pt" officeooo:paragraph-rsid="00dcfc50" style:font-size-asian="6pt" style:font-size-complex="6pt" fo:hyphenate="false" fo:hyphenation-remain-char-count="2" fo:hyphenation-push-char-count="2" loext:hyphenation-no-caps="false"/>
    </style:style>
    <style:style style:name="P27"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8" style:family="paragraph" style:parent-style-name="Standard_20__28_user_29_">
      <style:paragraph-properties fo:margin-top="0in" fo:margin-bottom="0in" style:contextual-spacing="false" fo:line-height="150%" fo:text-align="center" style:justify-single-word="false" fo:break-before="page"/>
      <style:text-properties fo:color="#800000" loext:opacity="100%" fo:font-weight="bold" officeooo:paragraph-rsid="00a6e4a9"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tyle="italic" fo:font-weight="bold" style:font-style-asian="italic" style:font-weight-asian="bold" style:font-style-complex="italic" style:font-weight-complex="bold"/>
    </style:style>
    <style:style style:name="T3" style:family="text">
      <style:text-properties fo:color="#800000" loext:opacity="100%" fo:font-size="12pt" fo:font-style="italic" fo:font-weight="bold" style:font-size-asian="12pt" style:font-style-asian="italic" style:font-weight-asian="bold" style:font-size-complex="12pt" style:font-style-complex="italic" style:font-weight-complex="bold"/>
    </style:style>
    <style:style style:name="T4" style:family="text">
      <style:text-properties fo:color="#000000" loext:opacity="100%" fo:font-size="14pt" fo:font-weight="normal" style:font-size-asian="14pt" style:font-weight-asian="normal" style:font-size-complex="14pt" style:font-weight-complex="normal"/>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fo:color="#c9211e" loext:opacity="100%" fo:font-style="italic" style:font-style-asian="italic" style:font-style-complex="italic"/>
    </style:style>
    <style:style style:name="T7" style:family="text">
      <style:text-properties fo:color="#c9211e" loext:opacity="100%" fo:font-size="12pt" fo:font-style="italic" style:font-size-asian="12pt" style:font-style-asian="italic" style:font-size-complex="12pt" style:font-style-complex="italic"/>
    </style:style>
    <style:style style:name="T8" style:family="text">
      <style:text-properties fo:font-weight="normal" style:font-weight-asian="normal" style:font-weight-complex="normal"/>
    </style:style>
    <style:style style:name="T9"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loext:opacity="0%" style:font-name="Liberation Serif" fo:font-size="16pt" fo:language="en" fo:country="US" officeooo:rsid="00d0f0bd"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loext:opacity="0%" style:font-name="Liberation Serif" fo:font-size="16pt" fo:language="en" fo:country="US" officeooo:rsid="00d3ff0d"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font-size="16pt" fo:language="en" fo:country="US" officeooo:rsid="00d71642"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loext:opacity="0%" style:font-name="Liberation Serif" fo:font-size="16pt" fo:language="en" fo:country="US" officeooo:rsid="00de364f"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fo:font-size="16pt" style:font-size-asian="16pt" style:font-size-complex="16pt"/>
    </style:style>
    <style:style style:name="T21" style:family="text">
      <style:text-properties fo:font-size="16pt" officeooo:rsid="00d0f0bd" style:font-size-asian="16pt" style:font-size-complex="16pt"/>
    </style:style>
    <style:style style:name="T22" style:family="text">
      <style:text-properties officeooo:rsid="00880aa8"/>
    </style:style>
    <style:style style:name="T23" style:family="text">
      <style:text-properties officeooo:rsid="00c4bc1f"/>
    </style:style>
    <style:style style:name="T24" style:family="text">
      <style:text-properties officeooo:rsid="00d52b1d"/>
    </style:style>
    <style:style style:name="T25" style:family="text">
      <style:text-properties officeooo:rsid="00de364f"/>
    </style:style>
    <style:style style:name="T26" style:family="text">
      <style:text-properties fo:font-size="6pt" style:font-size-asian="6pt" style:font-size-complex="6pt"/>
    </style:style>
    <style:style style:name="T27" style:family="text">
      <style:text-properties fo:font-size="12pt" style:font-size-asian="12pt" style:font-size-complex="12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The Seventh Sunday After Trinity</text:p>
      <text:p text:style-name="P5"><text:span text:style-name="T20">The Old Testament is written in the 14th chapter of the Prophet Hosea, beginning at the </text:span><text:span text:style-name="T18">first</text:span><text:span text:style-name="T20"> verse.</text:span></text:p>
      <text:p text:style-name="P22"/>
      <text:p text:style-name="P6"><text:span text:style-name="T20">This passage </text:span><text:span text:style-name="T12">may be</text:span><text:span text:style-name="T20"> found in </text:span><text:span text:style-name="T10">t</text:span><text:span text:style-name="T11">he pew Bible on page </text:span><text:span text:style-name="T17">1049</text:span><text:span text:style-name="T20">.</text:span></text:p>
      <text:p text:style-name="P23"/>
      <text:p text:style-name="P4">(Pause to allow parishioners to find the page.)</text:p>
      <text:p text:style-name="P4"/>
      <text:section text:style-name="Sect1" text:name="Section4">
        <text:p text:style-name="P15">O Israel, return to the Lord your God,</text:p>
        <text:p text:style-name="P14">For you have stumbled because of your iniquity; Take words with you, And return to the Lord. Say to Him,</text:p>
        <text:p text:style-name="P14"/>
        <text:p text:style-name="P14">“Take away all iniquity; Receive us graciously, For we will offer the sacrifices of our lips.</text:p>
        <text:p text:style-name="P14"/>
        <text:p text:style-name="P14">“Assyria shall not save us,</text:p>
        <text:p text:style-name="P14">We will not ride on horses,</text:p>
        <text:p text:style-name="P14">Nor will we say anymore to the work of our hands, ‘You are our gods.’</text:p>
        <text:p text:style-name="P14">For in You the fatherless finds mercy.”</text:p>
        <text:p text:style-name="P14"/>
        <text:p text:style-name="P14">“I will heal their backsliding, I will love them freely, For My anger has turned away from him.</text:p>
        <text:p text:style-name="P14"/>
        <text:p text:style-name="P14">“I will be like the dew to Israel;</text:p>
        <text:p text:style-name="P14">He shall grow like the lily,</text:p>
        <text:p text:style-name="P14">And lengthen his roots like Lebanon.</text:p>
        <text:p text:style-name="P14"/>
        <text:p text:style-name="P14">“His branches shall spread;</text:p>
        <text:p text:style-name="P14">His beauty shall be like an olive tree,</text:p>
        <text:p text:style-name="P14">And his fragrance like Lebanon.</text:p>
        <text:p text:style-name="P14"/>
        <text:p text:style-name="P14">“Those who dwell under his shadow shall return; They shall be revived like grain, And grow like a vine. Their scent shall be like the wine of Lebanon.</text:p>
        <text:p text:style-name="P14"/>
        <text:p text:style-name="P14">“Ephraim shall say, ‘What have I to do anymore with idols?’ I have heard and observed him. I am like a green cypress tree; Your fruit is found in Me.”</text:p>
        <text:p text:style-name="P14"/>
        <text:p text:style-name="P14">Who is wise?</text:p>
        <text:p text:style-name="P14">Let him understand these things.</text:p>
        <text:p text:style-name="P14">Who is prudent?</text:p>
        <text:p text:style-name="P14">Let him know them.</text:p>
        <text:p text:style-name="P14">For the ways of the Lord are right;</text:p>
        <text:p text:style-name="P14">The righteous walk in them,</text:p>
        <text:p text:style-name="P14">But transgressors stumble in them.</text:p>
        <text:p text:style-name="P14"/>
      </text:section>
      <text:p text:style-name="P3"><text:span text:style-name="text"><text:span text:style-name="T7"/></text:span></text:p>
      <text:p text:style-name="P3"><text:span text:style-name="text"><text:span text:style-name="T5">(Pause for a count of 5)</text:span></text:span></text:p>
      <text:p text:style-name="P3"><text:span text:style-name="text"><text:span text:style-name="T4">This is the word of the Lord.</text:span></text:span></text:p>
      <text:p text:style-name="P17">The Seventh Sunday After Trinity</text:p>
      <text:p text:style-name="P24"/>
      <text:p text:style-name="P7"><text:span text:style-name="T24">Psalm </text:span>18:1–20</text:p>
      <text:p text:style-name="P16"/>
      <text:p text:style-name="P20">1 <text:s/>I WILL love thee, O Lord, my strength. * The Lord is my stony rock, and my defence;</text:p>
      <text:p text:style-name="P18">2 <text:s/>My Saviour, my God, and my might, in whom I will trust; * my buckler, the horn also of my salvation, and my refuge.</text:p>
      <text:p text:style-name="P18">3 <text:s/>I will call upon the Lord, which is worthy to be praised; * so shall I be safe from mine enemies.</text:p>
      <text:p text:style-name="P18">4 <text:s/>The sorrows of death compassed me, * and the overflowings of ungodliness made me afraid.</text:p>
      <text:p text:style-name="P18">5 <text:s/>The pains of hell came about me; * the snares of death overtook me.</text:p>
      <text:p text:style-name="P18">6 <text:s/>In my trouble I called upon the Lord, * and complained unto my God:</text:p>
      <text:p text:style-name="P18">7 <text:s/>So he heard my voice out of his holy temple, * and my complaint came before him; it entered even into his ears.</text:p>
      <text:p text:style-name="P26"/>
      <text:p text:style-name="P18">8 <text:s/>The earth trembled and quaked, * the very foundations also of the hills shook, and were removed, because he was wroth.</text:p>
      <text:p text:style-name="P18">9 <text:s/>There went a smoke out in his presence, * and a consuming fire out of his mouth, so that coals were kindled at it.</text:p>
      <text:p text:style-name="P18">10 <text:s/>He bowed the heavens also, and came down, * and it was dark under his feet.</text:p>
      <text:p text:style-name="P18">11 <text:s/>He rode upon the Cherubim, and did fly; * he came flying upon the wings of the wind.</text:p>
      <text:p text:style-name="P18">12 <text:s/>He made darkness his secret place, * his pavilion round about him with dark water, and thick clouds to cover him.</text:p>
      <text:p text:style-name="P18">13 <text:s/>At the brightness of his presence his clouds removed; * hailstones and coals of fire.</text:p>
      <text:p text:style-name="P18">14 <text:s/>The Lord also thundered out of heaven, and the Highest gave his thunder; * hailstones and coals of fire.</text:p>
      <text:p text:style-name="P18">15 <text:s/>He sent out his arrows, and scattered them; * he cast forth lightnings, and destroyed them.</text:p>
      <text:p text:style-name="P19"/>
      <text:p text:style-name="P18">16 <text:s/>The springs of waters were seen, and the foundations of the round world were discovered, * at thy chiding, O Lord, at the blasting of the breath of thy displeasure.</text:p>
      <text:p text:style-name="P18">17 <text:s/>He sent down from on high to fetch me, * and took me out of many waters.</text:p>
      <text:p text:style-name="P18">18 <text:s/>He delivered me from my strongest enemy, and from them which hate me; * for they were too mighty for me.</text:p>
      <text:p text:style-name="P18">19 <text:s/>They came upon me in the day of my trouble; * but the Lord was my upholder.</text:p>
      <text:p text:style-name="P18">20 <text:s/>He brought me forth also into a place of liberty; * he brought me forth, even because he had a favour unto me.</text:p>
      <text:p text:style-name="P9"><text:span text:style-name="text"><text:span text:style-name="T3"/></text:span></text:p>
      <text:p text:style-name="P9"><text:span text:style-name="text"><text:span text:style-name="T1">Glory be…</text:span></text:span></text:p>
      <text:p text:style-name="P28">The Seventh Sunday After Trinity</text:p>
      <text:p text:style-name="P2"><text:span text:style-name="T20">The New Testament is written in the </text:span><text:span text:style-name="T21">s</text:span><text:span text:style-name="T13">ixth</text:span><text:span text:style-name="T20"> chapter of </text:span><text:span text:style-name="T14">the </text:span><text:span text:style-name="T15">Epistle</text:span><text:span text:style-name="T14"> of </text:span><text:span text:style-name="T9">St. </text:span><text:span text:style-name="T15">P</text:span><text:span text:style-name="T16">aul to the Romans</text:span><text:span text:style-name="T20"> beginning at the </text:span><text:span text:style-name="T19">19th</text:span><text:span text:style-name="T20"> verse.</text:span></text:p>
      <text:p text:style-name="P27"/>
      <text:p text:style-name="P1">This passage may be found in the Book of Common Prayer on page <text:span text:style-name="T22">1</text:span><text:span text:style-name="T23">9</text:span><text:span text:style-name="T25">8</text:span>.</text:p>
      <text:p text:style-name="P27"/>
      <text:p text:style-name="P11">(Pause to allow parishioners to find the page.)</text:p>
      <text:p text:style-name="P10"/>
      <text:section text:style-name="Sect1" text:name="Section1">
        <text:p text:style-name="P8">I SPEAK after the manner of men because of the infirmity of your flesh: for as ye have yielded your members servants to uncleanness and to iniquity unto iniquity; even so now yield your members servants to righteousness unto holiness.</text:p>
        <text:p text:style-name="P8"/>
        <text:p text:style-name="P8">For when ye were the servants of sin, ye were free from righteousness. What fruit had ye then in those things whereof ye are now ashamed? for the end of those things is death.</text:p>
        <text:p text:style-name="P8"/>
        <text:p text:style-name="P8">But now being made free from sin, and become servants to God, ye have your fruit unto holiness, and the end everlasting life. For the wages of sin is death; but the gift of God is eternal life through Jesus Christ our Lord.</text:p>
      </text:section>
      <text:p text:style-name="P12"/>
      <text:p text:style-name="P12"/>
      <text:p text:style-name="P12">(Pause for a count of 5)</text:p>
      <text:p text:style-name="P13"><text:span text:style-name="text"><text:span text:style-name="T8">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36</meta:editing-cycles>
    <meta:editing-duration>PT15H17M45S</meta:editing-duration>
    <meta:generator>LibreOffice/7.1.3.2$Linux_X86_64 LibreOffice_project/10$Build-2</meta:generator>
    <dc:date>2021-07-12T15:52:09.179628286</dc:date>
    <dc:creator>Figueroa Andrew</dc:creator>
    <meta:document-statistic meta:table-count="0" meta:image-count="0" meta:object-count="0" meta:page-count="4" meta:paragraph-count="61" meta:word-count="876" meta:character-count="4460" meta:non-whitespace-character-count="3626"/>
  </office:meta>
</office:document-meta>
</file>