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a6e4a9" style:font-size-asian="6pt" style:font-weight-asian="bold" style:font-size-complex="6pt" style:font-weight-complex="bold"/>
    </style:style>
    <style:style style:name="P4"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5" style:family="paragraph" style:parent-style-name="Standard_20__28_user_29_">
      <style:paragraph-properties fo:margin-top="0in" fo:margin-bottom="0in" style:contextual-spacing="false" fo:line-height="100%"/>
      <style:text-properties fo:font-size="12pt" officeooo:paragraph-rsid="000181df" style:font-size-asian="12pt" style:font-size-complex="12pt"/>
    </style:style>
    <style:style style:name="P6"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7"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a6e4a9" style:font-weight-asian="bold" style:font-weight-complex="bold"/>
    </style:style>
    <style:style style:name="P8"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9"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10" style:family="paragraph" style:parent-style-name="Standard_20__28_user_29_">
      <style:paragraph-properties fo:line-height="100%"/>
      <style:text-properties officeooo:paragraph-rsid="00885a4c"/>
    </style:style>
    <style:style style:name="P11" style:family="paragraph" style:parent-style-name="Standard_20__28_user_29_">
      <style:paragraph-properties fo:line-height="100%"/>
      <style:text-properties officeooo:paragraph-rsid="00016f9c"/>
    </style:style>
    <style:style style:name="P12"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13"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14" style:family="paragraph" style:parent-style-name="Standard_20__28_user_29_">
      <style:paragraph-properties fo:line-height="100%"/>
      <style:text-properties fo:font-size="6pt" officeooo:paragraph-rsid="00030b59" style:font-size-asian="6pt" style:font-size-complex="6pt"/>
    </style:style>
    <style:style style:name="P15" style:family="paragraph" style:parent-style-name="Standard_20__28_user_29_">
      <style:paragraph-properties fo:line-height="100%"/>
      <style:text-properties fo:font-size="6pt" officeooo:paragraph-rsid="00016f9c" style:font-size-asian="6pt" style:font-size-complex="6pt"/>
    </style:style>
    <style:style style:name="P16"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7" style:family="paragraph" style:parent-style-name="Standard_20__28_user_29_">
      <style:paragraph-properties fo:margin-top="0in" fo:margin-bottom="0.1in" style:contextual-spacing="false" fo:line-height="100%" fo:text-align="center" style:justify-single-word="false"/>
      <style:text-properties fo:color="#800000" loext:opacity="100%" fo:font-style="normal" officeooo:paragraph-rsid="000181df" style:font-style-asian="normal" style:font-style-complex="normal"/>
    </style:style>
    <style:style style:name="P18"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9"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0"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21" style:family="paragraph" style:parent-style-name="Quotations">
      <loext:graphic-properties draw:fill="solid" draw:fill-color="#ffffff"/>
      <style:paragraph-properties fo:margin-left="1in" fo:margin-right="1.05in" fo:margin-top="0in" fo:margin-bottom="0in" style:contextual-spacing="false" fo:line-height="100%" fo:text-align="center" style:justify-single-word="false" fo:text-indent="0in" style:auto-text-indent="false" fo:background-color="#ffffff"/>
      <style:text-properties officeooo:paragraph-rsid="000181df"/>
    </style:style>
    <style:style style:name="P22"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6pt" officeooo:paragraph-rsid="00030b59" style:font-size-asian="6pt" style:font-size-complex="6pt" fo:hyphenate="false" fo:hyphenation-remain-char-count="2" fo:hyphenation-push-char-count="2" loext:hyphenation-no-caps="false"/>
    </style:style>
    <style:style style:name="P23" style:family="paragraph" style:parent-style-name="Standard_20__28_user_29_" style:master-page-name="">
      <loext:graphic-properties draw:fill="none"/>
      <style:paragraph-properties fo:margin-left="0in" fo:margin-right="0in" fo:margin-top="0in" fo:margin-bottom="0.0598in" style:contextual-spacing="false" fo:line-height="100%" fo:text-align="start" style:justify-single-word="false" fo:orphans="0" fo:widows="0" fo:hyphenation-ladder-count="no-limit" fo:text-indent="0.3752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in" fo:margin-right="0in" fo:margin-top="0in" fo:margin-bottom="0.0598in" style:contextual-spacing="false" fo:line-height="100%" fo:text-align="start" style:justify-single-word="false" fo:orphans="0" fo:widows="0" fo:hyphenation-ladder-count="no-limit" fo:text-indent="0.3752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 style:master-page-name="">
      <loext:graphic-properties draw:fill="solid" draw:fill-color="#ffffff"/>
      <style:paragraph-properties fo:margin-left="0.5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26" style:family="paragraph" style:parent-style-name="Standard">
      <loext:graphic-properties draw:fill="solid" draw:fill-color="#ffffff"/>
      <style:paragraph-properties fo:margin-left="0.5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27" style:family="paragraph" style:parent-style-name="Standard">
      <loext:graphic-properties draw:fill="solid" draw:fill-color="#ffffff"/>
      <style:paragraph-properties fo:margin-left="0.5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e2ef08" style:font-size-asian="16pt" style:font-size-complex="16pt" fo:hyphenate="false" fo:hyphenation-remain-char-count="2" fo:hyphenation-push-char-count="2" loext:hyphenation-no-caps="false"/>
    </style:style>
    <style:style style:name="P28"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ize="12pt" fo:font-style="italic" fo:font-weight="bold" style:font-size-asian="12pt" style:font-style-asian="italic" style:font-weight-asian="bold" style:font-size-complex="12pt" style:font-style-complex="italic" style:font-weight-complex="bold"/>
    </style:style>
    <style:style style:name="T3" style:family="text">
      <style:text-properties fo:color="#000000" loext:opacity="100%" fo:font-size="14pt" fo:font-weight="normal" style:font-size-asian="14pt" style:font-weight-asian="normal" style:font-size-complex="14pt" style:font-weight-complex="normal"/>
    </style:style>
    <style:style style:name="T4" style:family="text">
      <style:text-properties fo:color="#c9211e" loext:opacity="100%" fo:font-size="14pt" fo:font-style="italic" style:font-size-asian="14pt" style:font-style-asian="italic" style:font-size-complex="14pt" style:font-style-complex="italic"/>
    </style:style>
    <style:style style:name="T5" style:family="text">
      <style:text-properties fo:color="#c9211e" loext:opacity="100%" fo:font-size="12pt" fo:font-style="italic" style:font-size-asian="12pt" style:font-style-asian="italic" style:font-size-complex="12pt" style:font-style-complex="italic"/>
    </style:style>
    <style:style style:name="T6" style:family="text">
      <style:text-properties fo:font-weight="normal" style:font-weight-asian="normal" style:font-weight-complex="normal"/>
    </style:style>
    <style:style style:name="T7"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cda262"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loext:opacity="0%" style:font-name="Liberation Serif" fo:font-size="16pt" fo:language="en" fo:country="US" officeooo:rsid="00d90021"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loext:opacity="0%" style:font-name="Liberation Serif" fo:font-size="16pt" fo:language="en" fo:country="US" officeooo:rsid="00dfa0ae"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e0c6ab"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fo:font-size="16pt" style:font-size-asian="16pt" style:font-size-complex="16pt"/>
    </style:style>
    <style:style style:name="T20" style:family="text">
      <style:text-properties fo:font-size="16pt" officeooo:rsid="00772a13" style:font-size-asian="16pt" style:font-size-complex="16pt"/>
    </style:style>
    <style:style style:name="T21" style:family="text">
      <style:text-properties fo:font-size="16pt" officeooo:rsid="00985522" style:font-size-asian="16pt" style:font-size-complex="16pt"/>
    </style:style>
    <style:style style:name="T22" style:family="text">
      <style:text-properties fo:font-size="16pt" officeooo:rsid="00d90021" style:font-size-asian="16pt" style:font-size-complex="16pt"/>
    </style:style>
    <style:style style:name="T23" style:family="text">
      <style:text-properties fo:font-size="16pt" officeooo:rsid="00dfa0ae" style:font-size-asian="16pt" style:font-size-complex="16pt"/>
    </style:style>
    <style:style style:name="T24" style:family="text">
      <style:text-properties officeooo:rsid="00b8d256"/>
    </style:style>
    <style:style style:name="T25" style:family="text">
      <style:text-properties officeooo:rsid="00cda262"/>
    </style:style>
    <style:style style:name="T26" style:family="text">
      <style:text-properties officeooo:rsid="00d58162"/>
    </style:style>
    <style:style style:name="T27" style:family="text">
      <style:text-properties officeooo:rsid="00d90021"/>
    </style:style>
    <style:style style:name="T28" style:family="text">
      <style:text-properties fo:font-size="12pt" fo:font-style="italic" officeooo:rsid="00dfa0ae" style:font-size-asian="12pt" style:font-style-asian="italic" style:font-size-complex="12pt" style:font-style-complex="italic"/>
    </style:style>
    <style:style style:name="Sect1" style:family="section">
      <style:section-properties text:dont-balance-text-columns="false" style:editable="false">
        <style:columns fo:column-count="1" fo:column-gap="0in"/>
      </style:section-properties>
    </style:style>
    <style:style style:name="Sect2"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he Ninth Sunday After Trinity</text:p>
      <text:p text:style-name="P10"><text:span text:style-name="T19">The Old Testament is written in the </text:span><text:span text:style-name="T14">1</text:span><text:span text:style-name="T17">1</text:span><text:span text:style-name="T14">th</text:span><text:span text:style-name="T19"> chapter of </text:span><text:span text:style-name="T20">the </text:span><text:span text:style-name="T17">Wisdom </text:span><text:span text:style-name="T18">of Solomon</text:span><text:span text:style-name="T20">, beginning at the </text:span><text:span text:style-name="T23">21st</text:span><text:span text:style-name="T21"> </text:span><text:span text:style-name="T19">verse. </text:span><text:span text:style-name="T28">(11:21–12:2)</text:span></text:p>
      <text:p text:style-name="P14"/>
      <text:p text:style-name="P11"><text:span text:style-name="T19">This passage</text:span><text:span text:style-name="T10"> </text:span><text:span text:style-name="T17">is</text:span><text:span text:style-name="T19"> found in </text:span><text:span text:style-name="T8">t</text:span><text:span text:style-name="T9">he </text:span><text:span text:style-name="T17">Apocrypha</text:span><text:span text:style-name="T19">.</text:span></text:p>
      <text:p text:style-name="P15"/>
      <text:p text:style-name="P8">(Pause to allow parishioners to find the page.)</text:p>
      <text:p text:style-name="P8"/>
      <text:section text:style-name="Sect1" text:name="Section4">
        <text:p text:style-name="P25">For it is always in thy power to show great strength,</text:p>
        <text:p text:style-name="P26">and who can withstand the might of thy arm?</text:p>
        <text:p text:style-name="P26"/>
        <text:p text:style-name="P26">Because the whole world before thee is like a speck that tips the scales,</text:p>
        <text:p text:style-name="P26">and like a drop of morning dew that falls upon the ground.</text:p>
        <text:p text:style-name="P26"/>
        <text:p text:style-name="P26">But thou art merciful to all, for thou canst do all things,</text:p>
        <text:p text:style-name="P26">and thou dost overlook men’s sins, that they may repent.</text:p>
        <text:p text:style-name="P26"/>
        <text:p text:style-name="P26">For thou lovest all things that exist,</text:p>
        <text:p text:style-name="P26">and hast loathing for none of the things which thou hast made,</text:p>
        <text:p text:style-name="P26">for thou wouldst not have made anything if thou hadst hated it.</text:p>
        <text:p text:style-name="P26"/>
        <text:p text:style-name="P26">How would anything have endured if thou hadst not willed it?</text:p>
        <text:p text:style-name="P26">Or how would anything not called forth by thee have been preserved?</text:p>
        <text:p text:style-name="P26"/>
        <text:p text:style-name="P26">Thou sparest all things, for they are thine, O Lord who lovest the living.</text:p>
        <text:p text:style-name="P26"/>
        <text:p text:style-name="P26">For thy immortal spirit is in all things.</text:p>
        <text:p text:style-name="P26"/>
        <text:p text:style-name="P27">Therefore thou dost correct little by little those who trespass,</text:p>
        <text:p text:style-name="P27">and dost remind and warn them of the things wherein they sin,</text:p>
        <text:p text:style-name="P26">that they may be freed from wickedness and put their trust in thee, O Lord.</text:p>
      </text:section>
      <text:p text:style-name="P6"><text:span text:style-name="text"><text:span text:style-name="T5"/></text:span></text:p>
      <text:p text:style-name="P6"><text:span text:style-name="text"><text:span text:style-name="T4">(Pause for a count of 5)</text:span></text:span></text:p>
      <text:p text:style-name="P6"><text:span text:style-name="text"><text:span text:style-name="T3">This is the word of the Lord.</text:span></text:span></text:p>
      <text:p text:style-name="P20">The Ninth Sunday After Trinity</text:p>
      <text:p text:style-name="P9"/>
      <text:p text:style-name="P12"><text:span text:style-name="T24">Psalm </text:span><text:span text:style-name="T26">11</text:span><text:span text:style-name="T25">5</text:span></text:p>
      <text:p text:style-name="P22"/>
      <text:p text:style-name="P23">1 <text:s/>NOT unto us, O Lord, not unto us, but unto thy Name give the praise; * for thy loving mercy, and for thy truth’s sake.</text:p>
      <text:p text:style-name="P24">2 <text:s/>Wherefore shall the heathen say, * Where is now their God?</text:p>
      <text:p text:style-name="P24">3 <text:s/>As for our God, he is in heaven: * he hath done whatsoever pleased him.</text:p>
      <text:p text:style-name="P24">4 <text:s/>Their idols are silver and gold, * even the work of men’s hands.</text:p>
      <text:p text:style-name="P24">5 <text:s/>They have mouths, and speak not; * eyes have they, and see not.</text:p>
      <text:p text:style-name="P24">6 <text:s/>They have ears, and hear not; * noses have they, and smell not.</text:p>
      <text:p text:style-name="P24">7 <text:s/>They have hands, and handle not; feet have they, and walk not; * neither speak they through their throat.</text:p>
      <text:p text:style-name="P24">8 <text:s/>They that make them are like unto them; * and so are all such as put their trust in them.</text:p>
      <text:p text:style-name="P24">9 <text:s/>But thou, house of Israel, trust thou in the Lord; * he is their helper and defender.</text:p>
      <text:p text:style-name="P24">10 <text:s/>Ye house of Aaron, put your trust in the Lord; * he is their helper and defender.</text:p>
      <text:p text:style-name="P24">11 <text:s/>Ye that fear the Lord, put your trust in the Lord; * he is their helper and defender.</text:p>
      <text:p text:style-name="P24">12 <text:s/>The Lord hath been mindful of us, and he shall bless us; * even he shall bless the house of Israel, he shall bless the house of Aaron.</text:p>
      <text:p text:style-name="P24">13 <text:s/>He shall bless them that fear the Lord, * both small and great.</text:p>
      <text:p text:style-name="P24">14 <text:s/>The Lord shall increase you more and more, * you and your children.</text:p>
      <text:p text:style-name="P24">15 <text:s/>Ye are the blessed of the Lord, * who made heaven and earth.</text:p>
      <text:p text:style-name="P24">16 <text:s/>All the whole heavens are the Lord’s; * the earth hath he given to the children of men.</text:p>
      <text:p text:style-name="P24">17 <text:s/>The dead praise not thee, O Lord, * neither all they that go down into silence.</text:p>
      <text:p text:style-name="P24">18 <text:s/>But we will praise the Lord, * from this time forth for evermore. Praise the Lord.</text:p>
      <text:p text:style-name="P21"><text:span text:style-name="text"><text:span text:style-name="T2"/></text:span></text:p>
      <text:p text:style-name="P21"><text:span text:style-name="text"><text:span text:style-name="T1">Glory be…</text:span></text:span></text:p>
      <text:p text:style-name="P7">The Ninth Sunday After Trinity</text:p>
      <text:p text:style-name="P3"/>
      <text:p text:style-name="P2"><text:span text:style-name="T19">The New Testament is written in the </text:span><text:span text:style-name="T22">ten</text:span><text:span text:style-name="T11">th</text:span><text:span text:style-name="T19"> chapter of </text:span><text:span text:style-name="T12">the </text:span><text:span text:style-name="T16">First</text:span><text:span text:style-name="T12"> </text:span><text:span text:style-name="T13">Epistle</text:span><text:span text:style-name="T12"> of </text:span><text:span text:style-name="T7">St. </text:span><text:span text:style-name="T13">P</text:span><text:span text:style-name="T15">aul to the </text:span><text:span text:style-name="T16">Corinthians</text:span><text:span text:style-name="T19"> beginning at the </text:span><text:span text:style-name="T16">first</text:span><text:span text:style-name="T19"> verse.</text:span></text:p>
      <text:p text:style-name="P4"/>
      <text:p text:style-name="P1">This passage may be found in the Book of Common Prayer on page <text:span text:style-name="T27">201</text:span>.</text:p>
      <text:p text:style-name="P5"/>
      <text:p text:style-name="P16">(Pause to allow parishioners to find the page.)</text:p>
      <text:p text:style-name="P17"/>
      <text:section text:style-name="Sect2" text:name="Section1">
        <text:p text:style-name="P13">BRETHREN, I would not that ye should be ignorant, how that all our fathers were under the cloud, and all passed through the sea; and were all baptized unto Moses in the cloud and in the sea; and did all eat the same spiritual meat; and did all drink the same spiritual drink: for they drank of that spiritual Rock that followed them: and that Rock was Christ.</text:p>
        <text:p text:style-name="P13"/>
        <text:p text:style-name="P13">But with many of them God was not well pleased: for they were overthrown in the wilderness. Now these things were our examples, to the intent we should not lust after evil things, as they also lusted.</text:p>
        <text:p text:style-name="P13"/>
        <text:p text:style-name="P13">Neither be ye idolaters, as were some of them; as it is written, The people sat down to eat and drink, and rose up to play. Neither let us commit fornication, as some of them committed, and fell in one day three and twenty thousand.</text:p>
        <text:p text:style-name="P13"/>
        <text:p text:style-name="P13">Neither let us tempt Christ, as some of them also tempted, and were destroyed of serpents. Neither murmur ye, as some of them also murmured, and were destroyed of the destroyer.</text:p>
        <text:p text:style-name="P13"/>
        <text:p text:style-name="P13">Now all these things happened unto them for ensamples: and they are written for our admonition, upon whom the ends of the world are come. Wherefore let him that thinketh he standeth take heed lest he fall. There hath no temptation taken you but such as is common to man: but God is faithful, who will not suffer you to be tempted above that ye are able; but will with the temptation also make a way to escape, that ye may be able to bear it.</text:p>
      </text:section>
      <text:p text:style-name="P18"/>
      <text:p text:style-name="P18">(Pause for a count of 5)</text:p>
      <text:p text:style-name="P19"><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45</meta:editing-cycles>
    <meta:editing-duration>PT16H4M35S</meta:editing-duration>
    <meta:generator>LibreOffice/7.1.3.2$Linux_X86_64 LibreOffice_project/10$Build-2</meta:generator>
    <dc:date>2021-07-27T22:54:54.221464793</dc:date>
    <dc:creator>Figueroa Andrew</dc:creator>
    <meta:document-statistic meta:table-count="0" meta:image-count="0" meta:object-count="0" meta:page-count="3" meta:paragraph-count="54" meta:word-count="891" meta:character-count="4534" meta:non-whitespace-character-count="3680"/>
  </office:meta>
</office:document-meta>
</file>