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a6e4a9"/>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8"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9"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1"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2"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3"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4"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5" style:family="paragraph" style:parent-style-name="Quotations">
      <loext:graphic-properties draw:fill="solid" draw:fill-color="#ffffff"/>
      <style:paragraph-properties fo:margin-left="1in" fo:margin-right="1.05in" fo:margin-top="0in" fo:margin-bottom="0in" style:contextual-spacing="false" fo:line-height="100%" fo:text-align="center" style:justify-single-word="false" fo:text-indent="0in" style:auto-text-indent="false" fo:background-color="#ffffff"/>
      <style:text-properties officeooo:paragraph-rsid="000181df"/>
    </style:style>
    <style:style style:name="P16"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17" style:family="paragraph" style:parent-style-name="Standard_20__28_user_29_">
      <style:paragraph-properties fo:line-height="100%"/>
      <style:text-properties fo:font-size="6pt" officeooo:paragraph-rsid="00030b59" style:font-size-asian="6pt" style:font-size-complex="6pt"/>
    </style:style>
    <style:style style:name="P18" style:family="paragraph" style:parent-style-name="Standard_20__28_user_29_">
      <style:paragraph-properties fo:line-height="100%"/>
      <style:text-properties fo:font-size="6pt" officeooo:paragraph-rsid="00016f9c" style:font-size-asian="6pt" style:font-size-complex="6pt"/>
    </style:style>
    <style:style style:name="P19"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20"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6pt" officeooo:paragraph-rsid="00030b59" style:font-size-asian="6pt" style:font-size-complex="6pt" fo:hyphenate="false" fo:hyphenation-remain-char-count="2" fo:hyphenation-push-char-count="2" loext:hyphenation-no-caps="false"/>
    </style:style>
    <style:style style:name="P21"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2" style:family="paragraph" style:parent-style-name="Standard_20__28_user_29_" style:master-page-name="">
      <loext:graphic-properties draw:fill="none"/>
      <style:paragraph-properties fo:margin-left="0in" fo:margin-right="0in" fo:margin-top="0in" fo:margin-bottom="0.0598in" style:contextual-spacing="false" fo:line-height="100%" fo:text-align="start" style:justify-single-word="false" fo:orphans="0" fo:widows="0" fo:hyphenation-ladder-count="no-limit" fo:text-indent="0.3752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loext:graphic-properties draw:fill="none"/>
      <style:paragraph-properties fo:margin-left="0in" fo:margin-right="0in" fo:margin-top="0in" fo:margin-bottom="0.0598in" style:contextual-spacing="false" fo:line-height="100%" fo:text-align="start" style:justify-single-word="false" fo:orphans="0" fo:widows="0" fo:hyphenation-ladder-count="no-limit" fo:text-indent="0.3752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a6e4a9" style:font-weight-asian="bold" style:font-weight-complex="bold"/>
    </style:style>
    <style:style style:name="P25"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a6e4a9" style:font-size-asian="6pt" style:font-weight-asian="bold" style:font-size-complex="6pt" style:font-weight-complex="bold"/>
    </style:style>
    <style:style style:name="P26"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7" style:family="paragraph" style:parent-style-name="Standard_20__28_user_29_">
      <style:paragraph-properties fo:margin-top="0in" fo:margin-bottom="0in" style:contextual-spacing="false" fo:line-height="100%"/>
      <style:text-properties fo:font-size="12pt" officeooo:paragraph-rsid="000181df" style:font-size-asian="12pt" style:font-size-complex="12pt"/>
    </style:style>
    <style:style style:name="P28" style:family="paragraph" style:parent-style-name="Standard_20__28_user_29_">
      <style:paragraph-properties fo:margin-top="0in" fo:margin-bottom="0.1in" style:contextual-spacing="false" fo:line-height="100%" fo:text-align="center" style:justify-single-word="false"/>
      <style:text-properties fo:color="#800000" loext:opacity="100%" fo:font-style="normal" officeooo:paragraph-rsid="000181df" style:font-style-asian="normal" style:font-style-complex="normal"/>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tyle="italic" fo:font-weight="bold" style:font-style-asian="italic" style:font-weight-asian="bold" style:font-style-complex="italic" style:font-weight-complex="bold"/>
    </style:style>
    <style:style style:name="T3" style:family="text">
      <style:text-properties fo:color="#800000" loext:opacity="100%" fo:font-size="12pt" fo:font-style="italic" fo:font-weight="bold" style:font-size-asian="12pt" style:font-style-asian="italic" style:font-weight-asian="bold" style:font-size-complex="12pt" style:font-style-complex="italic" style:font-weight-complex="bold"/>
    </style:style>
    <style:style style:name="T4" style:family="text">
      <style:text-properties fo:color="#000000" loext:opacity="100%" fo:font-size="14pt" fo:font-weight="normal" style:font-size-asian="14pt" style:font-weight-asian="normal" style:font-size-complex="14pt" style:font-weight-complex="normal"/>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fo:color="#c9211e" loext:opacity="100%" fo:font-style="italic" style:font-style-asian="italic" style:font-style-complex="italic"/>
    </style:style>
    <style:style style:name="T7" style:family="text">
      <style:text-properties fo:color="#c9211e" loext:opacity="100%" fo:font-size="12pt" fo:font-style="italic" style:font-size-asian="12pt" style:font-style-asian="italic" style:font-size-complex="12pt" style:font-style-complex="italic"/>
    </style:style>
    <style:style style:name="T8" style:family="text">
      <style:text-properties fo:font-weight="normal" style:font-weight-asian="normal" style:font-weight-complex="normal"/>
    </style:style>
    <style:style style:name="T9"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loext:opacity="0%" style:font-name="Liberation Serif" fo:font-size="16pt" fo:language="en" fo:country="US" officeooo:rsid="00cda262"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loext:opacity="0%" style:font-name="Liberation Serif" fo:font-size="16pt" fo:language="en" fo:country="US" officeooo:rsid="00d0f0bd"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font-size="16pt" fo:language="en" fo:country="US" officeooo:rsid="00d562aa"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loext:opacity="0%" style:font-name="Liberation Serif" fo:font-size="16pt" fo:language="en" fo:country="US" officeooo:rsid="00d58162"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style:use-window-font-color="true" loext:opacity="0%" style:font-name="Liberation Serif" fo:font-size="16pt" fo:language="en" fo:country="US" officeooo:rsid="00d5cdeb" style:letter-kerning="true" style:font-name-asian="Droid Sans" style:font-size-asian="16pt" style:language-asian="zh" style:country-asian="CN" style:font-name-complex="Lohit Hindi" style:font-size-complex="16pt" style:language-complex="hi" style:country-complex="IN"/>
    </style:style>
    <style:style style:name="T21" style:family="text">
      <style:text-properties style:use-window-font-color="true" loext:opacity="0%" style:font-name="Liberation Serif" fo:font-size="16pt" fo:language="en" fo:country="US" officeooo:rsid="00d90021" style:letter-kerning="true" style:font-name-asian="Droid Sans" style:font-size-asian="16pt" style:language-asian="zh" style:country-asian="CN" style:font-name-complex="Lohit Hindi" style:font-size-complex="16pt" style:language-complex="hi" style:country-complex="IN"/>
    </style:style>
    <style:style style:name="T22" style:family="text">
      <style:text-properties fo:font-size="16pt" style:font-size-asian="16pt" style:font-size-complex="16pt"/>
    </style:style>
    <style:style style:name="T23" style:family="text">
      <style:text-properties fo:font-size="16pt" officeooo:rsid="00772a13" style:font-size-asian="16pt" style:font-size-complex="16pt"/>
    </style:style>
    <style:style style:name="T24" style:family="text">
      <style:text-properties fo:font-size="16pt" officeooo:rsid="00985522" style:font-size-asian="16pt" style:font-size-complex="16pt"/>
    </style:style>
    <style:style style:name="T25" style:family="text">
      <style:text-properties fo:font-size="16pt" officeooo:rsid="00cda262" style:font-size-asian="16pt" style:font-size-complex="16pt"/>
    </style:style>
    <style:style style:name="T26" style:family="text">
      <style:text-properties fo:font-size="16pt" officeooo:rsid="00d58162" style:font-size-asian="16pt" style:font-size-complex="16pt"/>
    </style:style>
    <style:style style:name="T27" style:family="text">
      <style:text-properties fo:font-size="16pt" officeooo:rsid="00d90021" style:font-size-asian="16pt" style:font-size-complex="16pt"/>
    </style:style>
    <style:style style:name="T28" style:family="text">
      <style:text-properties officeooo:rsid="00b8d256"/>
    </style:style>
    <style:style style:name="T29" style:family="text">
      <style:text-properties officeooo:rsid="00cda262"/>
    </style:style>
    <style:style style:name="T30" style:family="text">
      <style:text-properties officeooo:rsid="00d58162"/>
    </style:style>
    <style:style style:name="T31" style:family="text">
      <style:text-properties officeooo:rsid="00d90021"/>
    </style:style>
    <style:style style:name="T32" style:family="text">
      <style:text-properties fo:font-size="6pt" style:font-size-asian="6pt" style:font-size-complex="6pt"/>
    </style:style>
    <style:style style:name="T33" style:family="text">
      <style:text-properties fo:font-size="12pt" style:font-size-asian="12pt" style:font-size-complex="12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The Ninth Sunday After Trinity</text:p>
      <text:p text:style-name="P5"><text:span text:style-name="T22">The Old Testament is written in the </text:span><text:span text:style-name="T16">1</text:span><text:span text:style-name="T18">4</text:span><text:span text:style-name="T16">th</text:span><text:span text:style-name="T22"> chapter of </text:span><text:span text:style-name="T23">the </text:span><text:span text:style-name="T25">Prophet </text:span><text:span text:style-name="T19">Ezekiel</text:span><text:span text:style-name="T23">, beginning at the </text:span><text:span text:style-name="T26">first</text:span><text:span text:style-name="T24"> </text:span><text:span text:style-name="T22">verse.</text:span></text:p>
      <text:p text:style-name="P17"/>
      <text:p text:style-name="P6"><text:span text:style-name="T22">This passage </text:span><text:span text:style-name="T12">may be</text:span><text:span text:style-name="T22"> found in </text:span><text:span text:style-name="T10">t</text:span><text:span text:style-name="T11">he pew Bible on page </text:span><text:span text:style-name="T20">996</text:span><text:span text:style-name="T22">.</text:span></text:p>
      <text:p text:style-name="P18"/>
      <text:p text:style-name="P4">(Pause to allow parishioners to find the page.)</text:p>
      <text:p text:style-name="P4"/>
      <text:section text:style-name="Sect1" text:name="Section4">
        <text:p text:style-name="P13">Now some of the elders of Israel came to me and sat before me. And the word of the Lord came to me, saying, “Son of man, these men have set up their idols in their hearts, and put before them that which causes them to stumble into iniquity. Should I let Myself be inquired of at all by them?</text:p>
        <text:p text:style-name="P12"/>
        <text:p text:style-name="P12">“Therefore speak to them, and say to them, ‘Thus says the Lord God: “Everyone of the house of Israel who sets up his idols in his heart, and puts before him what causes him to stumble into iniquity, and then comes to the prophet, I the Lord will answer him who comes, according to the multitude of his idols, that I may seize the house of Israel by their heart, because they are all estranged from Me by their idols.” ’</text:p>
        <text:p text:style-name="P12"/>
        <text:p text:style-name="P12">“Therefore say to the house of Israel, ‘Thus says the Lord God: “Repent, turn away from your idols, and turn your faces away from all your abominations. For anyone of the house of Israel, or of the strangers who dwell in Israel, who separates himself from Me and sets up his idols in his heart and puts before him what causes him to stumble into iniquity, then comes to a prophet to inquire of him concerning Me, I the Lord will answer him by Myself. I will set My face against that man and make him a sign and a proverb, and I will cut him off from the midst of My people. Then you shall know that I am the Lord.</text:p>
        <text:p text:style-name="P12"/>
        <text:p text:style-name="P12">“And if the prophet is induced to speak anything, I the Lord have induced that prophet, and I will stretch out My hand against him and destroy him from among My people Israel. And they shall bear their iniquity; the punishment of the prophet shall be the same as the punishment of the one who inquired, that the house of Israel may no longer stray from Me, nor be profaned anymore with all their transgressions, but that they may be My people and I may be their God,” says the Lord God.’”</text:p>
      </text:section>
      <text:p text:style-name="P3"><text:span text:style-name="text"><text:span text:style-name="T7"/></text:span></text:p>
      <text:p text:style-name="P3"><text:span text:style-name="text"><text:span text:style-name="T5">(Pause for a count of 5)</text:span></text:span></text:p>
      <text:p text:style-name="P3"><text:span text:style-name="text"><text:span text:style-name="T4">This is the word of the Lord.</text:span></text:span></text:p>
      <text:p text:style-name="P14">The Ninth Sunday After Trinity</text:p>
      <text:p text:style-name="P19"/>
      <text:p text:style-name="P7"><text:span text:style-name="T28">Psalm </text:span><text:span text:style-name="T30">11</text:span><text:span text:style-name="T29">5</text:span></text:p>
      <text:p text:style-name="P20"/>
      <text:p text:style-name="P22">1 <text:s/>NOT unto us, O Lord, not unto us, but unto thy Name give the praise; * for thy loving mercy, and for thy truth’s sake.</text:p>
      <text:p text:style-name="P23">2 <text:s/>Wherefore shall the heathen say, * Where is now their God?</text:p>
      <text:p text:style-name="P23">3 <text:s/>As for our God, he is in heaven: * he hath done whatsoever pleased him.</text:p>
      <text:p text:style-name="P23">4 <text:s/>Their idols are silver and gold, * even the work of men’s hands.</text:p>
      <text:p text:style-name="P23">5 <text:s/>They have mouths, and speak not; * eyes have they, and see not.</text:p>
      <text:p text:style-name="P23">6 <text:s/>They have ears, and hear not; * noses have they, and smell not.</text:p>
      <text:p text:style-name="P23">7 <text:s/>They have hands, and handle not; feet have they, and walk not; * neither speak they through their throat.</text:p>
      <text:p text:style-name="P23">8 <text:s/>They that make them are like unto them; * and so are all such as put their trust in them.</text:p>
      <text:p text:style-name="P23">9 <text:s/>But thou, house of Israel, trust thou in the Lord; * he is their helper and defender.</text:p>
      <text:p text:style-name="P23">10 <text:s/>Ye house of Aaron, put your trust in the Lord; * he is their helper and defender.</text:p>
      <text:p text:style-name="P23">11 <text:s/>Ye that fear the Lord, put your trust in the Lord; * he is their helper and defender.</text:p>
      <text:p text:style-name="P23">12 <text:s/>The Lord hath been mindful of us, and he shall bless us; * even he shall bless the house of Israel, he shall bless the house of Aaron.</text:p>
      <text:p text:style-name="P23">13 <text:s/>He shall bless them that fear the Lord, * both small and great.</text:p>
      <text:p text:style-name="P23">14 <text:s/>The Lord shall increase you more and more, * you and your children.</text:p>
      <text:p text:style-name="P23">15 <text:s/>Ye are the blessed of the Lord, * who made heaven and earth.</text:p>
      <text:p text:style-name="P23">16 <text:s/>All the whole heavens are the Lord’s; * the earth hath he given to the children of men.</text:p>
      <text:p text:style-name="P23">17 <text:s/>The dead praise not thee, O Lord, * neither all they that go down into silence.</text:p>
      <text:p text:style-name="P23">18 <text:s/>But we will praise the Lord, * from this time forth for evermore. Praise the Lord.</text:p>
      <text:p text:style-name="P15"><text:span text:style-name="text"><text:span text:style-name="T3"/></text:span></text:p>
      <text:p text:style-name="P15"><text:span text:style-name="text"><text:span text:style-name="T1">Glory be…</text:span></text:span></text:p>
      <text:p text:style-name="P24">The Ninth Sunday After Trinity</text:p>
      <text:p text:style-name="P25"/>
      <text:p text:style-name="P2"><text:span text:style-name="T22">The New Testament is written in the </text:span><text:span text:style-name="T27">ten</text:span><text:span text:style-name="T13">th</text:span><text:span text:style-name="T22"> chapter of </text:span><text:span text:style-name="T14">the </text:span><text:span text:style-name="T21">First</text:span><text:span text:style-name="T14"> </text:span><text:span text:style-name="T15">Epistle</text:span><text:span text:style-name="T14"> of </text:span><text:span text:style-name="T9">St. </text:span><text:span text:style-name="T15">P</text:span><text:span text:style-name="T17">aul to the </text:span><text:span text:style-name="T21">Corinthians</text:span><text:span text:style-name="T22"> beginning at the </text:span><text:span text:style-name="T21">first</text:span><text:span text:style-name="T22"> verse.</text:span></text:p>
      <text:p text:style-name="P26"/>
      <text:p text:style-name="P1">This passage may be found in the Book of Common Prayer on page <text:span text:style-name="T31">201</text:span>.</text:p>
      <text:p text:style-name="P27"/>
      <text:p text:style-name="P9">(Pause to allow parishioners to find the page.)</text:p>
      <text:p text:style-name="P28"/>
      <text:section text:style-name="Sect1" text:name="Section1">
        <text:p text:style-name="P8">BRETHREN, I would not that ye should be ignorant, how that all our fathers were under the cloud, and all passed through the sea; and were all baptized unto Moses in the cloud and in the sea; and did all eat the same spiritual meat; and did all drink the same spiritual drink: for they drank of that spiritual Rock that followed them: and that Rock was Christ.</text:p>
        <text:p text:style-name="P8"/>
        <text:p text:style-name="P8">But with many of them God was not well pleased: for they were overthrown in the wilderness. Now these things were our examples, to the intent we should not lust after evil things, as they also lusted.</text:p>
        <text:p text:style-name="P8"/>
        <text:p text:style-name="P8">Neither be ye idolaters, as were some of them; as it is written, The people sat down to eat and drink, and rose up to play. Neither let us commit fornication, as some of them committed, and fell in one day three and twenty thousand.</text:p>
        <text:p text:style-name="P8"/>
        <text:p text:style-name="P8">Neither let us tempt Christ, as some of them also tempted, and were destroyed of serpents. Neither murmur ye, as some of them also murmured, and were destroyed of the destroyer.</text:p>
        <text:p text:style-name="P8"/>
        <text:p text:style-name="P8">Now all these things happened unto them for ensamples: and they are written for our admonition, upon whom the ends of the world are come. Wherefore let him that thinketh he standeth take heed lest he fall. There hath no temptation taken you but such as is common to man: but God is faithful, who will not suffer you to be tempted above that ye are able; but will with the temptation also make a way to escape, that ye may be able to bear it.</text:p>
      </text:section>
      <text:p text:style-name="P10"/>
      <text:p text:style-name="P10">(Pause for a count of 5)</text:p>
      <text:p text:style-name="P11"><text:span text:style-name="text"><text:span text:style-name="T8">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40</meta:editing-cycles>
    <meta:editing-duration>PT15H50M52S</meta:editing-duration>
    <meta:generator>LibreOffice/7.1.3.2$Linux_X86_64 LibreOffice_project/10$Build-2</meta:generator>
    <dc:date>2021-07-27T22:40:26.755164474</dc:date>
    <dc:creator>Figueroa Andrew</dc:creator>
    <meta:document-statistic meta:table-count="0" meta:image-count="0" meta:object-count="0" meta:page-count="3" meta:paragraph-count="42" meta:word-count="1067" meta:character-count="5400" meta:non-whitespace-character-count="4357"/>
  </office:meta>
</office:document-meta>
</file>