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line-height="100%"/>
      <style:text-properties fo:font-size="16pt" officeooo:paragraph-rsid="00030b59" style:font-size-asian="16pt" style:font-size-complex="16pt"/>
    </style:style>
    <style:style style:name="P3" style:family="paragraph" style:parent-style-name="Standard_20__28_user_29_">
      <style:paragraph-properties fo:line-height="100%"/>
      <style:text-properties fo:font-size="16pt" officeooo:paragraph-rsid="00016f9c" style:font-size-asian="16pt" style:font-size-complex="16pt"/>
    </style:style>
    <style:style style:name="P4" style:family="paragraph" style:parent-style-name="Standard_20__28_user_29_">
      <style:paragraph-properties fo:line-height="115%"/>
      <style:text-properties fo:font-size="16pt" officeooo:paragraph-rsid="00283c5c" style:font-size-asian="16pt" style:font-size-complex="16pt"/>
    </style:style>
    <style:style style:name="P5"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6"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7"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8"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9"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6pt" style:font-weight-asian="bold" style:font-size-complex="6pt" style:font-weight-complex="bold"/>
    </style:style>
    <style:style style:name="P10"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6pt" style:font-weight-asian="bold" style:font-size-complex="6pt" style:font-weight-complex="bold"/>
    </style:style>
    <style:style style:name="P11"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12"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3"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4"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15" style:family="paragraph" style:parent-style-name="Standard_20__28_user_29_">
      <style:paragraph-properties fo:line-height="100%"/>
      <style:text-properties fo:font-size="6pt" officeooo:paragraph-rsid="00016f9c" style:font-size-asian="6pt" style:font-size-complex="6pt"/>
    </style:style>
    <style:style style:name="P16"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17" style:family="paragraph" style:parent-style-name="Standard_20__28_user_29_">
      <style:paragraph-properties fo:line-height="100%"/>
      <style:text-properties fo:font-size="6pt" officeooo:paragraph-rsid="00030b59" style:font-size-asian="5.25pt" style:font-size-complex="6pt"/>
    </style:style>
    <style:style style:name="P18"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1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20"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4dfd3f"/>
    </style:style>
    <style:style style:name="P21" style:family="paragraph" style:parent-style-name="Standard">
      <loext:graphic-properties draw:fill="solid" draw:fill-color="#ffffff"/>
      <style:paragraph-properties fo:margin-top="0in" fo:margin-bottom="0in" style:contextual-spacing="false" fo:line-height="115%" fo:background-color="#ffffff"/>
      <style:text-properties officeooo:paragraph-rsid="00030b59"/>
    </style:style>
    <style:style style:name="P22"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23"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4" style:family="paragraph" style:parent-style-name="Standard_20__28_user_29_">
      <style:paragraph-properties fo:margin-left="0.5in" fo:margin-right="0.55in" fo:margin-top="0in" fo:margin-bottom="0.1in" style:contextual-spacing="false" fo:line-height="100%" fo:text-indent="0in" style:auto-text-indent="false"/>
      <style:text-properties fo:font-size="14pt" officeooo:paragraph-rsid="00030b59" style:font-size-asian="14pt" style:font-size-complex="14pt"/>
    </style:style>
    <style:style style:name="P25"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4dfd3f" style:font-size-asian="14pt" style:font-style-asian="normal" style:font-size-complex="14pt" style:font-style-complex="normal"/>
    </style:style>
    <style:style style:name="P26"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fo:font-size="12pt" style:font-size-asian="10.5pt" style:font-size-complex="12pt"/>
    </style:style>
    <style:style style:name="T5" style:family="text">
      <style:text-properties fo:color="#000000" loext:opacity="100%" fo:font-weight="normal" style:font-weight-asian="normal" style:font-weight-complex="normal"/>
    </style:style>
    <style:style style:name="T6" style:family="text">
      <style:text-properties fo:color="#c9211e" loext:opacity="100%" fo:font-size="14pt" fo:font-style="italic" style:font-size-asian="14pt" style:font-style-asian="italic" style:font-size-complex="14pt" style:font-style-complex="italic"/>
    </style:style>
    <style:style style:name="T7" style:family="text">
      <style:text-properties officeooo:rsid="0030a017"/>
    </style:style>
    <style:style style:name="T8" style:family="text">
      <style:text-properties officeooo:rsid="003c2b73"/>
    </style:style>
    <style:style style:name="T9" style:family="text">
      <style:text-properties officeooo:rsid="00429e67"/>
    </style:style>
    <style:style style:name="T10" style:family="text">
      <style:text-properties officeooo:rsid="004401fe"/>
    </style:style>
    <style:style style:name="T11" style:family="text">
      <style:text-properties officeooo:rsid="00450449"/>
    </style:style>
    <style:style style:name="T12" style:family="text">
      <style:text-properties officeooo:rsid="00459ecb"/>
    </style:style>
    <style:style style:name="T13" style:family="text">
      <style:text-properties officeooo:rsid="00480d5a"/>
    </style:style>
    <style:style style:name="T14" style:family="text">
      <style:text-properties officeooo:rsid="004a308a"/>
    </style:style>
    <style:style style:name="T15" style:family="text">
      <style:text-properties officeooo:rsid="004ec0e3"/>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The Sunday Next Before Advent</text:p>
      <text:p text:style-name="P10"/>
      <text:p text:style-name="P2">The Old Testament is written in the <text:span text:style-name="T9">third</text:span> chapter of the <text:span text:style-name="T7">prophet Jeremiah</text:span>, beginning at the <text:span text:style-name="T13">14</text:span><text:span text:style-name="T9">th</text:span> verse.</text:p>
      <text:p text:style-name="P17"/>
      <text:p text:style-name="P3">This passage may be found in the pew <text:span text:style-name="T15">B</text:span>ible on page <text:span text:style-name="T8">868</text:span>.</text:p>
      <text:p text:style-name="P15"/>
      <text:p text:style-name="P7">(Pause to allow parishioners to find the page.)</text:p>
      <text:p text:style-name="P7"/>
      <text:section text:style-name="Sect1" text:name="Section4">
        <text:p text:style-name="P21"><text:span text:style-name="text"><text:span text:style-name="T3">“Return, O backsliding children,” says the Lord; “for I am married to you. I will take you, one from a city and two from a family, and I will bring you to Zion. And I will give you shepherds according to My heart, who will feed you with knowledge and understanding.</text:span></text:span></text:p>
        <text:p text:style-name="P21"><text:span text:style-name="text"><text:span text:style-name="T3"/></text:span></text:p>
        <text:p text:style-name="P21"><text:span text:style-name="text"><text:span text:style-name="T3">“Then it shall come to pass, when you are multiplied and increased in the land in those days,” says the Lord, “that they will say no more, ‘The ark of the covenant of the Lord.’ It shall not come to mind, nor shall they remember it, nor shall they visit it, nor shall it be made anymore.</text:span></text:span></text:p>
        <text:p text:style-name="P21"><text:span text:style-name="text"><text:span text:style-name="T3"/></text:span></text:p>
        <text:p text:style-name="P21"><text:span text:style-name="text"><text:span text:style-name="T3">“At that time Jerusalem shall be called The Throne of the Lord, and all the nations shall be gathered to it, to the name of the Lord, to Jerusalem. No more shall they follow the dictates of their evil hearts.</text:span></text:span></text:p>
        <text:p text:style-name="P21"><text:span text:style-name="text"><text:span text:style-name="T3"/></text:span></text:p>
        <text:p text:style-name="P21"><text:span text:style-name="text"><text:span text:style-name="T3">“In those days the house of Judah shall walk with the house of Israel, and they shall come together out of the land of the north to the land that I have given as an inheritance to your fathers.”</text:span></text:span></text:p>
        <text:p text:style-name="P21"><text:span text:style-name="text"><text:span text:style-name="T3"/></text:span></text:p>
        <text:p text:style-name="P21"><text:span text:style-name="text"><text:span text:style-name="T3"/></text:span></text:p>
        <text:p text:style-name="P21"><text:span text:style-name="text"><text:span text:style-name="T3"/></text:span></text:p>
        <text:p text:style-name="P21"><text:span text:style-name="text"><text:span text:style-name="T3"/></text:span></text:p>
        <text:p text:style-name="P21"><text:span text:style-name="text"><text:span text:style-name="T3"/></text:span></text:p>
      </text:section>
      <text:p text:style-name="P18"><text:span text:style-name="text"><text:span text:style-name="T4"/></text:span></text:p>
      <text:p text:style-name="P19"><text:span text:style-name="text"><text:span text:style-name="T6">(Pause for a count of 5)</text:span></text:span></text:p>
      <text:p text:style-name="P19"><text:span text:style-name="text"><text:span text:style-name="T2">This is the word of the Lord.</text:span></text:span></text:p>
      <text:p text:style-name="P13">The Sunday Next Before Advent</text:p>
      <text:p text:style-name="P11"/>
      <text:p text:style-name="P22">Psalm <text:span text:style-name="T10">39</text:span></text:p>
      <text:p text:style-name="P22"/>
      <text:p text:style-name="P24">I SAID, I will take heed to my ways, * that I offend not in my tongue.</text:p>
      <text:p text:style-name="P24">2 <text:s/>I will keep my mouth as it were with a bridle, * while the ungodly is in my sight.</text:p>
      <text:p text:style-name="P24">3 <text:s/>I held my tongue, and spake nothing: * I kept silence, yea, even from good words; but it was pain and grief to me.</text:p>
      <text:p text:style-name="P24">4 <text:s/>My heart was hot within me: and while I was thus musing the fire kindled, * and at the last I spake with my tongue:</text:p>
      <text:p text:style-name="P24">5 <text:s/>Lord, let me know mine end, and the number of my days; * that I may be certified how long I have to live.</text:p>
      <text:p text:style-name="P24">6 <text:s/>Behold, thou hast made my days as it were a span long, and mine age is even as nothing in respect of thee; * and verily every man living is altogether vanity.</text:p>
      <text:p text:style-name="P24">7 <text:s/>For man walketh in a vain shadow, and disquieteth himself in vain; * he heapeth up riches, and cannot tell who shall gather them.</text:p>
      <text:p text:style-name="P24">8 <text:s/>And now, Lord, what is my hope? * truly my hope is even in thee.</text:p>
      <text:p text:style-name="P24"/>
      <text:p text:style-name="P24">9 <text:s/>Deliver me from all mine offences; * and make me not a rebuke unto the foolish.</text:p>
      <text:p text:style-name="P24">10 <text:s/>I became dumb, and opened not my mouth; * for it was thy doing.</text:p>
      <text:p text:style-name="P24">11 <text:s/>Take thy plague away from me: * I am even consumed by the means of thy heavy hand.</text:p>
      <text:p text:style-name="P24">12 <text:s/>When thou with rebukes dost chasten man for sin, thou makest his beauty to consume away, like as it were a moth fretting a garment: * every man therefore is but vanity.</text:p>
      <text:p text:style-name="P24">13 <text:s/>Hear my prayer, O Lord, and with thine ears consider my calling; * hold not thy peace at my tears;</text:p>
      <text:p text:style-name="P24">14 <text:s/>For I am a stranger with thee, and a sojourner, * as all my fathers were.</text:p>
      <text:p text:style-name="P24">15 <text:s/>O spare me a little, that I may recover my strength, * before I go hence, and be no more seen.</text:p>
      <text:p text:style-name="P23"><text:span text:style-name="text"><text:span text:style-name="T1">Glory be…</text:span></text:span></text:p>
      <text:p text:style-name="P12">The Sunday Next Before Advent</text:p>
      <text:p text:style-name="P9"/>
      <text:p text:style-name="P1"><text:span text:style-name="T11">For t</text:span>he Epistle; <text:span text:style-name="T11">the lesson</text:span> is written in the <text:span text:style-name="T11">23rd</text:span> chapter of <text:span text:style-name="T12">the </text:span>continuation of the Prophet Jeremiah , beginning at the <text:span text:style-name="T14">fif</text:span><text:span text:style-name="T11">t</text:span>h verse.</text:p>
      <text:p text:style-name="P14"/>
      <text:p text:style-name="P1">This passage may be found in the Book of Common Prayer on page 2<text:span text:style-name="T11">25</text:span>.</text:p>
      <text:p text:style-name="P16"/>
      <text:p text:style-name="P5">(Pause to allow parishioners to find the page.)</text:p>
      <text:p text:style-name="P8"/>
      <text:section text:style-name="Sect1" text:name="Section1">
        <text:p text:style-name="P4">BEHOLD, the days come, saith the LORD , that I will raise unto David a righteous Branch, and a King shall reign and prosper, and shall execute judgment and justice in the earth.</text:p>
        <text:p text:style-name="P4"/>
        <text:p text:style-name="P4">In his days Judah shall be saved, and Israel shall dwell safely: and this is his name whereby he shall be called, THE LORD OUR RIGHTEOUSNESS. Therefore, behold, the days come, saith the LORD, that they shall no more say, The LORD liveth, which brought up the children of Israel out of the land of Egypt; but, The LORD liveth, which brought up and which led the seed of the house of Israel out of the north country, and from all countries whither I had driven them; and they shall dwell in their own land.</text:p>
      </text:section>
      <text:p text:style-name="P6"/>
      <text:p text:style-name="P20"><text:span text:style-name="text"><text:span text:style-name="T6">(Pause for a count of 5)</text:span></text:span></text:p>
      <text:p text:style-name="P25"><text:span text:style-name="text"><text:span text:style-name="T5">This is the word of the Lord.</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22</meta:editing-cycles>
    <meta:editing-duration>PT1H20M32S</meta:editing-duration>
    <meta:generator>LibreOffice/7.5.6.2$Linux_X86_64 LibreOffice_project/50$Build-2</meta:generator>
    <dc:date>2023-11-16T14:34:30.274736986</dc:date>
    <dc:creator>Figueroa Andrew</dc:creator>
    <meta:document-statistic meta:table-count="0" meta:image-count="0" meta:object-count="0" meta:page-count="3" meta:paragraph-count="36" meta:word-count="775" meta:character-count="3840" meta:non-whitespace-character-count="3087"/>
  </office:meta>
</office:document-meta>
</file>