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in" fo:margin-bottom="0in" style:contextual-spacing="false" fo:line-height="100%"/>
      <style:text-properties fo:font-size="16pt" officeooo:paragraph-rsid="000181df" style:font-size-asian="16pt" style:font-size-complex="16pt"/>
    </style:style>
    <style:style style:name="P2" style:family="paragraph" style:parent-style-name="Standard_20__28_user_29_">
      <style:paragraph-properties fo:margin-top="0in" fo:margin-bottom="0in" style:contextual-spacing="false" fo:line-height="100%"/>
      <style:text-properties officeooo:paragraph-rsid="000181df"/>
    </style:style>
    <style:style style:name="P3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italic" officeooo:paragraph-rsid="000181df" style:font-style-asian="italic" style:font-style-complex="italic"/>
    </style:style>
    <style:style style:name="P4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normal" officeooo:paragraph-rsid="000181df" style:font-style-asian="normal" style:font-style-complex="normal"/>
    </style:style>
    <style:style style:name="P5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ize="6pt" fo:font-weight="bold" officeooo:paragraph-rsid="002f1b14" style:font-size-asian="5.25pt" style:font-weight-asian="bold" style:font-size-complex="6pt" style:font-weight-complex="bold"/>
    </style:style>
    <style:style style:name="P6" style:family="paragraph" style:parent-style-name="Standard_20__28_user_29_">
      <style:paragraph-properties fo:margin-top="0in" fo:margin-bottom="0in" style:contextual-spacing="false" fo:line-height="100%"/>
      <style:text-properties fo:font-size="6pt" officeooo:paragraph-rsid="000181df" style:font-size-asian="5.25pt" style:font-size-complex="6pt"/>
    </style:style>
    <style:style style:name="P7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text-align="center" style:justify-single-word="false" fo:background-color="#ffffff"/>
      <style:text-properties officeooo:paragraph-rsid="00016f9c"/>
    </style:style>
    <style:style style:name="P8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text-align="center" style:justify-single-word="false" fo:background-color="#ffffff"/>
      <style:text-properties officeooo:paragraph-rsid="0059a1f2"/>
    </style:style>
    <style:style style:name="P9" style:family="paragraph" style:parent-style-name="Standard">
      <loext:graphic-properties draw:fill="solid" draw:fill-color="#ffffff"/>
      <style:paragraph-properties fo:margin-top="0in" fo:margin-bottom="0in" style:contextual-spacing="false" fo:line-height="100%" fo:background-color="#ffffff"/>
      <style:text-properties officeooo:paragraph-rsid="00030b59"/>
    </style:style>
    <style:style style:name="P10" style:family="paragraph" style:parent-style-name="Standard">
      <loext:graphic-properties draw:fill="solid" draw:fill-color="#ffffff"/>
      <style:paragraph-properties fo:margin-top="0in" fo:margin-bottom="0in" style:contextual-spacing="false" fo:line-height="100%" fo:background-color="#ffffff"/>
      <style:text-properties officeooo:paragraph-rsid="0058edf9"/>
    </style:style>
    <style:style style:name="P11" style:family="paragraph" style:parent-style-name="Standard_20__28_user_29_">
      <style:paragraph-properties fo:margin-top="0in" fo:margin-bottom="0in" style:contextual-spacing="false" fo:line-height="100%" fo:text-align="center" style:justify-single-word="false" fo:break-before="page"/>
      <style:text-properties fo:color="#800000" loext:opacity="100%" fo:font-weight="bold" officeooo:paragraph-rsid="002f1b14" style:font-weight-asian="bold" style:font-weight-complex="bold"/>
    </style:style>
    <style:style style:name="P12" style:family="paragraph" style:parent-style-name="Standard_20__28_user_29_">
      <style:paragraph-properties fo:line-height="100%"/>
      <style:text-properties fo:color="#800000" loext:opacity="100%" fo:font-style="italic" officeooo:paragraph-rsid="00573451" style:font-style-asian="italic" style:font-style-complex="italic"/>
    </style:style>
    <style:style style:name="P13" style:family="paragraph" style:parent-style-name="Standard_20__28_user_29_">
      <style:paragraph-properties fo:line-height="10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14" style:family="paragraph" style:parent-style-name="Standard_20__28_user_29_">
      <style:paragraph-properties fo:line-height="100%" fo:text-align="center" style:justify-single-word="false"/>
      <style:text-properties fo:color="#800000" loext:opacity="100%" fo:font-size="6pt" fo:font-weight="bold" officeooo:paragraph-rsid="00016f9c" style:font-size-asian="5.25pt" style:font-weight-asian="bold" style:font-size-complex="6pt" style:font-weight-complex="bold"/>
    </style:style>
    <style:style style:name="P15" style:family="paragraph" style:parent-style-name="Standard_20__28_user_29_">
      <style:paragraph-properties fo:line-height="100%" fo:text-align="center" style:justify-single-word="false"/>
      <style:text-properties fo:color="#800000" loext:opacity="100%" fo:font-size="6pt" fo:font-weight="bold" officeooo:paragraph-rsid="00101648" style:font-size-asian="5.25pt" style:font-weight-asian="bold" style:font-size-complex="6pt" style:font-weight-complex="bold"/>
    </style:style>
    <style:style style:name="P16" style:family="paragraph" style:parent-style-name="Standard_20__28_user_29_">
      <style:paragraph-properties fo:line-height="100%" fo:text-align="center" style:justify-single-word="false"/>
      <style:text-properties fo:font-weight="bold" officeooo:paragraph-rsid="00030b59" style:font-weight-asian="bold" style:font-weight-complex="bold"/>
    </style:style>
    <style:style style:name="P17" style:family="paragraph" style:parent-style-name="Standard_20__28_user_29_">
      <style:paragraph-properties fo:line-height="100%"/>
      <style:text-properties fo:font-size="16pt" officeooo:paragraph-rsid="00030b59" style:font-size-asian="16pt" style:font-size-complex="16pt"/>
    </style:style>
    <style:style style:name="P18" style:family="paragraph" style:parent-style-name="Standard_20__28_user_29_">
      <style:paragraph-properties fo:line-height="100%"/>
      <style:text-properties fo:font-size="16pt" officeooo:paragraph-rsid="00016f9c" style:font-size-asian="16pt" style:font-size-complex="16pt"/>
    </style:style>
    <style:style style:name="P19" style:family="paragraph" style:parent-style-name="Standard_20__28_user_29_">
      <style:paragraph-properties fo:line-height="100%"/>
      <style:text-properties fo:font-size="16pt" officeooo:paragraph-rsid="00573451" style:font-size-asian="16pt" style:font-size-complex="16pt"/>
    </style:style>
    <style:style style:name="P20" style:family="paragraph" style:parent-style-name="Standard_20__28_user_29_">
      <style:paragraph-properties fo:line-height="100%"/>
      <style:text-properties fo:font-size="8pt" officeooo:paragraph-rsid="00573451" style:font-size-asian="8pt" style:font-size-complex="8pt"/>
    </style:style>
    <style:style style:name="P21" style:family="paragraph" style:parent-style-name="Standard_20__28_user_29_">
      <style:paragraph-properties fo:line-height="100%"/>
      <style:text-properties fo:font-size="6pt" officeooo:paragraph-rsid="00030b59" style:font-size-asian="5.25pt" style:font-size-complex="6pt"/>
    </style:style>
    <style:style style:name="P22" style:family="paragraph" style:parent-style-name="Standard_20__28_user_29_">
      <style:paragraph-properties fo:line-height="100%"/>
      <style:text-properties fo:font-size="6pt" officeooo:paragraph-rsid="00016f9c" style:font-size-asian="5.25pt" style:font-size-complex="6pt"/>
    </style:style>
    <style:style style:name="P23" style:family="paragraph" style:parent-style-name="Standard_20__28_user_29_">
      <style:paragraph-properties fo:line-height="100%" fo:text-align="center" style:justify-single-word="false"/>
      <style:text-properties fo:font-size="12pt" fo:font-weight="bold" officeooo:paragraph-rsid="00030b59" style:font-size-asian="10.5pt" style:font-weight-asian="bold" style:font-size-complex="12pt" style:font-weight-complex="bold"/>
    </style:style>
    <style:style style:name="P24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25" style:family="paragraph" style:parent-style-name="Standard_20__28_user_29_">
      <style:paragraph-properties fo:line-height="100%" fo:text-align="center" style:justify-single-word="false" fo:break-before="page"/>
      <style:text-properties fo:color="#800000" loext:opacity="100%" fo:font-weight="bold" officeooo:paragraph-rsid="002f1b14" style:font-weight-asian="bold" style:font-weight-complex="bold"/>
    </style:style>
    <style:style style:name="P26" style:family="paragraph" style:parent-style-name="Standard_20__28_user_29_" style:master-page-name="">
      <loext:graphic-properties draw:fill="none"/>
      <style:paragraph-properties fo:margin-left="0.5in" fo:margin-right="0.25in" fo:margin-top="0in" fo:margin-bottom="0.0402in" style:contextual-spacing="false" fo:line-height="100%" fo:text-align="start" style:justify-single-word="false" fo:orphans="0" fo:widows="0" fo:hyphenation-ladder-count="no-limit" fo:text-indent="0.25in" style:auto-text-indent="false" style:page-number="auto" fo:background-color="transparent" style:vertical-align="baseline" style:writing-mode="lr-tb"/>
      <style:text-properties fo:font-size="14pt" officeooo:paragraph-rsid="00030b59" style:font-size-asian="14pt" style:font-size-complex="14pt" fo:hyphenate="false" fo:hyphenation-remain-char-count="2" fo:hyphenation-push-char-count="2" loext:hyphenation-no-caps="false"/>
    </style:style>
    <style:style style:name="P27" style:family="paragraph" style:parent-style-name="Standard_20__28_user_29_">
      <loext:graphic-properties draw:fill="none"/>
      <style:paragraph-properties fo:margin-left="0.5in" fo:margin-right="0.25in" fo:margin-top="0in" fo:margin-bottom="0.0402in" style:contextual-spacing="false" fo:line-height="100%" fo:text-align="start" style:justify-single-word="false" fo:orphans="0" fo:widows="0" fo:hyphenation-ladder-count="no-limit" fo:text-indent="0.25in" style:auto-text-indent="false" fo:background-color="transparent" style:vertical-align="baseline" style:writing-mode="lr-tb"/>
      <style:text-properties fo:font-size="14pt" officeooo:paragraph-rsid="00030b59" style:font-size-asian="14pt" style:font-size-complex="14pt" fo:hyphenate="false" fo:hyphenation-remain-char-count="2" fo:hyphenation-push-char-count="2" loext:hyphenation-no-caps="false"/>
    </style:style>
    <style:style style:name="P28" style:family="paragraph" style:parent-style-name="line">
      <loext:graphic-properties draw:fill="solid" draw:fill-color="#ffffff"/>
      <style:paragraph-properties fo:margin-left="0in" fo:margin-right="0in" fo:margin-top="0in" fo:margin-bottom="0in" style:contextual-spacing="false" style:line-height-at-least="0in" fo:text-align="center" style:justify-single-word="false" fo:text-indent="0in" style:auto-text-indent="false" fo:background-color="#ffffff"/>
      <style:text-properties style:use-window-font-color="true" loext:opacity="0%" fo:font-size="14pt" fo:font-style="normal" officeooo:paragraph-rsid="0059a1f2" style:font-size-asian="14pt" style:font-style-asian="normal" style:font-size-complex="14pt" style:font-style-complex="normal"/>
    </style:style>
    <style:style style:name="P29" style:family="paragraph" style:parent-style-name="Standard_20__28_user_29_" style:master-page-name="Standard">
      <style:paragraph-properties fo:line-height="100%" fo:text-align="center" style:justify-single-word="false" style:page-number="auto"/>
      <style:text-properties fo:color="#800000" loext:opacity="100%" fo:font-weight="bold" officeooo:paragraph-rsid="00016f9c" style:font-weight-asian="bold" style:font-weight-complex="bold"/>
    </style:style>
    <style:style style:name="T1" style:family="text">
      <style:text-properties fo:color="#8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loext:opacity="100%" fo:font-size="14pt" fo:font-weight="normal" style:font-size-asian="14pt" style:font-weight-asian="normal" style:font-size-complex="14pt" style:font-weight-complex="normal"/>
    </style:style>
    <style:style style:name="T3" style:family="text">
      <style:text-properties fo:color="#000000" loext:opacity="100%" fo:font-size="14pt" style:font-size-asian="12.25pt" style:font-size-complex="14pt"/>
    </style:style>
    <style:style style:name="T4" style:family="text">
      <style:text-properties fo:color="#000000" loext:opacity="100%" style:font-name="Liberation Serif" fo:font-size="16pt" fo:background-color="#ffffff" loext:char-shading-value="0" style:font-size-asian="16pt" style:font-name-complex="Times New Roman1" style:font-size-complex="16pt"/>
    </style:style>
    <style:style style:name="T5" style:family="text">
      <style:text-properties fo:color="#000000" loext:opacity="100%" fo:font-weight="normal" style:font-weight-asian="normal" style:font-weight-complex="normal"/>
    </style:style>
    <style:style style:name="T6" style:family="text">
      <style:text-properties fo:color="#c9211e" loext:opacity="100%" fo:font-size="14pt" fo:font-style="italic" style:font-size-asian="14pt" style:font-style-asian="italic" style:font-size-complex="14pt" style:font-style-complex="italic"/>
    </style:style>
    <style:style style:name="T7" style:family="text">
      <style:text-properties fo:color="#c9211e" loext:opacity="100%" fo:font-size="12pt" fo:font-style="italic" style:font-size-asian="10.5pt" style:font-style-asian="italic" style:font-size-complex="12pt" style:font-style-complex="italic"/>
    </style:style>
    <style:style style:name="T8" style:family="text">
      <style:text-properties officeooo:rsid="0024d9b5"/>
    </style:style>
    <style:style style:name="T9" style:family="text">
      <style:text-properties officeooo:rsid="0030a017"/>
    </style:style>
    <style:style style:name="T10" style:family="text">
      <style:text-properties officeooo:rsid="003c2b73"/>
    </style:style>
    <style:style style:name="T11" style:family="text">
      <style:text-properties officeooo:rsid="0043264b"/>
    </style:style>
    <style:style style:name="T12" style:family="text">
      <style:text-properties officeooo:rsid="004d20d1"/>
    </style:style>
    <style:style style:name="T13" style:family="text">
      <style:text-properties officeooo:rsid="00520333"/>
    </style:style>
    <style:style style:name="T14" style:family="text">
      <style:text-properties officeooo:rsid="0055d07d"/>
    </style:style>
    <style:style style:name="T15" style:family="text">
      <style:text-properties officeooo:rsid="00573451"/>
    </style:style>
    <style:style style:name="T16" style:family="text">
      <style:text-properties fo:font-size="16pt" style:font-size-asian="16pt" style:font-size-complex="16pt"/>
    </style:style>
    <style:style style:name="T17" style:family="text">
      <style:text-properties fo:font-size="16pt" officeooo:rsid="00193f6b" style:font-size-asian="16pt" style:font-size-complex="16pt"/>
    </style:style>
    <style:style style:name="T18" style:family="text">
      <style:text-properties fo:font-size="16pt" officeooo:rsid="004ec5e9" style:font-size-asian="16pt" style:font-size-complex="16pt"/>
    </style:style>
    <style:style style:name="T19" style:family="text">
      <style:text-properties fo:font-size="16pt" officeooo:rsid="00573451" style:font-size-asian="16pt" style:font-size-complex="16pt"/>
    </style:style>
    <style:style style:name="T20" style:family="text">
      <style:text-properties style:use-window-font-color="true" loext:opacity="0%" style:font-name="Liberation Serif" fo:font-size="16pt" fo:language="en" fo:country="US" officeooo:rsid="00595b50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21" style:family="text">
      <style:text-properties officeooo:rsid="005aa789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The Fourth Sunday in Advent</text:p>
      <text:p text:style-name="P14"/>
      <text:p text:style-name="P17">The Old Testament is written in the <text:span text:style-name="T14">40th</text:span> chapter of the <text:span text:style-name="T9">prophet Isaiah</text:span>, beginning at the <text:span text:style-name="T12">first</text:span> verse.</text:p>
      <text:p text:style-name="P21"/>
      <text:p text:style-name="P18">This passage may be found in the pew <text:span text:style-name="T21">B</text:span>ible on page <text:span text:style-name="T10">828</text:span>.</text:p>
      <text:p text:style-name="P22"/>
      <text:p text:style-name="P13">(Pause to allow parishioners to find the page.)</text:p>
      <text:p text:style-name="P13"/>
      <text:section text:style-name="Sect1" text:name="Section4">
        <text:p text:style-name="P9"><text:span text:style-name="text"><text:span text:style-name="T4">“Comfort, yes, comfort My people!”</text:span></text:span></text:p>
        <text:p text:style-name="P9"><text:span text:style-name="text"><text:span text:style-name="T4">Says your God.</text:span></text:span></text:p>
        <text:p text:style-name="P9"><text:span text:style-name="text"><text:span text:style-name="T4"/></text:span></text:p>
        <text:p text:style-name="P9"><text:span text:style-name="text"><text:span text:style-name="T4">“Speak comfort to Jerusalem, and cry out to her, That her warfare is ended,</text:span></text:span></text:p>
        <text:p text:style-name="P9"><text:span text:style-name="text"><text:span text:style-name="T4">That her iniquity is pardoned; For she has received from the Lord’s hand Double for all her sins.”</text:span></text:span></text:p>
        <text:p text:style-name="P9"><text:span text:style-name="text"><text:span text:style-name="T4"/></text:span></text:p>
        <text:p text:style-name="P10"><text:span text:style-name="text"><text:span text:style-name="T4">The voice of one crying in the wilderness: “Prepare the way of the Lord; Make straight in the desert</text:span></text:span></text:p>
        <text:p text:style-name="P10"><text:span text:style-name="text"><text:span text:style-name="T4">A highway for our God.</text:span></text:span></text:p>
        <text:p text:style-name="P9"><text:span text:style-name="text"><text:span text:style-name="T4"/></text:span></text:p>
        <text:p text:style-name="P9"><text:span text:style-name="text"><text:span text:style-name="T4">Every valley shall be exalted And every mountain and hill brought low; The crooked places shall be made straight And the rough places smooth;</text:span></text:span></text:p>
        <text:p text:style-name="P9"><text:span text:style-name="text"><text:span text:style-name="T4"/></text:span></text:p>
        <text:p text:style-name="P9"><text:span text:style-name="text"><text:span text:style-name="T4">The glory of the Lord shall be revealed,</text:span></text:span></text:p>
        <text:p text:style-name="P9"><text:span text:style-name="text"><text:span text:style-name="T4">And all flesh shall see it together; For the mouth of the Lord has spoken.”</text:span></text:span></text:p>
        <text:p text:style-name="P9"><text:span text:style-name="text"><text:span text:style-name="T4"/></text:span></text:p>
        <text:p text:style-name="P9"><text:span text:style-name="text"><text:span text:style-name="T4">The voice said, “Cry out!”</text:span></text:span></text:p>
        <text:p text:style-name="P9"><text:span text:style-name="text"><text:span text:style-name="T4">And he said, “What shall I cry?”</text:span></text:span></text:p>
        <text:p text:style-name="P9"><text:span text:style-name="text"><text:span text:style-name="T4"/></text:span></text:p>
        <text:p text:style-name="P9"><text:span text:style-name="text"><text:span text:style-name="T4">“All flesh is grass, And all its loveliness is like the flower of the field.</text:span></text:span></text:p>
        <text:p text:style-name="P9"><text:span text:style-name="text"><text:span text:style-name="T4"/></text:span></text:p>
        <text:p text:style-name="P9"><text:span text:style-name="text"><text:span text:style-name="T4">The grass withers, the flower fades,</text:span></text:span></text:p>
        <text:p text:style-name="P9"><text:span text:style-name="text"><text:span text:style-name="T4">Because the breath of the Lord blows upon it; Surely the people are grass.</text:span></text:span></text:p>
        <text:p text:style-name="P9"><text:span text:style-name="text"><text:span text:style-name="T4"/></text:span></text:p>
        <text:p text:style-name="P9"><text:span text:style-name="text"><text:span text:style-name="T4">The grass withers, the flower fades,</text:span></text:span></text:p>
        <text:p text:style-name="P9"><text:span text:style-name="text"><text:span text:style-name="T4">But the word of our God stands forever.”</text:span></text:span></text:p>
        <text:p text:style-name="P9"><text:span text:style-name="text"><text:span text:style-name="T4"/></text:span></text:p>
        <text:p text:style-name="P9"><text:span text:style-name="text"><text:span text:style-name="T4">O Zion, You who bring good tidings,</text:span></text:span></text:p>
        <text:p text:style-name="P9"><text:span text:style-name="text"><text:span text:style-name="T4">Get up into the high mountain;</text:span></text:span></text:p>
        <text:p text:style-name="P9"><text:span text:style-name="text"><text:span text:style-name="T4">O Jerusalem, You who bring good tidings, Lift up your voice with strength, Lift it up, be not afraid; Say to the cities of Judah, “Behold your God!”</text:span></text:span></text:p>
        <text:p text:style-name="P9"><text:span text:style-name="text"><text:span text:style-name="T4"/></text:span></text:p>
        <text:p text:style-name="P9"><text:span text:style-name="text"><text:span text:style-name="T4">Behold, the Lord God shall come with a strong hand, And His arm shall rule for Him; Behold, His reward is with Him,</text:span></text:span></text:p>
        <text:p text:style-name="P9"><text:span text:style-name="text"><text:span text:style-name="T4">And His work before Him.</text:span></text:span></text:p>
        <text:p text:style-name="P9"><text:span text:style-name="text"><text:span text:style-name="T4"/></text:span></text:p>
        <text:p text:style-name="P9"><text:span text:style-name="text"><text:span text:style-name="T4">He will feed His flock like a shepherd;</text:span></text:span></text:p>
        <text:p text:style-name="P9"><text:span text:style-name="text"><text:span text:style-name="T4">He will gather the lambs with His arm,</text:span></text:span></text:p>
        <text:p text:style-name="P9"><text:span text:style-name="text"><text:span text:style-name="T4">And carry them in His bosom, And gently lead those who are with young.</text:span></text:span></text:p>
        <text:p text:style-name="P9"><text:span text:style-name="text"><text:span text:style-name="T3"/></text:span></text:p>
        <text:p text:style-name="P9"><text:span text:style-name="text"><text:span text:style-name="T3"/></text:span></text:p>
        <text:p text:style-name="P9"><text:span text:style-name="text"><text:span text:style-name="T3"/></text:span></text:p>
        <text:p text:style-name="P9"><text:span text:style-name="text"><text:span text:style-name="T3"/></text:span></text:p>
        <text:p text:style-name="P9"><text:span text:style-name="text"><text:span text:style-name="T3"/></text:span></text:p>
      </text:section>
      <text:p text:style-name="P7"><text:span text:style-name="text"><text:span text:style-name="T6">(Pause for a count of 5)</text:span></text:span></text:p>
      <text:p text:style-name="P7"><text:span text:style-name="text"><text:span text:style-name="T2">This is the word of the Lord.</text:span></text:span></text:p>
      <text:p text:style-name="P25">The Fourth Sunday in Advent</text:p>
      <text:p text:style-name="P15"/>
      <text:p text:style-name="P16">Psal<text:span text:style-name="T13">m</text:span> <text:span text:style-name="T14">80</text:span></text:p>
      <text:p text:style-name="P23"/>
      <text:p text:style-name="P26">1 <text:s/>HEAR, O thou Shepherd of Israel, thou that leadest Joseph like a flock; * show thyself also, thou that sittest upon the Cherubim.</text:p>
      <text:p text:style-name="P27">2 <text:s/>Before Ephraim, Benjamin, and Manasseh, * stir up thy strength, and come and help us.</text:p>
      <text:p text:style-name="P27">3 <text:s/>Turn us again, O God; * show the light of thy countenance, and we shall be whole.</text:p>
      <text:p text:style-name="P27">4 <text:s/>O Lord God of hosts, * how long wilt thou be angry with thy people that prayeth?</text:p>
      <text:p text:style-name="P27">5 <text:s/>Thou feedest them with the bread of tears, * and givest them plenteousness of tears to drink.</text:p>
      <text:p text:style-name="P27">6 <text:s/>Thou hast made us a very strife unto our neighbours, * and our enemies laugh us to scorn.</text:p>
      <text:p text:style-name="P27">7 <text:s/>Turn us again, thou God of hosts; * show the light of thy countenance, and we shall be whole.</text:p>
      <text:p text:style-name="P27">8 <text:s/>Thou hast brought a vine out of Egypt; * thou hast cast out the heathen, and planted it.</text:p>
      <text:p text:style-name="P27">9 <text:s/>Thou madest room for it; * and when it had taken root, it filled the land.</text:p>
      <text:p text:style-name="P27">10 <text:s/>The hills were covered with the shadow of it, * and the boughs thereof were like the goodly cedar-trees.</text:p>
      <text:p text:style-name="P27">11 <text:s/>She stretched out her branches unto the sea, * and her boughs unto the River.</text:p>
      <text:p text:style-name="P27">12 <text:s/>Why hast thou then broken down her hedge, * that all they that go by pluck off her grapes?</text:p>
      <text:p text:style-name="P27">13 <text:s/>The wild boar out of the wood doth root it up, * and the wild beasts of the field devour it.</text:p>
      <text:p text:style-name="P27">14 <text:s/>Turn thee again, thou God of hosts, look down from heaven, * behold, and visit this vine;</text:p>
      <text:p text:style-name="P27">15 <text:s/>And the place of the vineyard that thy right hand hath planted, * and the branch that thou madest so strong for thyself.</text:p>
      <text:p text:style-name="P27">16 <text:s/>It is burnt with fire, and cut down; * and they shall perish at the rebuke of thy countenance.</text:p>
      <text:p text:style-name="P27">17 <text:s/>Let thy hand be upon the man of thy right hand, * and upon the son of man, whom thou madest so strong for thine own self.</text:p>
      <text:p text:style-name="P27">18 <text:s/>And so will not we go back from thee: * O let us live, and we shall call upon thy Name.</text:p>
      <text:p text:style-name="P27">19 <text:s/>Turn us again, O Lord God of hosts; * show the light of thy countenance, and we shall be whole.</text:p>
      <text:p text:style-name="P24"><text:span text:style-name="text"><text:span text:style-name="T1">Glory be…</text:span></text:span></text:p>
      <text:p text:style-name="P11">The Fourth Sunday <text:span text:style-name="T11">in Advent</text:span></text:p>
      <text:p text:style-name="P5"/>
      <text:p text:style-name="P2"><text:span text:style-name="T17">T</text:span><text:span text:style-name="T16">he </text:span><text:span text:style-name="T20">New Testament</text:span><text:span text:style-name="T16"> is written in the </text:span><text:span text:style-name="T18">fourth</text:span><text:span text:style-name="T16"> chapter of St. Paul's Epistle to the </text:span><text:span text:style-name="T19">Philippians</text:span><text:span text:style-name="T16">, beginning at the </text:span><text:span text:style-name="T19">fourth</text:span><text:span text:style-name="T16"> verse.</text:span></text:p>
      <text:p text:style-name="P6"/>
      <text:p text:style-name="P1">This passage may be found in the Book of Common Prayer on page <text:span text:style-name="T8">95</text:span>.</text:p>
      <text:p text:style-name="P6"/>
      <text:p text:style-name="P3">(Pause to allow parishioners to find the page.)</text:p>
      <text:p text:style-name="P4"/>
      <text:section text:style-name="Sect1" text:name="Section1">
        <text:p text:style-name="P19"><text:span text:style-name="T15">R</text:span>EJOICE in the Lord alway: and again I say, Rejoice.</text:p>
        <text:p text:style-name="P20"/>
        <text:p text:style-name="P19">Let your moderation be known unto all men. The Lord is at hand.</text:p>
        <text:p text:style-name="P20"/>
        <text:p text:style-name="P19">Be careful for nothing; but in every thing by prayer and supplication with thanksgiving let your requests be made known unto God.</text:p>
        <text:p text:style-name="P20"/>
        <text:p text:style-name="P19">And the peace of God, which passeth all understanding, shall keep your hearts and minds through Christ Jesus.</text:p>
        <text:p text:style-name="P12"/>
        <text:p text:style-name="P12"/>
        <text:p text:style-name="P12"/>
      </text:section>
      <text:p text:style-name="P8"><text:span text:style-name="text"><text:span text:style-name="T7"/></text:span></text:p>
      <text:p text:style-name="P8"><text:span text:style-name="text"><text:span text:style-name="T6">(Pause for a count of 5)</text:span></text:span></text:p>
      <text:p text:style-name="P28"><text:span text:style-name="text"><text:span text:style-name="T5">This is the word of the Lord.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next-style-name="Text_20_body_20__28_user_29_" style:default-outline-level="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style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style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style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style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09-12T22:59:18.187137481</meta:creation-date>
    <meta:initial-creator>Figueroa Andrew</meta:initial-creator>
    <dc:language>en-US</dc:language>
    <meta:editing-cycles>34</meta:editing-cycles>
    <meta:editing-duration>PT3H36M58S</meta:editing-duration>
    <meta:generator>LibreOffice/7.1.5.2$Linux_X86_64 LibreOffice_project/10$Build-2</meta:generator>
    <dc:date>2021-11-27T14:31:10.803748018</dc:date>
    <dc:creator>Figueroa Andrew</dc:creator>
    <meta:document-statistic meta:table-count="0" meta:image-count="0" meta:object-count="0" meta:page-count="3" meta:paragraph-count="62" meta:word-count="840" meta:character-count="4262" meta:non-whitespace-character-count="3465"/>
  </office:meta>
</office:document-meta>
</file>