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Droid Sans" svg:font-family="'Droid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Lohit Hindi" svg:font-family="'Lohit Hindi'" style:font-family-generic="system" style:font-pitch="variable"/>
    <style:font-face style:name="Mangal" svg:font-family="Mangal"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egoe UI" svg:font-family="'Segoe UI'"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2" style:family="paragraph" style:parent-style-name="Standard_20__28_user_29_">
      <style:paragraph-properties fo:line-height="100%"/>
      <style:text-properties fo:font-size="16pt" officeooo:paragraph-rsid="0021ebe8" style:font-size-asian="16pt" style:font-size-complex="16pt"/>
    </style:style>
    <style:style style:name="P3" style:family="paragraph" style:parent-style-name="Standard_20__28_user_29_">
      <style:paragraph-properties fo:line-height="100%"/>
      <style:text-properties fo:font-size="16pt" officeooo:paragraph-rsid="00016f9c" style:font-size-asian="16pt" style:font-size-complex="16pt"/>
    </style:style>
    <style:style style:name="P4" style:family="paragraph" style:parent-style-name="Standard_20__28_user_29_">
      <style:paragraph-properties fo:line-height="100%"/>
      <style:text-properties fo:font-size="16pt" officeooo:paragraph-rsid="00289f12" style:font-size-asian="16pt" style:font-size-complex="16pt"/>
    </style:style>
    <style:style style:name="P5" style:family="paragraph" style:parent-style-name="Standard_20__28_user_29_">
      <style:paragraph-properties fo:margin-top="0in" fo:margin-bottom="0in" style:contextual-spacing="false" fo:line-height="100%"/>
      <style:text-properties fo:font-size="16pt" officeooo:paragraph-rsid="00289f12" style:font-size-asian="16pt" style:font-size-complex="16pt"/>
    </style:style>
    <style:style style:name="P6"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7" style:family="paragraph" style:parent-style-name="Standard">
      <loext:graphic-properties draw:fill="solid" draw:fill-color="#ffffff"/>
      <style:paragraph-properties fo:margin-top="0in" fo:margin-bottom="0in" style:contextual-spacing="false" style:line-height-at-least="0in" fo:background-color="#ffffff"/>
      <style:text-properties officeooo:paragraph-rsid="00030b59"/>
    </style:style>
    <style:style style:name="P8"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9"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10" style:family="paragraph" style:parent-style-name="Standard_20__28_user_29_">
      <style:paragraph-properties fo:margin-top="0in" fo:margin-bottom="0.1in" style:contextual-spacing="false" fo:line-height="150%" fo:text-align="center" style:justify-single-word="false"/>
      <style:text-properties fo:color="#800000" loext:opacity="100%" fo:font-style="normal" officeooo:paragraph-rsid="000181df" style:font-style-asian="normal" style:font-style-complex="normal"/>
    </style:style>
    <style:style style:name="P11" style:family="paragraph" style:parent-style-name="Standard_20__28_user_29_">
      <style:paragraph-properties fo:margin-left="0in" fo:margin-right="0in" fo:margin-top="0in" fo:margin-bottom="0.1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12" style:family="paragraph" style:parent-style-name="Standard_20__28_user_29_">
      <style:paragraph-properties fo:margin-top="0in" fo:margin-bottom="0in" style:contextual-spacing="false" fo:line-height="100%" fo:text-align="center" style:justify-single-word="false"/>
      <style:text-properties fo:color="#800000" loext:opacity="100%" fo:font-style="italic" officeooo:paragraph-rsid="000181df" style:font-style-asian="italic" style:font-style-complex="italic"/>
    </style:style>
    <style:style style:name="P13" style:family="paragraph" style:parent-style-name="Standard_20__28_user_29_">
      <style:paragraph-properties fo:line-height="100%" fo:text-align="center" style:justify-single-word="false"/>
      <style:text-properties fo:color="#800000" loext:opacity="100%" fo:font-style="italic" officeooo:paragraph-rsid="00289f12" style:font-style-asian="italic" style:font-style-complex="italic"/>
    </style:style>
    <style:style style:name="P14" style:family="paragraph" style:parent-style-name="Standard_20__28_user_29_">
      <style:paragraph-properties fo:line-height="100%" fo:text-align="center" style:justify-single-word="false"/>
      <style:text-properties fo:color="#800000" loext:opacity="100%" fo:font-style="italic" officeooo:paragraph-rsid="00016f9c" style:font-style-asian="italic" style:font-style-complex="italic"/>
    </style:style>
    <style:style style:name="P15" style:family="paragraph" style:parent-style-name="Standard_20__28_user_29_">
      <style:paragraph-properties fo:line-height="100%" fo:text-align="center" style:justify-single-word="false" fo:break-before="page"/>
      <style:text-properties fo:color="#800000" loext:opacity="100%" fo:font-weight="bold" officeooo:paragraph-rsid="00101648" style:font-weight-asian="bold" style:font-weight-complex="bold"/>
    </style:style>
    <style:style style:name="P16" style:family="paragraph" style:parent-style-name="Standard_20__28_user_29_">
      <style:paragraph-properties fo:margin-top="0in" fo:margin-bottom="0in" style:contextual-spacing="false" fo:line-height="100%" fo:text-align="center" style:justify-single-word="false" fo:break-before="page"/>
      <style:text-properties fo:color="#800000" loext:opacity="100%" fo:font-weight="bold" officeooo:paragraph-rsid="00101648" style:font-weight-asian="bold" style:font-weight-complex="bold"/>
    </style:style>
    <style:style style:name="P17" style:family="paragraph" style:parent-style-name="Standard_20__28_user_29_">
      <style:paragraph-properties fo:line-height="100%" fo:text-align="center" style:justify-single-word="false"/>
      <style:text-properties fo:color="#800000" loext:opacity="100%" fo:font-size="6pt" fo:font-weight="bold" officeooo:paragraph-rsid="00101648" style:font-size-asian="6pt" style:font-weight-asian="bold" style:font-size-complex="6pt" style:font-weight-complex="bold"/>
    </style:style>
    <style:style style:name="P18" style:family="paragraph" style:parent-style-name="Standard_20__28_user_29_">
      <style:paragraph-properties fo:margin-left="0.5in" fo:margin-right="0.55in" fo:margin-top="0in" fo:margin-bottom="0.1in" style:contextual-spacing="false" fo:line-height="100%" fo:text-indent="0in" style:auto-text-indent="false"/>
      <style:text-properties fo:font-size="14pt" officeooo:paragraph-rsid="00030b59" style:font-size-asian="14pt" style:font-size-complex="14pt"/>
    </style:style>
    <style:style style:name="P19" style:family="paragraph" style:parent-style-name="Standard_20__28_user_29_">
      <loext:graphic-properties draw:fill="solid" draw:fill-color="#ffffff"/>
      <style:paragraph-properties fo:margin-left="0in" fo:margin-right="0in" fo:margin-top="0in" fo:margin-bottom="0.1in" style:contextual-spacing="false" fo:line-height="100%" fo:text-align="center" style:justify-single-word="false" fo:text-indent="0in" style:auto-text-indent="false" fo:background-color="#ffffff"/>
      <style:text-properties style:use-window-font-color="true" loext:opacity="0%" fo:font-size="14pt" fo:font-style="normal" officeooo:paragraph-rsid="000181df" style:font-size-asian="14pt" style:font-style-asian="normal" style:font-size-complex="14pt" style:font-style-complex="normal"/>
    </style:style>
    <style:style style:name="P20" style:family="paragraph" style:parent-style-name="Standard_20__28_user_29_">
      <style:paragraph-properties fo:line-height="100%"/>
      <style:text-properties fo:font-size="6pt" officeooo:paragraph-rsid="00030b59" style:font-size-asian="6pt" style:font-size-complex="6pt"/>
    </style:style>
    <style:style style:name="P21" style:family="paragraph" style:parent-style-name="Standard_20__28_user_29_">
      <style:paragraph-properties fo:line-height="100%"/>
      <style:text-properties fo:font-size="6pt" officeooo:paragraph-rsid="00289f12" style:font-size-asian="6pt" style:font-size-complex="6pt"/>
    </style:style>
    <style:style style:name="P22" style:family="paragraph" style:parent-style-name="Standard_20__28_user_29_">
      <style:paragraph-properties fo:margin-top="0in" fo:margin-bottom="0in" style:contextual-spacing="false" fo:line-height="100%"/>
      <style:text-properties fo:font-size="6pt" officeooo:paragraph-rsid="00289f12" style:font-size-asian="6pt" style:font-size-complex="6pt"/>
    </style:style>
    <style:style style:name="P23" style:family="paragraph" style:parent-style-name="Standard_20__28_user_29_">
      <style:paragraph-properties fo:margin-top="0in" fo:margin-bottom="0in" style:contextual-spacing="false" fo:line-height="100%"/>
      <style:text-properties fo:font-size="6pt" officeooo:paragraph-rsid="000181df" style:font-size-asian="6pt" style:font-size-complex="6pt"/>
    </style:style>
    <style:style style:name="P24" style:family="paragraph" style:parent-style-name="Standard_20__28_user_29_" style:master-page-name="Standard">
      <style:paragraph-properties fo:line-height="100%" fo:text-align="center" style:justify-single-word="false" style:page-number="auto"/>
      <style:text-properties fo:color="#800000" loext:opacity="100%" fo:font-weight="bold" officeooo:paragraph-rsid="00016f9c" style:font-weight-asian="bold" style:font-weight-complex="bold"/>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loext:opacity="100%" fo:font-size="14pt" fo:font-weight="normal" style:font-size-asian="14pt" style:font-weight-asian="normal" style:font-size-complex="14pt" style:font-weight-complex="normal"/>
    </style:style>
    <style:style style:name="T3" style:family="text">
      <style:text-properties fo:color="#000000" loext:opacity="100%" style:font-name="Liberation Serif" fo:font-size="16pt" fo:background-color="#ffffff" loext:char-shading-value="0" style:font-size-asian="16pt" style:font-name-complex="Times New Roman1" style:font-size-complex="16pt"/>
    </style:style>
    <style:style style:name="T4" style:family="text">
      <style:text-properties fo:color="#000000" loext:opacity="100%" style:font-name="Liberation Serif" fo:font-size="14pt" fo:background-color="#ffffff" loext:char-shading-value="0" style:font-size-asian="12.25pt" style:font-name-complex="Times New Roman1" style:font-size-complex="14pt"/>
    </style:style>
    <style:style style:name="T5" style:family="text">
      <style:text-properties fo:color="#c9211e" loext:opacity="100%" fo:font-size="14pt" fo:font-style="italic" style:font-size-asian="14pt" style:font-style-asian="italic" style:font-size-complex="14pt" style:font-style-complex="italic"/>
    </style:style>
    <style:style style:name="T6" style:family="text">
      <style:text-properties fo:font-weight="normal" style:font-weight-asian="normal" style:font-weight-complex="normal"/>
    </style:style>
    <style:style style:name="T7" style:family="text">
      <style:text-properties officeooo:rsid="0005993a"/>
    </style:style>
    <style:style style:name="T8" style:family="text">
      <style:text-properties officeooo:rsid="00193f6b"/>
    </style:style>
    <style:style style:name="T9" style:family="text">
      <style:text-properties officeooo:rsid="001b5a84"/>
    </style:style>
    <style:style style:name="T10" style:family="text">
      <style:text-properties officeooo:rsid="001c68c3"/>
    </style:style>
    <style:style style:name="T11" style:family="text">
      <style:text-properties officeooo:rsid="0029644d"/>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4">The <text:span text:style-name="T7">Fourteenth</text:span> Sunday after Trinity</text:p>
      <text:p text:style-name="P21"/>
      <text:p text:style-name="P4">The Old Testament is written in the <text:span text:style-name="T9">sixth</text:span> chapter of the Prophet <text:span text:style-name="T9">Micah</text:span>, beginning at the <text:span text:style-name="T9">first</text:span> verse.</text:p>
      <text:p text:style-name="P20"/>
      <text:p text:style-name="P3">This passage may be found in the pew <text:span text:style-name="T11">B</text:span>ible on page 1,0<text:span text:style-name="T9">75</text:span>.</text:p>
      <text:p text:style-name="P21"/>
      <text:p text:style-name="P13">(Pause to allow parishioners to find the page.)</text:p>
      <text:p text:style-name="P14"/>
      <text:section text:style-name="Sect1" text:name="Section4">
        <text:p text:style-name="P7"><text:span text:style-name="text"><text:span text:style-name="T3">Hear now what the Lord says:</text:span></text:span></text:p>
        <text:p text:style-name="P7"><text:span text:style-name="text"><text:span text:style-name="T3"/></text:span></text:p>
        <text:p text:style-name="P7"><text:span text:style-name="text"><text:span text:style-name="T3">“Arise, plead your case before the mountains, And let the hills hear your voice.</text:span></text:span></text:p>
        <text:p text:style-name="P7"><text:span text:style-name="text"><text:span text:style-name="T3"/></text:span></text:p>
        <text:p text:style-name="P7"><text:span text:style-name="text"><text:span text:style-name="T3">Hear, O you mountains, the Lord’s complaint, And you strong foundations of the earth; For the Lord has a complaint against His people, And He will contend with Israel.</text:span></text:span></text:p>
        <text:p text:style-name="P7"><text:span text:style-name="text"><text:span text:style-name="T3"/></text:span></text:p>
        <text:p text:style-name="P7"><text:span text:style-name="text"><text:span text:style-name="T3">“O My people, what have I done to you? And how have I wearied you?Testify against Me.</text:span></text:span></text:p>
        <text:p text:style-name="P7"><text:span text:style-name="text"><text:span text:style-name="T3"/></text:span></text:p>
        <text:p text:style-name="P7"><text:span text:style-name="text"><text:span text:style-name="T3">For I brought you up from the land of Egypt, I redeemed you from the house of bondage; And I sent before you Moses, Aaron, and Miriam.</text:span></text:span></text:p>
        <text:p text:style-name="P7"><text:span text:style-name="text"><text:span text:style-name="T3"/></text:span></text:p>
        <text:p text:style-name="P7"><text:span text:style-name="text"><text:span text:style-name="T3">O My people, remember now What Balak king of Moab counseled, And what Balaam the son of Beor answered him, From Acacia Grove to Gilgal, That you may know the righteousness of the Lord.”</text:span></text:span></text:p>
        <text:p text:style-name="P7"><text:span text:style-name="text"><text:span text:style-name="T3"/></text:span></text:p>
        <text:p text:style-name="P7"><text:span text:style-name="text"><text:span text:style-name="T3">With what shall I come before the Lord, And bow myself before the High God?Shall I come before Him with burnt offerings, With calves a year old?</text:span></text:span></text:p>
        <text:p text:style-name="P7"><text:span text:style-name="text"><text:span text:style-name="T3"/></text:span></text:p>
        <text:p text:style-name="P7"><text:span text:style-name="text"><text:span text:style-name="T3">Will the Lord be pleased with thousands of rams, Ten thousand rivers of oil?Shall I give my firstborn for my transgression, The fruit of my body for the sin of my soul?</text:span></text:span></text:p>
        <text:p text:style-name="P7"><text:span text:style-name="text"><text:span text:style-name="T3"/></text:span></text:p>
        <text:p text:style-name="P7"><text:span text:style-name="text"><text:span text:style-name="T3">He has shown you, O man, what is good; And what does the Lord require of you But to do justly, To love mercy, And to walk humbly with your God?</text:span></text:span></text:p>
        <text:p text:style-name="P7"><text:span text:style-name="text"><text:span text:style-name="T4"/></text:span></text:p>
        <text:p text:style-name="P7"><text:span text:style-name="text"><text:span text:style-name="T4"/></text:span></text:p>
        <text:p text:style-name="P7"><text:span text:style-name="text"><text:span text:style-name="T4"/></text:span></text:p>
      </text:section>
      <text:p text:style-name="P6"><text:span text:style-name="text"><text:span text:style-name="T5"/></text:span></text:p>
      <text:p text:style-name="P6"><text:span text:style-name="text"><text:span text:style-name="T5">(Pause for a count of 5)</text:span></text:span></text:p>
      <text:p text:style-name="P6"><text:span text:style-name="text"><text:span text:style-name="T2">This is the word of the Lord.</text:span></text:span></text:p>
      <text:p text:style-name="P15">The <text:span text:style-name="T7">Fourteenth</text:span> Sunday after Trinity</text:p>
      <text:p text:style-name="P17"/>
      <text:p text:style-name="P8">Psalm 1<text:span text:style-name="T10">9</text:span></text:p>
      <text:p text:style-name="P8"/>
      <text:p text:style-name="P18">1 <text:s/>THE heavens declare the glory of God; * and the firmament showeth his handy-work.</text:p>
      <text:p text:style-name="P18">2 <text:s/>One day telleth another; * and one night certifieth another.</text:p>
      <text:p text:style-name="P18">3 <text:s/>There is neither speech nor language; * but their voices are heard among them.</text:p>
      <text:p text:style-name="P18">4 <text:s/>Their sound is gone out into all lands; * and their words into the ends of the world.</text:p>
      <text:p text:style-name="P18">5 <text:s/>In them hath he set a tabernacle for the sun; * which cometh forth as a bridegroom out of his chamber, and rejoiceth as a giant to run his course.</text:p>
      <text:p text:style-name="P18">6 <text:s/>It goeth forth from the uttermost part of the heaven, and runneth about unto the end of it again; * and there is nothing hid from the heat thereof.</text:p>
      <text:p text:style-name="P18">7 <text:s/>The law of the Lord is an undefiled law, converting the soul; * the testimony of the Lord is sure, and giveth wisdom unto the simple.</text:p>
      <text:p text:style-name="P18">8 <text:s/>The statutes of the Lord are right, and rejoice the heart; * the commandment of the Lord is pure, and giveth light unto the eyes.</text:p>
      <text:p text:style-name="P18">9 <text:s/>The fear of the Lord is clean, and endureth for ever; * the judgments of the Lord are true, and righteous altogether.</text:p>
      <text:p text:style-name="P18">10 <text:s/>More to be desired are they than gold, yea, than much fine gold; * sweeter also than honey, and the honeycomb.</text:p>
      <text:p text:style-name="P18">11 <text:s/>Moreover, by them is thy servant taught; * and in keeping of them there is great reward.</text:p>
      <text:p text:style-name="P18">12 <text:s/>Who can tell how oft he offendeth? * O cleanse thou me from my secret faults.</text:p>
      <text:p text:style-name="P18">13 <text:s/>Keep thy servant also from presumptuous sins, lest they get the dominion over me; * so shall I be undefiled, and innocent from the great offence.</text:p>
      <text:p text:style-name="P18">14 <text:s/>Let the words of my mouth, and the meditation of my heart, be alway acceptable in thy sight, * O Lord, my strength and my redeemer.</text:p>
      <text:p text:style-name="P9"><text:span text:style-name="text"><text:span text:style-name="T1">Glory be…</text:span></text:span></text:p>
      <text:p text:style-name="P16">The <text:span text:style-name="T7">Fourteenth</text:span> Sunday after Trinity</text:p>
      <text:p text:style-name="P22"/>
      <text:p text:style-name="P5"><text:span text:style-name="T8">This T</text:span>he Epistle is written in the <text:span text:style-name="T10">fifth</text:span> chapter of St. Paul's Epistle to the Galatians, beginning at the <text:span text:style-name="T10">sixteent</text:span>h verse.</text:p>
      <text:p text:style-name="P23"/>
      <text:p text:style-name="P1">This passage may be found in the Book of Common Prayer on page 20<text:span text:style-name="T10">9</text:span>.</text:p>
      <text:p text:style-name="P23"/>
      <text:p text:style-name="P12">(Pause to allow parishioners to find the page.)</text:p>
      <text:p text:style-name="P10"/>
      <text:section text:style-name="Sect1" text:name="Section1">
        <text:p text:style-name="P2">I SAY then, Walk in the Spirit, and ye shall not fulfil the lust of the flesh. For the flesh lusteth against the Spirit, and the Spirit against the flesh: and these are contrary the one to the other: so that ye cannot do the things that ye would. But if ye be led of the Spirit, ye are not under the law.</text:p>
        <text:p text:style-name="P2"/>
        <text:p text:style-name="P2">Now the works of the flesh are manifest, which are these; Adultery, fornication, uncleanness, lasciviousness, idolatry, witchcraft, hatred, variance, emulations, wrath, strife, seditions, heresies, envyings, murders, drunkenness, revellings, and such like: of the which I tell you before, as I have also told you in time past, that they which do such things shall not inherit the kingdom of God.</text:p>
        <text:p text:style-name="P2"/>
        <text:p text:style-name="P2">But the fruit of the Spirit is love, joy, peace, long-suffering, gentleness, goodness, faith, meekness, temperance: against such there is no law. And they that are Christ’s have crucified the flesh with the affections and lusts.</text:p>
      </text:section>
      <text:p text:style-name="P11"/>
      <text:p text:style-name="P11">(Pause for a count of 5)</text:p>
      <text:p text:style-name="P19"><text:span text:style-name="text"><text:span text:style-name="T6">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Droid Sans" svg:font-family="'Droid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Lohit Hindi" svg:font-family="'Lohit Hindi'" style:font-family-generic="system" style:font-pitch="variable"/>
    <style:font-face style:name="Mangal" svg:font-family="Mangal"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egoe UI" svg:font-family="'Segoe UI'"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columns fo:column-count="1" fo:column-gap="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5:59.772050299</meta:creation-date>
    <meta:initial-creator>Figueroa Andrew</meta:initial-creator>
    <dc:language>en-US</dc:language>
    <meta:editing-cycles>7</meta:editing-cycles>
    <meta:editing-duration>PT28M46S</meta:editing-duration>
    <meta:generator>LibreOffice/7.3.4.2$Linux_X86_64 LibreOffice_project/30$Build-2</meta:generator>
    <dc:date>2022-08-25T15:17:11.752877019</dc:date>
    <dc:creator>Figueroa Andrew</dc:creator>
    <meta:document-statistic meta:table-count="0" meta:image-count="0" meta:object-count="0" meta:page-count="3" meta:paragraph-count="41" meta:word-count="810" meta:character-count="4304" meta:non-whitespace-character-count="3521"/>
  </office:meta>
</office:document-meta>
</file>