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line-height="100%"/>
      <style:text-properties fo:font-size="16pt" officeooo:paragraph-rsid="00030b59" style:font-size-asian="16pt" style:font-size-complex="16pt"/>
    </style:style>
    <style:style style:name="P2" style:family="paragraph" style:parent-style-name="Standard_20__28_user_29_">
      <style:paragraph-properties fo:line-height="100%"/>
      <style:text-properties fo:font-size="16pt" officeooo:paragraph-rsid="006566c4" style:font-size-asian="16pt" style:font-size-complex="16pt"/>
    </style:style>
    <style:style style:name="P3" style:family="paragraph" style:parent-style-name="Standard">
      <loext:graphic-properties draw:fill="solid" draw:fill-color="#ffffff"/>
      <style:paragraph-properties fo:margin-top="0in" fo:margin-bottom="0in" style:contextual-spacing="false" fo:line-height="100%" fo:background-color="#ffffff"/>
      <style:text-properties officeooo:paragraph-rsid="00612c62"/>
    </style:style>
    <style:style style:name="P4"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5"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6"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7" style:family="paragraph" style:parent-style-name="Standard_20__28_user_29_">
      <style:paragraph-properties fo:line-height="100%" fo:text-align="center" style:justify-single-word="false"/>
      <style:text-properties fo:color="#800000" loext:opacity="100%" fo:font-style="italic" officeooo:paragraph-rsid="00016f9c" style:font-style-asian="italic" style:font-style-complex="italic"/>
    </style:style>
    <style:style style:name="P8" style:family="paragraph" style:parent-style-name="Standard_20__28_user_29_">
      <style:paragraph-properties fo:line-height="150%" fo:text-align="center" style:justify-single-word="false" fo:break-before="page"/>
      <style:text-properties fo:color="#800000" loext:opacity="100%" fo:font-weight="bold" officeooo:paragraph-rsid="0065fbb8" style:font-weight-asian="bold" style:font-weight-complex="bold"/>
    </style:style>
    <style:style style:name="P9" style:family="paragraph" style:parent-style-name="Standard_20__28_user_29_">
      <style:paragraph-properties fo:margin-top="0in" fo:margin-bottom="0in" style:contextual-spacing="false" fo:line-height="100%" fo:text-align="center" style:justify-single-word="false" fo:break-before="page"/>
      <style:text-properties fo:color="#800000" loext:opacity="100%" fo:font-weight="bold" officeooo:paragraph-rsid="0065fbb8" style:font-weight-asian="bold" style:font-weight-complex="bold"/>
    </style:style>
    <style:style style:name="P10" style:family="paragraph" style:parent-style-name="Standard_20__28_user_29_">
      <style:paragraph-properties fo:line-height="100%" fo:text-align="center" style:justify-single-word="false"/>
      <style:text-properties fo:color="#800000" loext:opacity="100%" fo:font-size="6pt" fo:font-weight="bold" officeooo:paragraph-rsid="00016f9c" style:font-size-asian="5.25pt" style:font-weight-asian="bold" style:font-size-complex="6pt" style:font-weight-complex="bold"/>
    </style:style>
    <style:style style:name="P11" style:family="paragraph" style:parent-style-name="Standard_20__28_user_29_">
      <style:paragraph-properties fo:margin-top="0in" fo:margin-bottom="0in" style:contextual-spacing="false" fo:line-height="100%" fo:text-align="center" style:justify-single-word="false"/>
      <style:text-properties fo:color="#800000" loext:opacity="100%" fo:font-size="6pt" fo:font-weight="bold" officeooo:paragraph-rsid="0065fbb8" style:font-size-asian="5.25pt" style:font-weight-asian="bold" style:font-size-complex="6pt" style:font-weight-complex="bold"/>
    </style:style>
    <style:style style:name="P12" style:family="paragraph" style:parent-style-name="Standard_20__28_user_29_">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13" style:family="paragraph" style:parent-style-name="Standard_20__28_user_29_" style:master-page-name="">
      <loext:graphic-properties draw:fill="none"/>
      <style:paragraph-properties fo:margin-left="0.5in" fo:margin-right="0.5618in" fo:margin-top="0in" fo:margin-bottom="0.1in" style:contextual-spacing="false" fo:line-height="100%" fo:text-align="start" style:justify-single-word="false" fo:orphans="0" fo:widows="0" fo:hyphenation-ladder-count="no-limit" fo:text-indent="0in" style:auto-text-indent="false" style:page-number="auto" fo:background-color="transparent" style:vertical-align="baseline" style:writing-mode="lr-tb"/>
      <style:text-properties fo:font-size="14pt" officeooo:paragraph-rsid="00030b59" style:font-size-asian="14pt" style:font-size-complex="14pt" fo:hyphenate="false" fo:hyphenation-remain-char-count="2" fo:hyphenation-push-char-count="2" loext:hyphenation-no-caps="false"/>
    </style:style>
    <style:style style:name="P14" style:family="paragraph" style:parent-style-name="Standard_20__28_user_29_">
      <style:paragraph-properties fo:line-height="100%"/>
      <style:text-properties fo:font-size="6pt" officeooo:paragraph-rsid="00016f9c" style:font-size-asian="5.25pt" style:font-size-complex="6pt"/>
    </style:style>
    <style:style style:name="P15" style:family="paragraph" style:parent-style-name="Standard_20__28_user_29_" style:master-page-name="Standard">
      <style:paragraph-properties fo:line-height="100%" fo:text-align="center" style:justify-single-word="false" style:page-number="auto"/>
      <style:text-properties fo:color="#800000" loext:opacity="100%" fo:font-weight="bold" officeooo:paragraph-rsid="00016f9c" style:font-weight-asian="bold" style:font-weight-complex="bold"/>
    </style:style>
    <style:style style:name="P16"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0181df" style:font-style-asian="italic" style:font-style-complex="italic"/>
    </style:style>
    <style:style style:name="P17"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8" style:family="paragraph" style:parent-style-name="Standard_20__28_user_29_">
      <style:paragraph-properties fo:margin-top="0in" fo:margin-bottom="0in" style:contextual-spacing="false" fo:line-height="100%" fo:text-align="center" style:justify-single-word="false"/>
      <style:text-properties fo:color="#800000" loext:opacity="100%" fo:font-style="italic" officeooo:paragraph-rsid="006bc6d0" style:font-style-asian="italic" style:font-style-complex="italic"/>
    </style:style>
    <style:style style:name="P19" style:family="paragraph" style:parent-style-name="Standard_20__28_user_29_">
      <style:paragraph-properties fo:margin-left="0in" fo:margin-right="0in" fo:margin-top="0in" fo:margin-bottom="0.1in" style:contextual-spacing="false" fo:line-height="100%" fo:text-align="center" style:justify-single-word="false" fo:text-indent="0in" style:auto-text-indent="false"/>
      <style:text-properties fo:color="#800000" loext:opacity="100%" fo:font-style="italic" officeooo:paragraph-rsid="006bc6d0" style:font-style-asian="italic" style:font-style-complex="italic"/>
    </style:style>
    <style:style style:name="P20"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0181df" style:font-style-asian="normal" style:font-style-complex="normal"/>
    </style:style>
    <style:style style:name="P21" style:family="paragraph" style:parent-style-name="Standard_20__28_user_29_">
      <style:paragraph-properties fo:margin-top="0in" fo:margin-bottom="0in" style:contextual-spacing="false" fo:line-height="100%" fo:text-align="center" style:justify-single-word="false"/>
      <style:text-properties fo:color="#800000" loext:opacity="100%" fo:font-style="normal" officeooo:paragraph-rsid="006bc6d0" style:font-style-asian="normal" style:font-style-complex="normal"/>
    </style:style>
    <style:style style:name="P22" style:family="paragraph" style:parent-style-name="Standard_20__28_user_29_">
      <style:paragraph-properties fo:margin-top="0in" fo:margin-bottom="0in" style:contextual-spacing="false" fo:line-height="100%"/>
      <style:text-properties fo:font-size="6pt" officeooo:paragraph-rsid="000181df" style:font-size-asian="5.25pt" style:font-size-complex="6pt"/>
    </style:style>
    <style:style style:name="P23" style:family="paragraph" style:parent-style-name="Standard_20__28_user_29_">
      <style:paragraph-properties fo:margin-top="0in" fo:margin-bottom="0in" style:contextual-spacing="false" fo:line-height="100%"/>
      <style:text-properties fo:font-size="6pt" officeooo:paragraph-rsid="006bc6d0" style:font-size-asian="5.25pt" style:font-size-complex="6pt"/>
    </style:style>
    <style:style style:name="P24"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25" style:family="paragraph" style:parent-style-name="Standard_20__28_user_29_">
      <style:paragraph-properties fo:line-height="100%"/>
      <style:text-properties fo:font-size="16pt" officeooo:paragraph-rsid="00573451" style:font-size-asian="16pt" style:font-size-complex="16pt"/>
    </style:style>
    <style:style style:name="P26" style:family="paragraph" style:parent-style-name="Standard_20__28_user_29_">
      <style:paragraph-properties fo:margin-top="0in" fo:margin-bottom="0in" style:contextual-spacing="false" fo:line-height="100%"/>
      <style:text-properties fo:font-size="16pt" officeooo:paragraph-rsid="006bc6d0" style:font-size-asian="16pt" style:font-size-complex="16pt"/>
    </style:style>
    <style:style style:name="P27" style:family="paragraph" style:parent-style-name="Standard_20__28_user_29_">
      <style:paragraph-properties fo:line-height="100%"/>
      <style:text-properties fo:font-size="16pt" officeooo:paragraph-rsid="006bc6d0" style:font-size-asian="16pt" style:font-size-complex="16pt"/>
    </style:style>
    <style:style style:name="P28" style:family="paragraph" style:parent-style-name="Standard_20__28_user_29_">
      <style:paragraph-properties fo:margin-top="0in" fo:margin-bottom="0in" style:contextual-spacing="false" fo:line-height="100%"/>
      <style:text-properties officeooo:paragraph-rsid="006bc6d0"/>
    </style:style>
    <style:style style:name="P29"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6b0a70"/>
    </style:style>
    <style:style style:name="P30"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6bc6d0"/>
    </style:style>
    <style:style style:name="P31" style:family="paragraph" style:parent-style-name="line">
      <loext:graphic-properties draw:fill="solid" draw:fill-color="#ffffff"/>
      <style:paragraph-properties fo:margin-left="0in" fo:margin-right="0in" fo:margin-top="0in" fo:margin-bottom="0in" style:contextual-spacing="false" style:line-height-at-least="0in" fo:text-align="center" style:justify-single-word="false" fo:text-indent="0in" style:auto-text-indent="false" fo:background-color="#ffffff"/>
      <style:text-properties style:use-window-font-color="true" loext:opacity="0%" fo:font-size="14pt" fo:font-style="normal" officeooo:paragraph-rsid="006bc6d0" style:font-size-asian="14pt" style:font-style-asian="normal" style:font-size-complex="14pt" style:font-style-complex="normal"/>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000000" loext:opacity="100%" style:font-name="Liberation Serif" fo:font-size="16pt" fo:background-color="#ffffff" loext:char-shading-value="0" style:font-size-asian="16pt" style:font-name-complex="Times New Roman1" style:font-size-complex="16pt"/>
    </style:style>
    <style:style style:name="T4" style:family="text">
      <style:text-properties fo:color="#000000" loext:opacity="100%" fo:font-weight="normal" style:font-weight-asian="normal" style:font-weight-complex="normal"/>
    </style:style>
    <style:style style:name="T5" style:family="text">
      <style:text-properties fo:color="#c9211e" loext:opacity="100%" fo:font-size="14pt" fo:font-style="italic" style:font-size-asian="14pt" style:font-style-asian="italic" style:font-size-complex="14pt" style:font-style-complex="italic"/>
    </style:style>
    <style:style style:name="T6" style:family="text">
      <style:text-properties officeooo:rsid="0024d9b5"/>
    </style:style>
    <style:style style:name="T7" style:family="text">
      <style:text-properties officeooo:rsid="00520333"/>
    </style:style>
    <style:style style:name="T8" style:family="text">
      <style:text-properties officeooo:rsid="005f61cc"/>
    </style:style>
    <style:style style:name="T9" style:family="text">
      <style:text-properties officeooo:rsid="0065fbb8"/>
    </style:style>
    <style:style style:name="T10" style:family="text">
      <style:text-properties officeooo:rsid="0066cbad"/>
    </style:style>
    <style:style style:name="T11" style:family="text">
      <style:text-properties fo:font-size="16pt" style:font-size-asian="16pt" style:font-size-complex="16pt"/>
    </style:style>
    <style:style style:name="T12" style:family="text">
      <style:text-properties fo:font-size="16pt" officeooo:rsid="00193f6b" style:font-size-asian="16pt" style:font-size-complex="16pt"/>
    </style:style>
    <style:style style:name="T13" style:family="text">
      <style:text-properties fo:font-size="16pt" officeooo:rsid="00628620" style:font-size-asian="16pt" style:font-size-complex="16pt"/>
    </style:style>
    <style:style style:name="T14" style:family="text">
      <style:text-properties fo:font-size="16pt" officeooo:rsid="004ec5e9" style:font-size-asian="16pt" style:font-size-complex="16pt"/>
    </style:style>
    <style:style style:name="T15" style:family="text">
      <style:text-properties fo:font-size="16pt" officeooo:rsid="005c0f67" style:font-size-asian="16pt" style:font-size-complex="16pt"/>
    </style:style>
    <style:style style:name="T16" style:family="text">
      <style:text-properties fo:font-size="16pt" officeooo:rsid="00573451" style:font-size-asian="16pt" style:font-size-complex="16pt"/>
    </style:style>
    <style:style style:name="T17" style:family="text">
      <style:text-properties style:use-window-font-color="true" loext:opacity="0%" style:font-name="Liberation Serif" fo:font-size="16pt" fo:language="en" fo:country="US" officeooo:rsid="00691a8d" style:letter-kerning="true" style:font-name-asian="Droid Sans" style:font-size-asian="16pt" style:language-asian="zh" style:country-asian="CN" style:font-name-complex="Lohit Hindi" style:font-size-complex="16pt" style:language-complex="hi" style:country-complex="IN"/>
    </style:style>
    <style:style style:name="T18" style:family="text">
      <style:text-properties style:use-window-font-color="true" loext:opacity="0%" style:font-name="Liberation Serif" fo:font-size="16pt" fo:language="en" fo:country="US" officeooo:rsid="005f88df" style:letter-kerning="true" style:font-name-asian="Droid Sans" style:font-size-asian="16pt" style:language-asian="zh" style:country-asian="CN" style:font-name-complex="Lohit Hindi" style:font-size-complex="16pt" style:language-complex="hi" style:country-complex="IN"/>
    </style:style>
    <style:style style:name="T19" style:family="text">
      <style:text-properties officeooo:rsid="006bc6d0"/>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Christma<text:span text:style-name="T9">s</text:span> <text:span text:style-name="T9">Day</text:span></text:p>
      <text:p text:style-name="P10"/>
      <text:p text:style-name="P1">The Old Testament is written in the <text:span text:style-name="T10">ninth</text:span> chapter of <text:span text:style-name="T8">the prophet</text:span> <text:span text:style-name="T10">Isaiah</text:span>, beginning at the <text:span text:style-name="T10">second</text:span> verse.</text:p>
      <text:p text:style-name="P14"/>
      <text:p text:style-name="P2">This passage may be found in the pew <text:span text:style-name="T19">B</text:span>ible on page <text:span text:style-name="T10">792</text:span>.</text:p>
      <text:p text:style-name="P14"/>
      <text:p text:style-name="P7">(Pause to allow parishioners to find the page.)</text:p>
      <text:p text:style-name="P7"/>
      <text:section text:style-name="Sect1" text:name="Section4">
        <text:p text:style-name="P3"><text:span text:style-name="text"><text:span text:style-name="T3">The people who walked in darkness</text:span></text:span></text:p>
        <text:p text:style-name="P3"><text:span text:style-name="text"><text:span text:style-name="T3">Have seen a great light;</text:span></text:span></text:p>
        <text:p text:style-name="P3"><text:span text:style-name="text"><text:span text:style-name="T3">Those who dwelt in the land of the shadow of death,</text:span></text:span></text:p>
        <text:p text:style-name="P3"><text:span text:style-name="text"><text:span text:style-name="T3">Upon them a light has shined.</text:span></text:span></text:p>
        <text:p text:style-name="P3"><text:span text:style-name="text"><text:span text:style-name="T3"/></text:span></text:p>
        <text:p text:style-name="P3"><text:span text:style-name="text"><text:span text:style-name="T3">You have multiplied the nation</text:span></text:span></text:p>
        <text:p text:style-name="P3"><text:span text:style-name="text"><text:span text:style-name="T3">And increased its joy;</text:span></text:span></text:p>
        <text:p text:style-name="P3"><text:span text:style-name="text"><text:span text:style-name="T3">They rejoice before You According to the joy of harvest, As men rejoice when they divide the spoil.</text:span></text:span></text:p>
        <text:p text:style-name="P3"><text:span text:style-name="text"><text:span text:style-name="T3"/></text:span></text:p>
        <text:p text:style-name="P3"><text:span text:style-name="text"><text:span text:style-name="T3">For You have broken the yoke of his burden And the staff of his shoulder,</text:span></text:span></text:p>
        <text:p text:style-name="P3"><text:span text:style-name="text"><text:span text:style-name="T3">The rod of his oppressor, As in the day of Midian.</text:span></text:span></text:p>
        <text:p text:style-name="P3"><text:span text:style-name="text"><text:span text:style-name="T3"/></text:span></text:p>
        <text:p text:style-name="P3"><text:span text:style-name="text"><text:span text:style-name="T3">For every warrior’s sandal from the noisy battle, And garments rolled in blood, Will be used for burning and fuel of fire.</text:span></text:span></text:p>
        <text:p text:style-name="P3"><text:span text:style-name="text"><text:span text:style-name="T3"/></text:span></text:p>
        <text:p text:style-name="P3"><text:span text:style-name="text"><text:span text:style-name="T3">For unto us a Child is born,</text:span></text:span></text:p>
        <text:p text:style-name="P3"><text:span text:style-name="text"><text:span text:style-name="T3">Unto us a Son is given;</text:span></text:span></text:p>
        <text:p text:style-name="P3"><text:span text:style-name="text"><text:span text:style-name="T3">And the government will be upon His shoulder.</text:span></text:span></text:p>
        <text:p text:style-name="P3"><text:span text:style-name="text"><text:span text:style-name="T3"/></text:span></text:p>
        <text:p text:style-name="P3"><text:span text:style-name="text"><text:span text:style-name="T3">And His name will be called Wonderful, Counselor, Mighty God, Everlasting Father, Prince of Peace.</text:span></text:span></text:p>
        <text:p text:style-name="P3"><text:span text:style-name="text"><text:span text:style-name="T3"/></text:span></text:p>
        <text:p text:style-name="P3"><text:span text:style-name="text"><text:span text:style-name="T3">Of the increase of His government and peace There will be no end,</text:span></text:span></text:p>
        <text:p text:style-name="P3"><text:span text:style-name="text"><text:span text:style-name="T3">Upon the throne of David and over His kingdom, To order it and establish it with judgment and justice From that time forward, even forever.</text:span></text:span></text:p>
        <text:p text:style-name="P3"><text:span text:style-name="text"><text:span text:style-name="T3"/></text:span></text:p>
        <text:p text:style-name="P3"><text:span text:style-name="text"><text:span text:style-name="T3">The zeal of the Lord of hosts will perform this.</text:span></text:span></text:p>
        <text:p text:style-name="P3"><text:span text:style-name="text"><text:span text:style-name="T3"/></text:span></text:p>
        <text:p text:style-name="P3"><text:span text:style-name="text"><text:span text:style-name="T3"/></text:span></text:p>
        <text:p text:style-name="P3"><text:span text:style-name="text"><text:span text:style-name="T3"/></text:span></text:p>
      </text:section>
      <text:p text:style-name="P4"><text:span text:style-name="text"><text:span text:style-name="T5"/></text:span></text:p>
      <text:p text:style-name="P4"><text:span text:style-name="text"><text:span text:style-name="T5">(Pause for a count of 5)</text:span></text:span></text:p>
      <text:p text:style-name="P4"><text:span text:style-name="text"><text:span text:style-name="T2">This is the word of the Lord.</text:span></text:span></text:p>
      <text:p text:style-name="P8">Christma<text:span text:style-name="T9">s</text:span> <text:span text:style-name="T9">Day</text:span></text:p>
      <text:p text:style-name="P5">Psal<text:span text:style-name="T7">m</text:span> 89:1–30</text:p>
      <text:p text:style-name="P5"/>
      <text:p text:style-name="P13">1 <text:s/>MY song shall be alway of the loving-kindness of the Lord; * with my mouth will I ever be showing thy truth from one generation to another.</text:p>
      <text:p text:style-name="P12">2 <text:s/>For I have said, Mercy shall be set up for ever; * thy truth shalt thou stablish in the heavens.</text:p>
      <text:p text:style-name="P12">3 <text:s/>I have made a covenant with my chosen; * I have sworn unto David my servant:</text:p>
      <text:p text:style-name="P12">4 <text:s/>Thy seed will I stablish for ever, * and set up thy throne from one generation to another.</text:p>
      <text:p text:style-name="P12">5 <text:s/>O Lord, the very heavens shall praise thy wondrous works; * and thy truth in the congregation of the saints.</text:p>
      <text:p text:style-name="P12">6 <text:s/>For who is he among the clouds, * that shall be compared unto the Lord?</text:p>
      <text:p text:style-name="P12">7 <text:s/>And what is he among the gods, * that shall be like unto the Lord?</text:p>
      <text:p text:style-name="P12">8 <text:s/>God is very greatly to be feared in the council of the saints, * and to be had in reverence of all them that are round about him.</text:p>
      <text:p text:style-name="P12">9 <text:s/>O Lord God of hosts, who is like unto thee? * thy truth, most mighty Lord, is on every side.</text:p>
      <text:p text:style-name="P12">10 <text:s/>Thou rulest the raging of the sea; * thou stillest the waves thereof when they arise.</text:p>
      <text:p text:style-name="P12">11 <text:s/>Thou hast subdued Egypt, and destroyed it; * thou hast scattered thine enemies abroad with thy mighty arm.</text:p>
      <text:p text:style-name="P12">12 <text:s/>The heavens are thine, the earth also is thine; * thou hast laid the foundation of the round world, and all that therein is.</text:p>
      <text:p text:style-name="P12">13 <text:s/>Thou hast made the north and the south; * Tabor and Hermon shall rejoice in thy Name.</text:p>
      <text:p text:style-name="P12">14 <text:s/>Thou hast a mighty arm; * strong is thy hand, and high is thy right hand.</text:p>
      <text:p text:style-name="P12">15 <text:s/>Righteousness and equity are the habitation of thy seat; * mercy and truth shall go before thy face.</text:p>
      <text:p text:style-name="P12">16 <text:s/>Blessed is the people, O Lord, that can rejoice in thee; * they shall walk in the light of thy countenance.</text:p>
      <text:p text:style-name="P12">17 <text:s/>Their delight shall be daily in thy Name; * and in thy righteousness shall they make their boast.</text:p>
      <text:p text:style-name="P12">18 <text:s/>For thou art the glory of their strength, * and in thy loving-kindness thou shalt lift up our horns.</text:p>
      <text:p text:style-name="P12"><text:soft-page-break/>19 <text:s/>For the Lord is our defence; * the Holy One of Israel is our King.</text:p>
      <text:p text:style-name="P12">20 <text:s/>Thou spakest sometime in visions unto thy saints, and saidst, * I have laid help upon one that is mighty, I have exalted one chosen out of the people.</text:p>
      <text:p text:style-name="P12">21 <text:s/>I have found David my servant; * with my holy oil have I anointed him.</text:p>
      <text:p text:style-name="P12">22 <text:s/>My hand shall hold him fast, * and my arm shall strengthen him.</text:p>
      <text:p text:style-name="P12">23 <text:s/>The enemy shall not be able to do him violence; * the son of wickedness shall not hurt him.</text:p>
      <text:p text:style-name="P12">24 <text:s/>I will smite down his foes before his face, * and plague them that hate him.</text:p>
      <text:p text:style-name="P12">25 <text:s/>My truth also and my mercy shall be with him; * and in my Name shall his horn be exalted.</text:p>
      <text:p text:style-name="P12">26 <text:s/>I will set his dominion also in the sea, * and his right hand in the floods.</text:p>
      <text:p text:style-name="P12">27 <text:s/>He shall call me, Thou art my Father, * my God, and my strong salvation.</text:p>
      <text:p text:style-name="P12">28 <text:s/>And I will make him my firstborn, * higher than the kings of the earth.</text:p>
      <text:p text:style-name="P12">29 <text:s/>My mercy will I keep for him for evermore, * and my covenant shall stand fast with him.</text:p>
      <text:p text:style-name="P12">30 <text:s/>His seed also will I make to endure for ever, * and his throne as the days of heaven.</text:p>
      <text:p text:style-name="P6"><text:span text:style-name="text"><text:span text:style-name="T1">Glory be…</text:span></text:span></text:p>
      <text:p text:style-name="P9">Christma<text:span text:style-name="T9">s</text:span> <text:span text:style-name="T9">Day</text:span></text:p>
      <text:p text:style-name="P11"/>
      <text:p text:style-name="P28"><text:span text:style-name="T12">T</text:span><text:span text:style-name="T11">he </text:span><text:span text:style-name="T18">New Testament</text:span><text:span text:style-name="T11"> is written in the </text:span><text:span text:style-name="T14">first</text:span><text:span text:style-name="T11"> chapter of </text:span><text:span text:style-name="T15">Hebrews</text:span><text:span text:style-name="T11">, beginning at the </text:span><text:span text:style-name="T16">first</text:span><text:span text:style-name="T11"> verse.</text:span></text:p>
      <text:p text:style-name="P23"/>
      <text:p text:style-name="P26">This passage may be found in the Book of Common Prayer on page <text:span text:style-name="T6">96</text:span>.</text:p>
      <text:p text:style-name="P23"/>
      <text:p text:style-name="P18">(Pause to allow parishioners to find the page.)</text:p>
      <text:p text:style-name="P21"/>
      <text:section text:style-name="Sect1" text:name="Section1">
        <text:p text:style-name="P27">GOD, who at sundry times and in divers manners spake in time past unto the fathers by the prophets, hath in these last days spoken unto us by his Son, whom he hath appointed heir of all things, by whom also he made the worlds; who being the brightness of his glory, and the express image of his person, and upholding all things by the word of his power, when he had by himself purged our sins, sat down on the right hand of the Majesty on high; being made so much better than the angels, as he hath by inheritance obtained a more excellent name than they.</text:p>
        <text:p text:style-name="P27"/>
        <text:p text:style-name="P27">For unto which of the angels said he at any time, Thou art my Son, this day have I begotten thee? And again, I will be to him a Father, and he shall be to me a Son? And again, when he bringeth in the first-begotten into the world, he saith, And let all the angels of God worship him. And of the angels he saith, Who maketh his angels spirits, and his ministers a flame of fire.</text:p>
        <text:p text:style-name="P27"/>
        <text:p text:style-name="P27">But unto the Son he saith, Thy throne, O God, is for ever and ever: a sceptre of righteousness is the sceptre of thy kingdom. Thou hast loved righteousness, and hated iniquity; therefore God, even thy God, hath anointed thee with the oil of gladness above thy fellows. And, Thou, Lord, in the beginning hast laid the foundation of the earth; and the heavens are the works of thine hands: they shall perish; but thou remainest; and they all shall wax old as doth a garment; and as a vesture shalt thou fold them up, and they shall be changed: but thou art the same, and thy years shall not fail.</text:p>
        <text:p text:style-name="P27"/>
      </text:section>
      <text:p text:style-name="P19"/>
      <text:p text:style-name="P30"><text:span text:style-name="text"><text:span text:style-name="T5">(Pause for a count of 5)</text:span></text:span></text:p>
      <text:p text:style-name="P31"><text:span text:style-name="text"><text:span text:style-name="T4">This is the word of the Lord.</text:span></text:span></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41</meta:editing-cycles>
    <meta:editing-duration>PT3H59M13S</meta:editing-duration>
    <meta:generator>LibreOffice/7.3.7.2$Linux_X86_64 LibreOffice_project/30$Build-2</meta:generator>
    <dc:date>2022-12-22T15:32:05.979726480</dc:date>
    <dc:creator>Figueroa Andrew</dc:creator>
    <meta:document-statistic meta:table-count="0" meta:image-count="0" meta:object-count="0" meta:page-count="4" meta:paragraph-count="65" meta:word-count="1184" meta:character-count="5932" meta:non-whitespace-character-count="4784"/>
  </office:meta>
</office:document-meta>
</file>