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0181df"/>
    </style:style>
    <style:style style:name="P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4" style:family="paragraph" style:parent-style-name="Standard">
      <loext:graphic-properties draw:fill="solid" draw:fill-color="#ffffff"/>
      <style:paragraph-properties fo:margin-top="0in" fo:margin-bottom="0in" style:contextual-spacing="false" fo:line-height="100%" fo:background-color="#ffffff"/>
      <style:text-properties officeooo:paragraph-rsid="00612c62"/>
    </style:style>
    <style:style style:name="P5"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6"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7" style:family="paragraph" style:parent-style-name="Standard_20__28_user_29_">
      <style:paragraph-properties fo:line-height="100%"/>
      <style:text-properties fo:font-size="16pt" officeooo:paragraph-rsid="00030b59" style:font-size-asian="16pt" style:font-size-complex="16pt"/>
    </style:style>
    <style:style style:name="P8" style:family="paragraph" style:parent-style-name="Standard_20__28_user_29_">
      <style:paragraph-properties fo:line-height="100%"/>
      <style:text-properties fo:font-size="16pt" officeooo:paragraph-rsid="00573451" style:font-size-asian="16pt" style:font-size-complex="16pt"/>
    </style:style>
    <style:style style:name="P9" style:family="paragraph" style:parent-style-name="Standard_20__28_user_29_">
      <style:paragraph-properties fo:line-height="100%"/>
      <style:text-properties fo:font-size="16pt" officeooo:paragraph-rsid="006566c4" style:font-size-asian="16pt" style:font-size-complex="16pt"/>
    </style:style>
    <style:style style:name="P10"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1"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2"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13" style:family="paragraph" style:parent-style-name="Standard_20__28_user_29_">
      <loext:graphic-properties draw:fill="none"/>
      <style:paragraph-properties fo:margin-left="0.5in" fo:margin-right="0.5618in" fo:margin-top="0in" fo:margin-bottom="0.1in" style: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14" style:family="paragraph" style:parent-style-name="Standard_20__28_user_29_" style:master-page-name="">
      <loext:graphic-properties draw:fill="none"/>
      <style:paragraph-properties fo:margin-left="0.5in" fo:margin-right="0.5618in" fo:margin-top="0in" fo:margin-bottom="0.1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15"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P16"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7"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18" style:family="paragraph" style:parent-style-name="Standard_20__28_user_29_">
      <style:paragraph-properties fo:line-height="100%"/>
      <style:text-properties fo:font-size="6pt" officeooo:paragraph-rsid="00016f9c" style:font-size-asian="5.25pt" style:font-size-complex="6pt"/>
    </style:style>
    <style:style style:name="P19"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20"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21"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22"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f1b14" style:font-size-asian="5.25pt" style:font-weight-asian="bold" style:font-size-complex="6pt" style:font-weight-complex="bold"/>
    </style:style>
    <style:style style:name="P23"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24"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66a1f4" style:font-size-asian="14pt" style:font-style-asian="normal" style:font-size-complex="14pt" style:font-style-complex="normal"/>
    </style:style>
    <style:style style:name="P25"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66a1f4"/>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style:font-name="Liberation Serif" fo:font-size="16pt" fo:background-color="#ffffff" loext:char-shading-value="0" style:font-size-asian="16pt" style:font-name-complex="Times New Roman1" style:font-size-complex="16pt"/>
    </style:style>
    <style:style style:name="T4" style:family="text">
      <style:text-properties fo:color="#000000" loext:opacity="100%" style:font-name="Liberation Serif" fo:font-size="16pt" officeooo:rsid="00612c62" fo:background-color="#ffffff" loext:char-shading-value="0" style:font-size-asian="16pt" style:font-name-complex="Times New Roman1" style:font-size-complex="16pt"/>
    </style:style>
    <style:style style:name="T5" style:family="text">
      <style:text-properties fo:color="#000000" loext:opacity="100%" fo:font-weight="normal" style:font-weight-asian="normal" style:font-weight-complex="normal"/>
    </style:style>
    <style:style style:name="T6" style:family="text">
      <style:text-properties fo:color="#c9211e" loext:opacity="100%" fo:font-size="14pt" fo:font-style="italic" style:font-size-asian="14pt" style:font-style-asian="italic" style:font-size-complex="14pt" style:font-style-complex="italic"/>
    </style:style>
    <style:style style:name="T7" style:family="text">
      <style:text-properties fo:font-weight="normal" style:font-weight-asian="normal" style:font-weight-complex="normal"/>
    </style:style>
    <style:style style:name="T8" style:family="text">
      <style:text-properties officeooo:rsid="0024d9b5"/>
    </style:style>
    <style:style style:name="T9" style:family="text">
      <style:text-properties officeooo:rsid="00520333"/>
    </style:style>
    <style:style style:name="T10" style:family="text">
      <style:text-properties officeooo:rsid="005f61cc"/>
    </style:style>
    <style:style style:name="T11" style:family="text">
      <style:text-properties officeooo:rsid="00612c62"/>
    </style:style>
    <style:style style:name="T12" style:family="text">
      <style:text-properties officeooo:rsid="00628620"/>
    </style:style>
    <style:style style:name="T13" style:family="text">
      <style:text-properties officeooo:rsid="006566c4"/>
    </style:style>
    <style:style style:name="T14" style:family="text">
      <style:text-properties fo:font-size="16pt" style:font-size-asian="16pt" style:font-size-complex="16pt"/>
    </style:style>
    <style:style style:name="T15" style:family="text">
      <style:text-properties fo:font-size="16pt" officeooo:rsid="00193f6b" style:font-size-asian="16pt" style:font-size-complex="16pt"/>
    </style:style>
    <style:style style:name="T16" style:family="text">
      <style:text-properties fo:font-size="16pt" officeooo:rsid="00628620" style:font-size-asian="16pt" style:font-size-complex="16pt"/>
    </style:style>
    <style:style style:name="T17" style:family="text">
      <style:text-properties style:use-window-font-color="true" loext:opacity="0%" style:font-name="Liberation Serif" fo:font-size="16pt" fo:language="en" fo:country="US" officeooo:rsid="0065d226" style:letter-kerning="true" style:font-name-asian="Droid Sans" style:font-size-asian="16pt" style:language-asian="zh" style:country-asian="CN" style:font-name-complex="Lohit Hindi" style:font-size-complex="16pt" style:language-complex="hi" style:country-complex="IN"/>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Christmastide <text:span text:style-name="T11">(two)</text:span></text:p>
      <text:p text:style-name="P17"/>
      <text:p text:style-name="P7">The Old Testament is written in the <text:span text:style-name="T10">second</text:span> chapter of <text:span text:style-name="T10">the prophet</text:span> <text:span text:style-name="T10">Zechariah</text:span>, beginning at the <text:span text:style-name="T10">10th</text:span> verse.</text:p>
      <text:p text:style-name="P18"/>
      <text:p text:style-name="P9">This passage may be found in the pew bible on page <text:span text:style-name="T13">1,093</text:span>.</text:p>
      <text:p text:style-name="P18"/>
      <text:p text:style-name="P16">(Pause to allow parishioners to find the page.)</text:p>
      <text:p text:style-name="P16"/>
      <text:section text:style-name="Sect1" text:name="Section4">
        <text:p text:style-name="P4"><text:span text:style-name="text"><text:span text:style-name="T3">“Sing and rejoice, O daughter of Zion! For behold, I am coming and I will dwell in your midst,” says the Lord.</text:span></text:span></text:p>
        <text:p text:style-name="P4"><text:span text:style-name="text"><text:span text:style-name="T3"/></text:span></text:p>
        <text:p text:style-name="P4"><text:span text:style-name="text"><text:span text:style-name="T3">“Many nations shall be joined to the Lord in that day, and they shall become My people. And I will dwell in your midst. Then you will know that the Lord of hosts has sent Me to you. And the Lord will take possession of Judah as His inheritance in the Holy Land, and will again choose Jerusalem.</text:span></text:span></text:p>
        <text:p text:style-name="P4"><text:span text:style-name="text"><text:span text:style-name="T3"/></text:span></text:p>
        <text:p text:style-name="P4"><text:span text:style-name="text"><text:span text:style-name="T3">Be silent, all flesh, before the Lord, for He is aroused from His holy </text:span></text:span><text:span text:style-name="text"><text:span text:style-name="T4">h</text:span></text:span><text:span text:style-name="text"><text:span text:style-name="T3">abitation!”</text:span></text:span></text:p>
      </text:section>
      <text:p text:style-name="P3"><text:span text:style-name="text"><text:span text:style-name="T6"/></text:span></text:p>
      <text:p text:style-name="P3"><text:span text:style-name="text"><text:span text:style-name="T6">(Pause for a count of 5)</text:span></text:span></text:p>
      <text:p text:style-name="P3"><text:span text:style-name="text"><text:span text:style-name="T2">This is the word of the Lord.</text:span></text:span></text:p>
      <text:p text:style-name="P12">Christmastide <text:span text:style-name="T12">(two)</text:span></text:p>
      <text:p text:style-name="P5"/>
      <text:p text:style-name="P6">Psal<text:span text:style-name="T9">m</text:span> <text:span text:style-name="T12">85</text:span></text:p>
      <text:p text:style-name="P6"/>
      <text:p text:style-name="P14">1 <text:s/>LORD, thou art become gracious unto thy land; * thou hast turned away the captivity of Jacob.</text:p>
      <text:p text:style-name="P13">2 <text:s/>Thou hast forgiven the offence of thy people, * and covered all their sins.</text:p>
      <text:p text:style-name="P13">3 <text:s/>Thou hast taken away all thy displeasure, * and turned thyself from thy wrathful indignation.</text:p>
      <text:p text:style-name="P13">4 <text:s/>Turn us then, O God our Saviour, * and let thine anger cease from us.</text:p>
      <text:p text:style-name="P13">5 <text:s/>Wilt thou be displeased at us for ever? * and wilt thou stretch out thy wrath from one generation to another?</text:p>
      <text:p text:style-name="P13">6 <text:s/>Wilt thou not turn again, and quicken us, * that thy people may rejoice in thee?</text:p>
      <text:p text:style-name="P13">7 <text:s/>Show us thy mercy, O Lord, * and grant us thy salvation.</text:p>
      <text:p text:style-name="P13">8 <text:s/>I will hearken what the Lord God will say; * for he shall speak peace unto his people, and to his saints, that they turn not again unto foolishness.</text:p>
      <text:p text:style-name="P13">9 <text:s/>For his salvation is nigh them that fear him; * that glory may dwell in our land.</text:p>
      <text:p text:style-name="P13">10 <text:s/>Mercy and truth are met together: * righteousness and peace have kissed each other.</text:p>
      <text:p text:style-name="P13">11 <text:s/>Truth shall flourish out of the earth, * and righteousness hath looked down from heaven.</text:p>
      <text:p text:style-name="P13">12 <text:s/>Yea, the Lord shall show loving-kindness; * and our land shall give her increase.</text:p>
      <text:p text:style-name="P13">13 <text:s/>Righteousness shall go before him, * and shall direct his going in the way.</text:p>
      <text:p text:style-name="P10"><text:span text:style-name="text"><text:span text:style-name="T1">Glory be…</text:span></text:span></text:p>
      <text:p text:style-name="P19">Christmastide <text:span text:style-name="T12">(two)</text:span></text:p>
      <text:p text:style-name="P22"/>
      <text:p text:style-name="P2"><text:span text:style-name="T15">T</text:span><text:span text:style-name="T14">he </text:span><text:span text:style-name="T17">New Testament</text:span><text:span text:style-name="T14"> is written in the </text:span><text:span text:style-name="T16">second</text:span><text:span text:style-name="T14"> chapter of </text:span><text:span text:style-name="T16">St. Paul’s Epistle to St. Titus</text:span><text:span text:style-name="T14">, beginning at the </text:span><text:span text:style-name="T16">second</text:span><text:span text:style-name="T14"> verse.</text:span></text:p>
      <text:p text:style-name="P23"/>
      <text:p text:style-name="P1">This passage may be found in the Book of Common Prayer on page <text:span text:style-name="T8">98</text:span>.</text:p>
      <text:p text:style-name="P23"/>
      <text:p text:style-name="P20">(Pause to allow parishioners to find the page.)</text:p>
      <text:p text:style-name="P21"/>
      <text:section text:style-name="Sect1" text:name="Section1">
        <text:p text:style-name="P8">THE grace of God that bringeth salvation hath appeared to all men, teaching us that, denying ungodliness and worldly lusts, we should live soberly, righteously, and godly, in this present world; looking for that blessed hope, and the glorious appearing of the great God and our Saviour Jesus Christ; who gave himself for us, that he might redeem us from all iniquity, and purify unto himself a peculiar people, zealous of good works. These things speak, and exhort, and rebuke with all authority. Let no man despise thee.</text:p>
      </text:section>
      <text:p text:style-name="P11"/>
      <text:p text:style-name="P25"><text:span text:style-name="text"><text:span text:style-name="T6">(Pause for a count of 5)</text:span></text:span></text:p>
      <text:p text:style-name="P24"><text:span text:style-name="text"><text:span text:style-name="T5">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38</meta:editing-cycles>
    <meta:editing-duration>PT3H42M37S</meta:editing-duration>
    <meta:generator>LibreOffice/7.1.7.2$Linux_X86_64 LibreOffice_project/10$Build-2</meta:generator>
    <dc:date>2021-12-22T12:36:11.142453955</dc:date>
    <dc:creator>Figueroa Andrew</dc:creator>
    <meta:document-statistic meta:table-count="0" meta:image-count="0" meta:object-count="0" meta:page-count="3" meta:paragraph-count="32" meta:word-count="526" meta:character-count="2801" meta:non-whitespace-character-count="2294"/>
  </office:meta>
</office:document-meta>
</file>