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line-height="100%"/>
      <style:text-properties fo:font-size="16pt" officeooo:paragraph-rsid="00b7c786" style:font-size-asian="16pt" style:font-size-complex="16pt"/>
    </style:style>
    <style:style style:name="P3"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b7c786"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4"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5"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b7499a"/>
    </style:style>
    <style:style style:name="P6" style:family="paragraph" style:parent-style-name="Standard_20__28_user_29_">
      <style:paragraph-properties fo:line-height="100%"/>
      <style:text-properties fo:color="#800000" loext:opacity="100%" fo:font-style="italic" officeooo:paragraph-rsid="0095f44a" style:font-style-asian="italic" style:font-style-complex="italic"/>
    </style:style>
    <style:style style:name="P7"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8"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9"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0" style:family="paragraph" style:parent-style-name="Standard_20__28_user_29_">
      <style:paragraph-properties fo:line-height="100%" fo:text-align="center" style:justify-single-word="false"/>
      <style:text-properties fo:color="#800000" loext:opacity="100%" fo:font-weight="bold" officeooo:paragraph-rsid="00aba9d6" style:font-weight-asian="bold" style:font-weight-complex="bold"/>
    </style:style>
    <style:style style:name="P11" style:family="paragraph" style:parent-style-name="Standard_20__28_user_29_">
      <style:paragraph-properties fo:line-height="100%" fo:text-align="center" style:justify-single-word="false"/>
      <style:text-properties fo:color="#800000" loext:opacity="100%" fo:font-size="6pt" fo:font-weight="bold" officeooo:paragraph-rsid="00aa7ff8" style:font-size-asian="5.25pt" style:font-weight-asian="bold" style:font-size-complex="6pt" style:font-weight-complex="bold"/>
    </style:style>
    <style:style style:name="P12"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aba9d6" style:font-size-asian="5.25pt" style:font-weight-asian="bold" style:font-size-complex="6pt" style:font-weight-complex="bold"/>
    </style:style>
    <style:style style:name="P13"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14" style:family="paragraph" style:parent-style-name="Standard_20__28_user_29_">
      <style:paragraph-properties fo:line-height="100%"/>
      <style:text-properties officeooo:paragraph-rsid="00885a4c"/>
    </style:style>
    <style:style style:name="P15" style:family="paragraph" style:parent-style-name="Standard_20__28_user_29_">
      <style:paragraph-properties fo:line-height="100%"/>
      <style:text-properties officeooo:paragraph-rsid="00016f9c"/>
    </style:style>
    <style:style style:name="P16" style:family="paragraph" style:parent-style-name="Standard_20__28_user_29_">
      <style:paragraph-properties fo:margin-top="0in" fo:margin-bottom="0in" style:contextual-spacing="false" fo:line-height="100%"/>
      <style:text-properties officeooo:paragraph-rsid="000181df"/>
    </style:style>
    <style:style style:name="P17"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8" style:family="paragraph" style:parent-style-name="Standard_20__28_user_29_">
      <style:paragraph-properties fo:margin-top="0in" fo:margin-bottom="0.0402in" style:contextual-spacing="false" fo:line-height="100%" fo:text-align="center" style:justify-single-word="false"/>
      <style:text-properties fo:font-weight="bold" officeooo:paragraph-rsid="00030b59" style:font-weight-asian="bold" style:font-weight-complex="bold"/>
    </style:style>
    <style:style style:name="P19"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b7499a" style:font-size-asian="14pt" style:font-style-asian="normal" style:font-size-complex="14pt" style:font-style-complex="normal"/>
    </style:style>
    <style:style style:name="P20" style:family="paragraph" style:parent-style-name="Standard_20__28_user_29_">
      <style:paragraph-properties fo:line-height="100%"/>
      <style:text-properties fo:font-size="6pt" officeooo:paragraph-rsid="00030b59" style:font-size-asian="5.25pt" style:font-size-complex="6pt"/>
    </style:style>
    <style:style style:name="P21" style:family="paragraph" style:parent-style-name="Standard_20__28_user_29_">
      <style:paragraph-properties fo:line-height="100%"/>
      <style:text-properties fo:font-size="6pt" officeooo:paragraph-rsid="00016f9c" style:font-size-asian="5.25pt" style:font-size-complex="6pt"/>
    </style:style>
    <style:style style:name="P22"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3"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6pt" officeooo:paragraph-rsid="00b7c786" style:font-size-asian="5.25pt" style:font-size-complex="6pt" fo:hyphenate="false" fo:hyphenation-remain-char-count="2" fo:hyphenation-push-char-count="2" loext:hyphenation-no-caps="false" loext:hyphenation-no-last-word="false" loext:hyphenation-word-char-count="no-limit" loext:hyphenation-zone="no-limit"/>
    </style:style>
    <style:style style:name="P24"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5"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aa7ff8" style:font-weight-asian="bold" style:font-weight-complex="bold"/>
    </style:style>
    <style:style style:name="P26" style:family="paragraph" style:parent-style-name="Standard_20__28_user_29_" style:master-page-name="Standard">
      <style:paragraph-properties fo:line-height="100%" fo:text-align="center" style:justify-single-word="false" style:page-number="auto" fo:break-before="page"/>
      <style:text-properties fo:color="#800000" loext:opacity="100%" fo:font-weight="bold" officeooo:paragraph-rsid="00bde370" style:font-weight-asian="bold" style:font-weight-complex="bold"/>
    </style:style>
    <style:style style:name="P27" style:family="paragraph" style:parent-style-name="Standard_20__28_user_29_" style:master-page-name="Standard">
      <style:paragraph-properties fo:margin-top="0in" fo:margin-bottom="0in" style:contextual-spacing="false" fo:line-height="100%" fo:text-align="center" style:justify-single-word="false" style:page-number="auto" fo:break-before="page"/>
      <style:text-properties fo:color="#800000" loext:opacity="100%" fo:font-weight="bold" officeooo:paragraph-rsid="00bde370" style:font-weight-asian="bold" style:font-weight-complex="bold"/>
    </style:style>
    <style:style style:name="P28" style:family="paragraph" style:parent-style-name="Standard_20__28_user_29_">
      <style:paragraph-properties fo:line-height="100%" fo:text-align="center" style:justify-single-word="false"/>
      <style:text-properties officeooo:paragraph-rsid="00016f9c"/>
    </style:style>
    <style:style style:name="P29" style:family="paragraph" style:parent-style-name="Standard_20__28_user_29_">
      <style:paragraph-properties fo:line-height="100%" fo:text-align="start" style:justify-single-word="false"/>
      <style:text-properties officeooo:paragraph-rsid="00016f9c"/>
    </style:style>
    <style:style style:name="P30" style:family="paragraph" style:parent-style-name="Standard_20__28_user_29_">
      <loext:graphic-properties draw:fill="none"/>
      <style:paragraph-properties fo:margin-left="2in" fo:margin-right="0in" fo:line-height="100%" fo:text-align="start" style:justify-single-word="false" fo:orphans="0" fo:widows="0" fo:hyphenation-ladder-count="no-limit" fo:text-indent="0in" style:auto-text-indent="false" fo:background-color="transparent" style:vertical-align="baseline" style:writing-mode="lr-tb"/>
      <style:text-properties officeooo:paragraph-rsid="00016f9c" fo:hyphenate="false" fo:hyphenation-remain-char-count="2" fo:hyphenation-push-char-count="2" loext:hyphenation-no-caps="false" loext:hyphenation-no-last-word="false" loext:hyphenation-word-char-count="no-limit" loext:hyphenation-zone="no-limit"/>
    </style:style>
    <style:style style:name="P31" style:family="paragraph" style:parent-style-name="Standard_20__28_user_29_" style:master-page-name="">
      <loext:graphic-properties draw:fill="none"/>
      <style:paragraph-properties fo:margin-left="2in" fo:margin-right="0in" fo:line-height="100%" fo:text-align="start" style:justify-single-word="false" fo:orphans="0" fo:widows="0" fo:hyphenation-ladder-count="no-limit" fo:text-indent="0in" style:auto-text-indent="false" style:page-number="auto" fo:background-color="transparent" style:vertical-align="baseline" style:writing-mode="lr-tb"/>
      <style:text-properties officeooo:paragraph-rsid="00016f9c"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_20__28_user_29_">
      <loext:graphic-properties draw:fill="none"/>
      <style:paragraph-properties fo:margin-left="2in" fo:margin-right="0in" fo:line-height="100%" fo:text-align="start" style:justify-single-word="false" fo:orphans="0" fo:widows="0" fo:hyphenation-ladder-count="no-limit" fo:text-indent="0in" style:auto-text-indent="false" fo:background-color="transparent" style:vertical-align="baseline" style:writing-mode="lr-tb">
        <style:tab-stops>
          <style:tab-stop style:position="2.2417in"/>
        </style:tab-stops>
      </style:paragraph-properties>
      <style:text-properties officeooo:paragraph-rsid="00016f9c"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_20__28_user_29_" style:master-page-name="">
      <loext:graphic-properties draw:fill="none" draw:fill-gradient-name="gradient" draw:fill-hatch-name="hatch"/>
      <style:paragraph-properties fo:margin-left="0.25in" fo:margin-right="0in" fo:margin-top="0in" fo:margin-bottom="0.1201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b7c786"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34" style:family="paragraph" style:parent-style-name="Standard_20__28_user_29_">
      <loext:graphic-properties draw:fill="none" draw:fill-gradient-name="gradient" draw:fill-hatch-name="hatch"/>
      <style:paragraph-properties fo:margin-left="0.25in" fo:margin-right="0in" fo:margin-top="0in" fo:margin-bottom="0.1201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b7c786"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35" style:family="paragraph" style:parent-style-name="Standard_20__28_user_29_">
      <style:paragraph-properties fo:line-height="100%"/>
      <style:text-properties fo:font-size="16pt" officeooo:paragraph-rsid="00bf3374" style:font-size-asian="16pt" style:font-size-complex="16pt"/>
    </style:style>
    <style:style style:name="P36" style:family="paragraph" style:parent-style-name="Standard_20__28_user_29_">
      <style:paragraph-properties fo:line-height="100%"/>
      <style:text-properties fo:font-size="16pt" officeooo:paragraph-rsid="00c0dfa0" style:font-size-asian="16pt" style:font-size-complex="16pt"/>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fo:font-weight="normal" style:font-weight-asian="normal" style:font-weight-complex="normal"/>
    </style:style>
    <style:style style:name="T4" style:family="text">
      <style:text-properties fo:color="#c9211e" loext:opacity="100%" fo:font-size="14pt" fo:font-style="italic" style:font-size-asian="14pt" style:font-style-asian="italic" style:font-size-complex="14pt" style:font-style-complex="italic"/>
    </style:style>
    <style:style style:name="T5" style:family="text">
      <style:text-properties fo:color="#c9211e" loext:opacity="100%" fo:font-size="12pt" fo:font-style="italic" style:font-size-asian="10.5pt" style:font-style-asian="italic" style:font-size-complex="12pt" style:font-style-complex="italic"/>
    </style:style>
    <style:style style:name="T6" style:family="text">
      <style:text-properties officeooo:rsid="00520333"/>
    </style:style>
    <style:style style:name="T7"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b44e41"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b4d258"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b65bdd"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b7499a"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bab14a"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fo:font-size="16pt" fo:font-style="normal" style:font-size-asian="14pt" style:font-style-asian="normal" style:font-size-complex="16pt" style:font-style-complex="normal"/>
    </style:style>
    <style:style style:name="T16" style:family="text">
      <style:text-properties fo:font-size="16pt" style:font-size-asian="16pt" style:font-size-complex="16pt"/>
    </style:style>
    <style:style style:name="T17" style:family="text">
      <style:text-properties fo:font-size="16pt" officeooo:rsid="00772a13" style:font-size-asian="16pt" style:font-size-complex="16pt"/>
    </style:style>
    <style:style style:name="T18" style:family="text">
      <style:text-properties fo:font-size="16pt" officeooo:rsid="00985522" style:font-size-asian="16pt" style:font-size-complex="16pt"/>
    </style:style>
    <style:style style:name="T19" style:family="text">
      <style:text-properties fo:font-size="16pt" officeooo:rsid="00b44e41" style:font-size-asian="16pt" style:font-size-complex="16pt"/>
    </style:style>
    <style:style style:name="T20" style:family="text">
      <style:text-properties fo:font-size="16pt" officeooo:rsid="00bab14a" style:font-size-asian="16pt" style:font-size-complex="16pt"/>
    </style:style>
    <style:style style:name="T21" style:family="text">
      <style:text-properties fo:font-size="16pt" officeooo:rsid="00bde370" style:font-size-asian="16pt" style:font-size-complex="16pt"/>
    </style:style>
    <style:style style:name="T22" style:family="text">
      <style:text-properties officeooo:rsid="009d7924"/>
    </style:style>
    <style:style style:name="T23" style:family="text">
      <style:text-properties officeooo:rsid="00b65bdd"/>
    </style:style>
    <style:style style:name="T24" style:family="text">
      <style:text-properties officeooo:rsid="00b7499a"/>
    </style:style>
    <style:style style:name="T25" style:family="text">
      <style:text-properties officeooo:rsid="00bab14a"/>
    </style:style>
    <style:style style:name="T26" style:family="text">
      <style:text-properties officeooo:rsid="00bde370"/>
    </style:style>
    <style:style style:name="Sect1" style:family="section">
      <style:section-properties text:dont-balance-text-columns="false" style:editable="false">
        <style:columns fo:column-count="1" fo:column-gap="0in"/>
      </style:section-properties>
    </style:style>
    <style:style style:name="Sect2"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Saint <text:span text:style-name="T25">Barnabas</text:span>, <text:span text:style-name="T25">Apostle</text:span></text:p>
      <text:p text:style-name="P11"/>
      <text:p text:style-name="P14"><text:span text:style-name="T16">The Old Testament is written in </text:span><text:span text:style-name="T19">the 2</text:span><text:span text:style-name="T20">9</text:span><text:span text:style-name="T19">th chapter of </text:span><text:span text:style-name="T20">Job</text:span><text:span text:style-name="T16"> </text:span><text:span text:style-name="T17">at the </text:span><text:span text:style-name="T19">1</text:span><text:span text:style-name="T20">1</text:span><text:span text:style-name="T19">th</text:span><text:span text:style-name="T18"> </text:span><text:span text:style-name="T16">verse.</text:span></text:p>
      <text:p text:style-name="P20"/>
      <text:p text:style-name="P15"><text:span text:style-name="T16">This passage </text:span><text:span text:style-name="T9">may be</text:span><text:span text:style-name="T16"> found in </text:span><text:span text:style-name="T7">t</text:span><text:span text:style-name="T8">he pew Bible on page </text:span><text:span text:style-name="T14">60</text:span><text:span text:style-name="T11">1</text:span><text:span text:style-name="T16">.</text:span></text:p>
      <text:p text:style-name="P21"/>
      <text:p text:style-name="P9">(Pause to allow parishioners to find the page.)</text:p>
      <text:p text:style-name="P28"><text:span text:style-name="text"/></text:p>
      <text:section text:style-name="Sect1" text:name="Section2">
        <text:p text:style-name="P31"><text:span text:style-name="text"><text:span text:style-name="T15">When the ear heard, it commended me,</text:span></text:span></text:p>
        <text:p text:style-name="P32"><text:span text:style-name="text"><text:span text:style-name="T15"><text:tab/>and when the eye saw, it approved;</text:span></text:span></text:p>
        <text:p text:style-name="P30"><text:span text:style-name="text"><text:span text:style-name="T15"/></text:span></text:p>
        <text:p text:style-name="P30"><text:span text:style-name="text"><text:span text:style-name="T15">because I delivered the poor who cried,</text:span></text:span></text:p>
        <text:p text:style-name="P30"><text:span text:style-name="text"><text:span text:style-name="T15"><text:tab/>and the orphan who had no helper.</text:span></text:span></text:p>
        <text:p text:style-name="P30"><text:span text:style-name="text"><text:span text:style-name="T15"/></text:span></text:p>
        <text:p text:style-name="P30"><text:span text:style-name="text"><text:span text:style-name="T15">The blessing of the wretched came upon me,</text:span></text:span></text:p>
        <text:p text:style-name="P30"><text:span text:style-name="text"><text:span text:style-name="T15"><text:tab/>and I caused the widow’s heart to sing for joy.</text:span></text:span></text:p>
        <text:p text:style-name="P30"><text:span text:style-name="text"><text:span text:style-name="T15"/></text:span></text:p>
        <text:p text:style-name="P30"><text:span text:style-name="text"><text:span text:style-name="T15">I put on righteousness, and it clothed me;</text:span></text:span></text:p>
        <text:p text:style-name="P30"><text:span text:style-name="text"><text:span text:style-name="T15"><text:tab/>my justice was like a robe and a turban.</text:span></text:span></text:p>
        <text:p text:style-name="P30"><text:span text:style-name="text"><text:span text:style-name="T15"/></text:span></text:p>
        <text:p text:style-name="P30"><text:span text:style-name="text"><text:span text:style-name="T15">I was eyes to the blind,</text:span></text:span></text:p>
        <text:p text:style-name="P30"><text:span text:style-name="text"><text:span text:style-name="T15"><text:tab/>and feet to the lame.</text:span></text:span></text:p>
        <text:p text:style-name="P30"><text:span text:style-name="text"><text:span text:style-name="T15"/></text:span></text:p>
        <text:p text:style-name="P30"><text:span text:style-name="text"><text:span text:style-name="T15">I was a father to the needy,</text:span></text:span></text:p>
        <text:p text:style-name="P30"><text:span text:style-name="text"><text:span text:style-name="T15"><text:tab/>and I championed the cause of the stranger.</text:span></text:span></text:p>
      </text:section>
      <text:p text:style-name="P28"><text:span text:style-name="text"/></text:p>
      <text:p text:style-name="P4"><text:span text:style-name="text"><text:span text:style-name="T4">(Pause for a count of 5)</text:span></text:span></text:p>
      <text:p text:style-name="P4"><text:span text:style-name="text"><text:span text:style-name="T2">This is the word of the Lord.</text:span></text:span></text:p>
      <text:p text:style-name="P26">Saint <text:span text:style-name="T25">Barnabas</text:span>, <text:span text:style-name="T25">Apostle</text:span></text:p>
      <text:p text:style-name="P10"/>
      <text:p text:style-name="P18">Psal<text:span text:style-name="T6">m</text:span> <text:span text:style-name="T22">1</text:span></text:p>
      <text:p text:style-name="P33">1 <text:s/>BLESSED is the man that hath not walked in the counsel of the ungodly, nor stood in the way of sinners, * and hath not sat in the seat of the scornful.</text:p>
      <text:p text:style-name="P34">2 <text:s/>But his delight is in the law of the Lord; * and in his law will he exercise himself day and night.</text:p>
      <text:p text:style-name="P34">3 <text:s/>And he shall be like a tree planted by the water-side, * that will bring forth his fruit in due season.</text:p>
      <text:p text:style-name="P34">4 <text:s/>His leaf also shall not wither; * and look, whatsoever he doeth, it shall prosper.</text:p>
      <text:p text:style-name="P34">5 <text:s/>As for the ungodly, it is not so with them; * but they are like the chaff, which the wind scattereth away from the face of the earth.</text:p>
      <text:p text:style-name="P34">6 <text:s/>Therefore the ungodly shall not be able to stand in the judgment, * neither the sinners in the congregation of the righteous.</text:p>
      <text:p text:style-name="P34">7 <text:s/>But the Lord knoweth the way of the righteous; * and the way of the ungodly shall perish.</text:p>
      <text:p text:style-name="P17"><text:span text:style-name="text"/></text:p>
      <text:p text:style-name="P17"><text:span text:style-name="text"><text:span text:style-name="T1">Glory be…</text:span></text:span></text:p>
      <text:p text:style-name="P27">Saint <text:span text:style-name="T25">Barnabas</text:span>, <text:span text:style-name="T25">Apostle</text:span></text:p>
      <text:p text:style-name="P12"/>
      <text:p text:style-name="P16"><text:span text:style-name="T16">The New Testament is written in the </text:span><text:span text:style-name="T21">elev</text:span><text:span text:style-name="T12">enth</text:span><text:span text:style-name="T16"> chapter of </text:span><text:span text:style-name="T13">the Acts of the Apostles</text:span><text:span text:style-name="T16"> beginning at the </text:span><text:span text:style-name="T21">22</text:span><text:span text:style-name="T12">th</text:span><text:span text:style-name="T16"> verse.</text:span></text:p>
      <text:p text:style-name="P22"/>
      <text:p text:style-name="P1">This passage may be found in the Book of Common Prayer on page <text:span text:style-name="T26">241</text:span>.</text:p>
      <text:p text:style-name="P22"/>
      <text:p text:style-name="P8">(Pause to allow parishioners to find the page.)</text:p>
      <text:p text:style-name="P13"/>
      <text:section text:style-name="Sect2" text:name="Section1">
        <text:p text:style-name="P35">TIDINGS of these things came unto the ears of the church which was in Jerusalem: and they sent forth Barnabas, that he should go as far as Antioch. Who, when he came, and had seen the grace of God, was glad, and exhorted them all, that with purpose of heart they would cleave unto the Lord. For he was a good man, and full of the Holy Ghost and of faith: and much people was added unto the Lord.</text:p>
        <text:p text:style-name="P35"/>
        <text:p text:style-name="P35">Then departed Barnabas to Tarsus, for to seek Saul: and when he had found him, he brought him unto Antioch. And it came to pass, that a whole year they assembled themselves with the church, and taught much people. And the disciples were called Christians first in Antioch.</text:p>
        <text:p text:style-name="P35"/>
        <text:p text:style-name="P36">And in these days came prophets from Jerusalem unto Antioch. And there stood up one of them named Agabus, and signified by the spirit that there should be great dearth throughout all the world: which came to pass in the days of Claudius Cæsar.</text:p>
        <text:p text:style-name="P36"/>
        <text:p text:style-name="P36">Then the disciples, every man according to his ability, determined to send relief unto the brethren which dwelt in Judæa: which also they did, and sent it to the elders by the hands of Barnabas and Saul.</text:p>
        <text:p text:style-name="P6"/>
      </text:section>
      <text:p text:style-name="P7"/>
      <text:p text:style-name="P7"/>
      <text:p text:style-name="P5"><text:span text:style-name="text"><text:span text:style-name="T4">(Pause for a count of 5)</text:span></text:span></text:p>
      <text:p text:style-name="P19"><text:span text:style-name="text"><text:span text:style-name="T3">This is the word of the Lord.</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16</meta:editing-cycles>
    <meta:editing-duration>PT11H15M5S</meta:editing-duration>
    <meta:generator>LibreOffice/7.5.3.2$Linux_X86_64 LibreOffice_project/50$Build-2</meta:generator>
    <dc:date>2023-06-06T15:54:09.520519031</dc:date>
    <dc:creator>Figueroa Andrew</dc:creator>
    <meta:document-statistic meta:table-count="0" meta:image-count="0" meta:object-count="0" meta:page-count="3" meta:paragraph-count="38" meta:word-count="578" meta:character-count="2941" meta:non-whitespace-character-count="2388"/>
  </office:meta>
</office:document-meta>
</file>