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master-page-name="">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_20__28_user_29_">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6"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8"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9" style:family="paragraph" style:parent-style-name="Standard_20__28_user_29_">
      <style:paragraph-properties fo:margin-top="0in" fo:margin-bottom="0.0201in" style:contextual-spacing="false" fo:line-height="150%" fo:text-align="center" style:justify-single-word="false" fo:break-before="page"/>
      <style:text-properties fo:color="#800000" loext:opacity="100%" fo:font-weight="bold" officeooo:paragraph-rsid="00a6e4a9" style:font-weight-asian="bold" style:font-weight-complex="bold"/>
    </style:style>
    <style:style style:name="P10" style:family="paragraph" style:parent-style-name="Standard_20__28_user_29_">
      <style:paragraph-properties fo:line-height="150%" fo:text-align="center" style:justify-single-word="false"/>
      <style:text-properties fo:color="#800000" loext:opacity="100%" fo:font-size="8pt" fo:font-style="italic" officeooo:paragraph-rsid="00016f9c" style:font-size-asian="8pt" style:font-style-asian="italic" style:font-size-complex="8pt" style:font-style-complex="italic"/>
    </style:style>
    <style:style style:name="P11"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ize="8pt" fo:font-style="italic" officeooo:paragraph-rsid="000181df" style:font-size-asian="8pt" style:font-style-asian="italic" style:font-size-complex="8pt" style:font-style-complex="italic"/>
    </style:style>
    <style:style style:name="P12" style:family="paragraph" style:parent-style-name="Standard_20__28_user_29_">
      <style:paragraph-properties fo:line-height="100%" fo:text-align="center" style:justify-single-word="false"/>
      <style:text-properties fo:color="#800000" loext:opacity="100%" fo:font-size="8pt" fo:font-weight="bold" officeooo:paragraph-rsid="00101648" style:font-size-asian="8pt" style:font-weight-asian="bold" style:font-size-complex="8pt" style:font-weight-complex="bold"/>
    </style:style>
    <style:style style:name="P13" style:family="paragraph" style:parent-style-name="Standard_20__28_user_29_">
      <style:paragraph-properties fo:margin-top="0in" fo:margin-bottom="0.1in" style:contextual-spacing="false" fo:line-height="150%" fo:text-align="center" style:justify-single-word="false"/>
      <style:text-properties fo:color="#800000" loext:opacity="100%" fo:font-size="8pt" fo:font-style="normal" officeooo:paragraph-rsid="000181df" style:font-size-asian="8pt" style:font-style-asian="normal" style:font-size-complex="8pt" style:font-style-complex="normal"/>
    </style:style>
    <style:style style:name="P14" style:family="paragraph" style:parent-style-name="Standard_20__28_user_29_">
      <style:paragraph-properties fo:line-height="100%"/>
      <style:text-properties officeooo:paragraph-rsid="00885a4c"/>
    </style:style>
    <style:style style:name="P15" style:family="paragraph" style:parent-style-name="Standard_20__28_user_29_">
      <style:paragraph-properties fo:line-height="100%"/>
      <style:text-properties officeooo:paragraph-rsid="00016f9c"/>
    </style:style>
    <style:style style:name="P16" style:family="paragraph" style:parent-style-name="Standard_20__28_user_29_">
      <style:paragraph-properties fo:margin-top="0in" fo:margin-bottom="0.0201in" style:contextual-spacing="false" fo:line-height="100%"/>
      <style:text-properties officeooo:paragraph-rsid="00a6e4a9"/>
    </style:style>
    <style:style style:name="P17"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8"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9"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_20__28_user_29_">
      <style:paragraph-properties fo:line-height="100%"/>
      <style:text-properties style:use-window-font-color="true" loext:opacity="0%" fo:font-size="16pt" officeooo:paragraph-rsid="00b59339" style:font-size-asian="16pt" style:font-size-complex="16pt"/>
    </style:style>
    <style:style style:name="P22" style:family="paragraph" style:parent-style-name="Standard_20__28_user_29_">
      <style:paragraph-properties fo:line-height="100%"/>
      <style:text-properties fo:font-size="8pt" officeooo:paragraph-rsid="00030b59" style:font-size-asian="8pt" style:font-size-complex="8pt"/>
    </style:style>
    <style:style style:name="P23" style:family="paragraph" style:parent-style-name="Standard_20__28_user_29_">
      <style:paragraph-properties fo:line-height="100%"/>
      <style:text-properties fo:font-size="8pt" officeooo:paragraph-rsid="00016f9c" style:font-size-asian="8pt" style:font-size-complex="8pt"/>
    </style:style>
    <style:style style:name="P24" style:family="paragraph" style:parent-style-name="Standard_20__28_user_29_" style:master-page-name="">
      <loext:graphic-properties draw:fill="none"/>
      <style:paragraph-properties fo:margin-left="0.25in" fo:margin-right="0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8pt" officeooo:paragraph-rsid="00030b59" style:font-size-asian="8pt" style:font-size-complex="8pt"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6"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7"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28"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30" style:family="paragraph" style:parent-style-name="Standard_20__28_user_29_" style:master-page-name="">
      <loext:graphic-properties draw:fill="none"/>
      <style:paragraph-properties fo:margin-left="0in" fo:margin-right="0.25in" fo:margin-top="0in" fo:margin-bottom="0.1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b744ef"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_20__28_user_29_">
      <loext:graphic-properties draw:fill="none"/>
      <style:paragraph-properties fo:margin-left="0in" fo:margin-right="0.25in" fo:margin-top="0in" fo:margin-bottom="0.1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b744ef"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_20__28_user_29_">
      <style:paragraph-properties fo:line-height="100%" fo:text-align="center" style:justify-single-word="false"/>
      <style:text-properties fo:font-weight="bold" officeooo:paragraph-rsid="00b744ef"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color="#c9211e" loext:opacity="100%" fo:font-size="8pt" fo:font-style="italic" style:font-size-asian="8pt" style:font-style-asian="italic" style:font-size-complex="8pt" style:font-style-complex="italic"/>
    </style:style>
    <style:style style:name="T5" style:family="text">
      <style:text-properties fo:font-weight="normal" style:font-weight-asian="normal" style:font-weight-complex="normal"/>
    </style:style>
    <style:style style:name="T6"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a1944a"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ad9f40"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154e9"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772a13" style:font-size-asian="16pt" style:font-size-complex="16pt"/>
    </style:style>
    <style:style style:name="T17" style:family="text">
      <style:text-properties fo:font-size="16pt" officeooo:rsid="00985522" style:font-size-asian="16pt" style:font-size-complex="16pt"/>
    </style:style>
    <style:style style:name="T18" style:family="text">
      <style:text-properties fo:font-size="16pt" officeooo:rsid="009d7924" style:font-size-asian="16pt" style:font-size-complex="16pt"/>
    </style:style>
    <style:style style:name="T19" style:family="text">
      <style:text-properties fo:font-size="16pt" officeooo:rsid="00b0337c" style:font-size-asian="16pt" style:font-size-complex="16pt"/>
    </style:style>
    <style:style style:name="T20" style:family="text">
      <style:text-properties fo:font-size="16pt" officeooo:rsid="00b154e9" style:font-size-asian="16pt" style:font-size-complex="16pt"/>
    </style:style>
    <style:style style:name="T21" style:family="text">
      <style:text-properties fo:font-size="16pt" fo:font-style="italic" style:font-size-asian="16pt" style:font-style-asian="italic" style:font-size-complex="16pt" style:font-style-complex="italic"/>
    </style:style>
    <style:style style:name="T22" style:family="text">
      <style:text-properties fo:font-size="16pt" fo:font-style="italic" officeooo:rsid="00ad9f40" style:font-size-asian="16pt" style:font-style-asian="italic" style:font-size-complex="16pt" style:font-style-complex="italic"/>
    </style:style>
    <style:style style:name="T23" style:family="text">
      <style:text-properties fo:font-size="16pt" fo:font-style="italic" officeooo:rsid="00b8ca9b" style:font-size-asian="16pt" style:font-style-asian="italic" style:font-size-complex="16pt" style:font-style-complex="italic"/>
    </style:style>
    <style:style style:name="T24" style:family="text">
      <style:text-properties officeooo:rsid="00880aa8"/>
    </style:style>
    <style:style style:name="T25" style:family="text">
      <style:text-properties officeooo:rsid="00b154e9"/>
    </style:style>
    <style:style style:name="T26" style:family="text">
      <style:text-properties officeooo:rsid="00b2ec70"/>
    </style:style>
    <style:style style:name="T27" style:family="text">
      <style:text-properties officeooo:rsid="00520333"/>
    </style:style>
    <style:style style:name="T28" style:family="text">
      <style:text-properties officeooo:rsid="00a5fa7b"/>
    </style:style>
    <style:style style:name="T29" style:family="text">
      <style:text-properties officeooo:rsid="00b8ca9b"/>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he Sunday after Ascension</text:p>
      <text:p text:style-name="P14"><text:span text:style-name="T15">The Old Testament is written in the </text:span><text:span text:style-name="T10">3</text:span><text:span text:style-name="T13">3rd</text:span><text:span text:style-name="T15"> chapter of </text:span><text:span text:style-name="T16">the </text:span><text:span text:style-name="T8">P</text:span><text:span text:style-name="T10">rophet </text:span><text:span text:style-name="T13">Isaiah</text:span><text:span text:style-name="T16">, beginning at the </text:span><text:span text:style-name="T19">fift</text:span><text:span text:style-name="T18">h</text:span><text:span text:style-name="T17"> </text:span><text:span text:style-name="T15">verse. <text:s/></text:span><text:span text:style-name="T22">(</text:span><text:span text:style-name="T21">Isa</text:span><text:span text:style-name="T22">iah</text:span><text:span text:style-name="T21"> 33:5-</text:span><text:span text:style-name="T23">6</text:span><text:span text:style-name="T21">, 17, 20-22</text:span><text:span text:style-name="T22">)</text:span></text:p>
      <text:p text:style-name="P22"/>
      <text:p text:style-name="P15"><text:span text:style-name="T15">This passage </text:span><text:span text:style-name="T9">may be</text:span><text:span text:style-name="T15"> found in </text:span><text:span text:style-name="T7">t</text:span><text:span text:style-name="T8">he pew Bible on page </text:span><text:span text:style-name="T13">820</text:span><text:span text:style-name="T15">.</text:span></text:p>
      <text:p text:style-name="P23"/>
      <text:p text:style-name="P5">(Pause to allow parishioners to find the page.)</text:p>
      <text:p text:style-name="P10"/>
      <text:section text:style-name="Sect1" text:name="Section4">
        <text:p text:style-name="P20">(5-<text:span text:style-name="T29">6</text:span>) <text:s/>The Lord is exalted, for He dwells on high; He has filled Zion with justice and righteousness. Wisdom and knowledge will be the stability of your times, And the strength of salvation; The fear of the Lord is His treasure.</text:p>
        <text:p text:style-name="P19"/>
        <text:p text:style-name="P19">(17) <text:s/>Your eyes will see the King in His beauty; They will see the land that is very far off.</text:p>
        <text:p text:style-name="P19"/>
        <text:p text:style-name="P19">(20-22) <text:s/>Look upon Zion, the city of our appointed feasts; Your eyes will see Jerusalem, a quiet home, A tabernacle that will not be taken down; Not one of its stakes will ever be removed,</text:p>
        <text:p text:style-name="P19">Nor will any of its cords be broken.</text:p>
        <text:p text:style-name="P19"/>
        <text:p text:style-name="P19">But there the majestic Lord will be for us, A place of broad rivers and streams,</text:p>
        <text:p text:style-name="P19">In which no galley with oars will sail, Nor majestic ships pass by</text:p>
        <text:p text:style-name="P19"/>
        <text:p text:style-name="P19">(For the Lord is our Judge, The Lord is our Lawgiver, The Lord is our King; He will save us);</text:p>
        <text:p text:style-name="P19"/>
        <text:p text:style-name="P19"/>
        <text:p text:style-name="P19"/>
        <text:p text:style-name="P19"/>
        <text:p text:style-name="P19"/>
        <text:p text:style-name="P19"/>
        <text:p text:style-name="P19"/>
        <text:p text:style-name="P19"/>
        <text:p text:style-name="P19"/>
      </text:section>
      <text:p text:style-name="P4"><text:span text:style-name="text"/></text:p>
      <text:p text:style-name="P4"><text:span text:style-name="text"><text:span text:style-name="T3">(Pause for a count of 5)</text:span></text:span></text:p>
      <text:p text:style-name="P4"><text:span text:style-name="text"><text:span text:style-name="T2">This is the word of the Lord.</text:span></text:span></text:p>
      <text:p text:style-name="P8">The Sunday after Ascension</text:p>
      <text:p text:style-name="P12"/>
      <text:p text:style-name="P32">Psal<text:span text:style-name="T27">m</text:span> <text:span text:style-name="T28">24</text:span></text:p>
      <text:p text:style-name="P32"/>
      <text:p text:style-name="P30">1 <text:s/>THE earth is the Lord’s, and all that therein is; * the compass of the world, and they that dwell therein.</text:p>
      <text:p text:style-name="P31">2 <text:s/>For he hath founded it upon the seas, * and stablished it upon the floods.</text:p>
      <text:p text:style-name="P31">3 <text:s/>Who shall ascend into the hill of the Lord? * or who shall rise up in his holy place?</text:p>
      <text:p text:style-name="P31">4 <text:s/>Even he that hath clean hands, and a pure heart; * and that hath not lift up his mind unto vanity, nor sworn to deceive his neighbour.</text:p>
      <text:p text:style-name="P31">5 <text:s/>He shall receive the blessing from the Lord, * and righteousness from the God of his salvation.</text:p>
      <text:p text:style-name="P31">6 <text:s/>This is the generation of them that seek him; * even of them that seek thy face, O God of Jacob.</text:p>
      <text:p text:style-name="P31">7 <text:s/>Lift up your heads, O ye gates; and be ye lift up, ye everlasting doors; * and the King of glory shall come in.</text:p>
      <text:p text:style-name="P31">8 <text:s/>Who is this King of glory? * It is the Lord strong and mighty, even the Lord mighty in battle.</text:p>
      <text:p text:style-name="P31">9 <text:s/>Lift up your heads, O ye gates; and be ye lift up, ye everlasting doors; * and the King of glory shall come in.</text:p>
      <text:p text:style-name="P31">10 <text:s/>Who is this King of glory? * Even the Lord of hosts, he is the King of glory.</text:p>
      <text:p text:style-name="P17"><text:span text:style-name="text"/></text:p>
      <text:p text:style-name="P17"><text:span text:style-name="text"><text:span text:style-name="T1">Glory be…</text:span></text:span></text:p>
      <text:p text:style-name="P9">The Sunday after Ascension</text:p>
      <text:p text:style-name="P16"><text:span text:style-name="T15">The New Testament is written in the </text:span><text:span text:style-name="T12">f</text:span><text:span text:style-name="T14">ourth</text:span><text:span text:style-name="T15"> chapter of </text:span><text:span text:style-name="T20">First </text:span><text:span text:style-name="T11">Epistle of </text:span><text:span text:style-name="T6">St. </text:span><text:span text:style-name="T14">Peter</text:span><text:span text:style-name="T15"> beginning at the </text:span><text:span text:style-name="T14">seventh</text:span><text:span text:style-name="T15"> verse.</text:span></text:p>
      <text:p text:style-name="P25"/>
      <text:p text:style-name="P1">This passage may be found in the Book of Common Prayer on page <text:span text:style-name="T24">17</text:span><text:span text:style-name="T25">9</text:span>.</text:p>
      <text:p text:style-name="P25"/>
      <text:p text:style-name="P6">(Pause to allow parishioners to find the page.)</text:p>
      <text:p text:style-name="P13"/>
      <text:section text:style-name="Sect1" text:name="Section1">
        <text:p text:style-name="P21">THE end of all things is at hand: be ye therefore sober, and watch unto prayer. And above all things have fervent charity among yourselves: for charity shall cover the multitude of sins.</text:p>
        <text:p text:style-name="P21"/>
        <text:p text:style-name="P21">Use hospitality one to another without grudging. As every man hath received the gift, even so minister the same one to another, as good stewards of the manifold grace of God.</text:p>
        <text:p text:style-name="P21"/>
        <text:p text:style-name="P21">If any man speak, let him speak as the oracles of God; if any man minister, let him do it as of the ability which God giveth: that God in all things may be glorified through Jesus Christ, to whom be praise and dominion for ever and ever. Amen.</text:p>
        <text:p text:style-name="P21"/>
        <text:p text:style-name="P21"/>
        <text:p text:style-name="P21"/>
        <text:p text:style-name="P21"/>
      </text:section>
      <text:p text:style-name="P11"/>
      <text:p text:style-name="P11"/>
      <text:p text:style-name="P7">(Pause for a count of 5)</text:p>
      <text:p text:style-name="P18"><text:span text:style-name="text"><text:span text:style-name="T5">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11</meta:editing-cycles>
    <meta:editing-duration>PT12H7M58S</meta:editing-duration>
    <meta:generator>LibreOffice/7.4.6.2$Linux_X86_64 LibreOffice_project/40$Build-2</meta:generator>
    <dc:date>2023-05-17T15:11:51.584079152</dc:date>
    <dc:creator>Figueroa Andrew</dc:creator>
    <meta:document-statistic meta:table-count="0" meta:image-count="0" meta:object-count="0" meta:page-count="3" meta:paragraph-count="35" meta:word-count="608" meta:character-count="3059" meta:non-whitespace-character-count="2472"/>
  </office:meta>
</office:document-meta>
</file>