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3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30b59"/>
    </style:style>
    <style:style style:name="P4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5b7951"/>
    </style:style>
    <style:style style:name="P5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5d4f4b"/>
    </style:style>
    <style:style style:name="P6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5e640c"/>
    </style:style>
    <style:style style:name="P7" style:family="paragraph" style:parent-style-name="Standard_20__28_user_29_">
      <style:paragraph-properties fo:line-height="100%" fo:text-align="center" style:justify-single-word="false"/>
      <style:text-properties fo:color="#800000" loext:opacity="100%" fo:font-weight="bold" officeooo:paragraph-rsid="00101648" style:font-weight-asian="bold" style:font-weight-complex="bold"/>
    </style:style>
    <style:style style:name="P8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9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0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1" style:family="paragraph" style:parent-style-name="Standard_20__28_user_29_">
      <style:paragraph-properties fo:line-height="100%"/>
      <style:text-properties fo:font-size="16pt" officeooo:paragraph-rsid="00573451" style:font-size-asian="16pt" style:font-size-complex="16pt"/>
    </style:style>
    <style:style style:name="P12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3" style:family="paragraph" style:parent-style-name="Standard_20__28_user_29_">
      <style:paragraph-properties fo:margin-left="0in" fo:margin-right="0in" fo:margin-top="0in" fo:margin-bottom="0.1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4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15" style:family="paragraph" style:parent-style-name="Standard_20__28_user_29_">
      <loext:graphic-properties draw:fill="none"/>
      <style:paragraph-properties fo:margin-left="0.25in" fo:margin-right="0.5618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16" style:family="paragraph" style:parent-style-name="Standard_20__28_user_29_" style:master-page-name="">
      <loext:graphic-properties draw:fill="none"/>
      <style:paragraph-properties fo:margin-left="0.25in" fo:margin-right="0.5618in" fo:margin-top="0in" fo:margin-bottom="0.0402in" style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4pt" officeooo:paragraph-rsid="00030b59" style:font-size-asian="14pt" style:font-size-complex="14pt" fo:hyphenate="false" fo:hyphenation-remain-char-count="2" fo:hyphenation-push-char-count="2" loext:hyphenation-no-caps="false"/>
    </style:style>
    <style:style style:name="P17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P18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9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20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21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22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f1b14" style:font-weight-asian="bold" style:font-weight-complex="bold"/>
    </style:style>
    <style:style style:name="P23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2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25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f1b14" style:font-size-asian="5.25pt" style:font-weight-asian="bold" style:font-size-complex="6pt" style:font-weight-complex="bold"/>
    </style:style>
    <style:style style:name="P26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7" style:family="paragraph" style:parent-style-name="line">
      <loext:graphic-properties draw:fill="solid" draw:fill-color="#ffffff"/>
      <style:paragraph-properties fo:margin-left="0in" fo:margin-right="0in" fo:margin-top="0in" fo:margin-bottom="0in" style:contextual-spacing="false" style:line-height-at-least="0in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64fe46" style:font-size-asian="14pt" style:font-style-asian="normal" style:font-size-complex="14pt" style:font-style-complex="normal"/>
    </style:style>
    <style:style style:name="P28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64fe46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fo:font-size="14pt" style:font-size-asian="12.25pt" style:font-size-complex="14pt"/>
    </style:style>
    <style:style style:name="T4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officeooo:rsid="00193f6b"/>
    </style:style>
    <style:style style:name="T9" style:family="text">
      <style:text-properties officeooo:rsid="0030a017"/>
    </style:style>
    <style:style style:name="T10" style:family="text">
      <style:text-properties officeooo:rsid="004ec5e9"/>
    </style:style>
    <style:style style:name="T11" style:family="text">
      <style:text-properties officeooo:rsid="00520333"/>
    </style:style>
    <style:style style:name="T12" style:family="text">
      <style:text-properties officeooo:rsid="0058c28d"/>
    </style:style>
    <style:style style:name="T13" style:family="text">
      <style:text-properties officeooo:rsid="0064fe46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The F<text:span text:style-name="T12">irst</text:span> Sunday <text:span text:style-name="T12">after Christmas Day</text:span></text:p>
      <text:p text:style-name="P19"/>
      <text:p text:style-name="P9">The Old Testament is written in the <text:span text:style-name="T12">ninth</text:span> chapter of the <text:span text:style-name="T9">prophet Isaiah</text:span>, beginning at the <text:span text:style-name="T12">second</text:span> verse.</text:p>
      <text:p text:style-name="P20"/>
      <text:p text:style-name="P10">This passage may be found in the pew <text:span text:style-name="T13">B</text:span>ible on page <text:span text:style-name="T12">792</text:span>.</text:p>
      <text:p text:style-name="P21"/>
      <text:p text:style-name="P18">(Pause to allow parishioners to find the page.)</text:p>
      <text:p text:style-name="P18"/>
      <text:section text:style-name="Sect1" text:name="Section4">
        <text:p text:style-name="P3"><text:span text:style-name="text"><text:span text:style-name="T4">The people who walked in darkness</text:span></text:span></text:p>
        <text:p text:style-name="P3"><text:span text:style-name="text"><text:span text:style-name="T4">Have seen a great light;</text:span></text:span></text:p>
        <text:p text:style-name="P3"><text:span text:style-name="text"><text:span text:style-name="T4">Those who dwelt in the land of the shadow of death,</text:span></text:span></text:p>
        <text:p text:style-name="P3"><text:span text:style-name="text"><text:span text:style-name="T4">Upon them a light has shined.</text:span></text:span></text:p>
        <text:p text:style-name="P3"><text:span text:style-name="text"><text:span text:style-name="T4"/></text:span></text:p>
        <text:p text:style-name="P4"><text:span text:style-name="text"><text:span text:style-name="T4">You have multiplied the nation And increased its joy;</text:span></text:span></text:p>
        <text:p text:style-name="P4"><text:span text:style-name="text"><text:span text:style-name="T4">They rejoice before You According to the joy of harvest,</text:span></text:span></text:p>
        <text:p text:style-name="P4"><text:span text:style-name="text"><text:span text:style-name="T4">As men rejoice when they divide the spoil.</text:span></text:span></text:p>
        <text:p text:style-name="P3"><text:span text:style-name="text"><text:span text:style-name="T4"/></text:span></text:p>
        <text:p text:style-name="P3"><text:span text:style-name="text"><text:span text:style-name="T4">For You have broken the yoke of his burden And the staff of his shoulder,</text:span></text:span></text:p>
        <text:p text:style-name="P6"><text:span text:style-name="text"><text:span text:style-name="T4">The rod of his oppressor,</text:span></text:span></text:p>
        <text:p text:style-name="P6"><text:span text:style-name="text"><text:span text:style-name="T4">As in the day of Midian.</text:span></text:span></text:p>
        <text:p text:style-name="P3"><text:span text:style-name="text"><text:span text:style-name="T4"/></text:span></text:p>
        <text:p text:style-name="P3"><text:span text:style-name="text"><text:span text:style-name="T4">For every warrior’s sandal from the noisy battle, And garments rolled in blood, Will be used for burning and fuel of fire.</text:span></text:span></text:p>
        <text:p text:style-name="P3"><text:span text:style-name="text"><text:span text:style-name="T4"/></text:span></text:p>
        <text:p text:style-name="P3"><text:span text:style-name="text"><text:span text:style-name="T4">For unto us a Child is born,</text:span></text:span></text:p>
        <text:p text:style-name="P3"><text:span text:style-name="text"><text:span text:style-name="T4">Unto us a Son is given;</text:span></text:span></text:p>
        <text:p text:style-name="P3"><text:span text:style-name="text"><text:span text:style-name="T4">And the government will be upon His shoulder.</text:span></text:span></text:p>
        <text:p text:style-name="P3"><text:span text:style-name="text"><text:span text:style-name="T4"/></text:span></text:p>
        <text:p text:style-name="P3"><text:span text:style-name="text"><text:span text:style-name="T4">And His name will be called Wonderful, Counselor, Mighty God, Everlasting Father, Prince of Peace.</text:span></text:span></text:p>
        <text:p text:style-name="P3"><text:span text:style-name="text"><text:span text:style-name="T4"/></text:span></text:p>
        <text:p text:style-name="P3"><text:span text:style-name="text"><text:span text:style-name="T4">Of the increase of His government and peace There will be no end,</text:span></text:span></text:p>
        <text:p text:style-name="P3"><text:span text:style-name="text"><text:span text:style-name="T4">Upon the throne of David and over His kingdom,</text:span></text:span></text:p>
        <text:p text:style-name="P5"><text:span text:style-name="text"><text:span text:style-name="T4">To order it and establish it with judgment and justice From that time forward, even forever.</text:span></text:span></text:p>
        <text:p text:style-name="P3"><text:span text:style-name="text"><text:span text:style-name="T4"/></text:span></text:p>
        <text:p text:style-name="P3"><text:span text:style-name="text"><text:span text:style-name="T4">The zeal of the Lord of hosts will perform this.</text:span></text:span></text:p>
        <text:p text:style-name="P3"><text:span text:style-name="text"><text:span text:style-name="T3"/></text:span></text:p>
        <text:p text:style-name="P3"><text:span text:style-name="text"><text:span text:style-name="T3"/></text:span></text:p>
        <text:p text:style-name="P3"><text:span text:style-name="text"><text:span text:style-name="T3"/></text:span></text:p>
        <text:p text:style-name="P3"><text:span text:style-name="text"><text:span text:style-name="T3"/></text:span></text:p>
      </text:section>
      <text:p text:style-name="P2"><text:span text:style-name="text"><text:span text:style-name="T6">(Pause for a count of 5)</text:span></text:span></text:p>
      <text:p text:style-name="P2"><text:span text:style-name="text"><text:span text:style-name="T2">This is the word of the Lord.</text:span></text:span></text:p>
      <text:p text:style-name="P14">The F<text:span text:style-name="T12">irst</text:span> Sunday <text:span text:style-name="T12">after Christmas Day</text:span></text:p>
      <text:p text:style-name="P7"/>
      <text:p text:style-name="P8">Psal<text:span text:style-name="T11">m</text:span> <text:span text:style-name="T12">145</text:span></text:p>
      <text:p text:style-name="P8"/>
      <text:p text:style-name="P16">1 <text:s/>I WILL magnify thee, O God, my King; * and I will praise thy Name for ever and ever.</text:p>
      <text:p text:style-name="P15">2 <text:s/>Every day will I give thanks unto thee; * and praise thy Name for ever and ever.</text:p>
      <text:p text:style-name="P15">3 <text:s/>Great is the Lord, and marvellous worthy to be praised; * there is no end of his greatness.</text:p>
      <text:p text:style-name="P15">4 <text:s/>One generation shall praise thy works unto another, * and declare thy power.</text:p>
      <text:p text:style-name="P15">5 <text:s/>As for me, I will be talking of thy worship, * thy glory, thy praise, and wondrous works;</text:p>
      <text:p text:style-name="P15">6 <text:s/>So that men shall speak of the might of thy marvellous acts; * and I will also tell of thy greatness.</text:p>
      <text:p text:style-name="P15">7 <text:s/>The memorial of thine abundant kindness shall be showed; * and men shall sing of thy righteousness.</text:p>
      <text:p text:style-name="P15">8 <text:s/>The Lord is gracious and merciful; * long-suffering, and of great goodness.</text:p>
      <text:p text:style-name="P15">9 <text:s/>The Lord is loving unto every man; * and his mercy is over all his works.</text:p>
      <text:p text:style-name="P15">10 <text:s/>All thy works praise thee, O Lord; * and thy saints give thanks unto thee.</text:p>
      <text:p text:style-name="P15">11 <text:s/>They show the glory of thy kingdom, * and talk of thy power;</text:p>
      <text:p text:style-name="P15">12 <text:s/>That thy power, thy glory, and mightiness of thy kingdom, * might be known unto men.</text:p>
      <text:p text:style-name="P15">13 <text:s/>Thy kingdom is an everlasting kingdom, * and thy dominion endureth throughout all ages.</text:p>
      <text:p text:style-name="P15">14 <text:s/>The Lord upholdeth all such as fall, * and lifteth up all those that are down.</text:p>
      <text:p text:style-name="P15">15 <text:s/>The eyes of all wait upon thee, O Lord; * and thou givest them their meat in due season.</text:p>
      <text:p text:style-name="P15">16 <text:s/>Thou openest thine hand, * and fillest all things living with plenteousness.</text:p>
      <text:p text:style-name="P15">17 <text:s/>The Lord is righteous in all his ways, * and holy in all his works.</text:p>
      <text:p text:style-name="P15">18 <text:s/>The Lord is nigh unto all them that call upon him; * yea, all such as call upon him faithfully.</text:p>
      <text:p text:style-name="P15">19 <text:s/>He will fulfil the desire of them that fear him; * he also will hear their cry, and will help them.</text:p>
      <text:p text:style-name="P15">20 <text:s/>The Lord preserveth all them that love him; * but scattereth abroad all the ungodly.</text:p>
      <text:p text:style-name="P15">21 <text:s/>My mouth shall speak the praise of the Lord; * and let all flesh give thanks unto his holy Name for ever and ever.</text:p>
      <text:p text:style-name="P12"><text:span text:style-name="text"><text:span text:style-name="T1">Glory be…</text:span></text:span></text:p>
      <text:p text:style-name="P22">The <text:span text:style-name="T12">First</text:span> Sunday <text:span text:style-name="T12">after Christmas Day</text:span></text:p>
      <text:p text:style-name="P25"/>
      <text:p text:style-name="P1"><text:span text:style-name="T8">T</text:span>he Epistle is written in the <text:span text:style-name="T10">fourth</text:span> chapter of St. Paul's Epistle to the <text:span text:style-name="T12">Galatians</text:span>, beginning at the <text:span text:style-name="T12">first</text:span> verse.</text:p>
      <text:p text:style-name="P26"/>
      <text:p text:style-name="P1">This passage may be found in the Book of Common Prayer on page <text:span text:style-name="T12">104</text:span>.</text:p>
      <text:p text:style-name="P26"/>
      <text:p text:style-name="P23">(Pause to allow parishioners to find the page.)</text:p>
      <text:p text:style-name="P24"/>
      <text:section text:style-name="Sect1" text:name="Section1">
        <text:p text:style-name="P11">NOW I say, That the heir, as long as he is a child, differeth nothing from a servant, though he be lord of all; but is under tutors and governors until the time appointed of the father.</text:p>
        <text:p text:style-name="P11"/>
        <text:p text:style-name="P11">Even so we, when we were children, were in bondage under the elements of the world: but when the fulness of the time was come, God sent forth his Son, made of a woman, made under the law, to redeem them that were under the law, that we might receive the adoption of sons.</text:p>
        <text:p text:style-name="P11"/>
        <text:p text:style-name="P11">And because ye are sons, God hath sent forth the Spirit of his Son into your hearts, crying, Abba, Father.</text:p>
        <text:p text:style-name="P11"/>
        <text:p text:style-name="P11">Wherefore thou art no more a servant, but a son; and if a son, then an heir of God through Christ.</text:p>
      </text:section>
      <text:p text:style-name="P13"/>
      <text:p text:style-name="P28"><text:span text:style-name="text"><text:span text:style-name="T6">(Pause for a count of 5)</text:span></text:span></text:p>
      <text:p text:style-name="P27"><text:span text:style-name="text"><text:span text:style-name="T5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9:18.187137481</meta:creation-date>
    <meta:initial-creator>Figueroa Andrew</meta:initial-creator>
    <dc:language>en-US</dc:language>
    <meta:editing-cycles>38</meta:editing-cycles>
    <meta:editing-duration>PT3H51M42S</meta:editing-duration>
    <meta:generator>LibreOffice/7.1.7.2$Linux_X86_64 LibreOffice_project/10$Build-2</meta:generator>
    <dc:date>2021-12-22T12:19:48.688821554</dc:date>
    <dc:creator>Figueroa Andrew</dc:creator>
    <meta:document-statistic meta:table-count="0" meta:image-count="0" meta:object-count="0" meta:page-count="3" meta:paragraph-count="59" meta:word-count="819" meta:character-count="4151" meta:non-whitespace-character-count="3370"/>
  </office:meta>
</office:document-meta>
</file>