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3"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4" style:family="paragraph" style:parent-style-name="Standard">
      <loext:graphic-properties draw:fill="solid" draw:fill-color="#ffffff"/>
      <style:paragraph-properties fo:margin-top="0in" fo:margin-bottom="0in" style:contextual-spacing="false" fo:line-height="100%" fo:background-color="#ffffff"/>
      <style:text-properties officeooo:paragraph-rsid="0067099b"/>
    </style:style>
    <style:style style:name="P5" style:family="paragraph" style:parent-style-name="Standard">
      <loext:graphic-properties draw:fill="solid" draw:fill-color="#ffffff"/>
      <style:paragraph-properties fo:margin-top="0in" fo:margin-bottom="0in" style:contextual-spacing="false" fo:line-height="100%" fo:background-color="#ffffff"/>
      <style:text-properties officeooo:paragraph-rsid="006dedd2"/>
    </style:style>
    <style:style style:name="P6"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7"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8" style:family="paragraph" style:parent-style-name="Standard_20__28_user_29_">
      <style:paragraph-properties fo:line-height="100%"/>
      <style:text-properties fo:font-size="16pt" officeooo:paragraph-rsid="00030b59" style:font-size-asian="16pt" style:font-size-complex="16pt"/>
    </style:style>
    <style:style style:name="P9" style:family="paragraph" style:parent-style-name="Standard_20__28_user_29_">
      <style:paragraph-properties fo:line-height="100%"/>
      <style:text-properties fo:font-size="16pt" officeooo:paragraph-rsid="00016f9c" style:font-size-asian="16pt" style:font-size-complex="16pt"/>
    </style:style>
    <style:style style:name="P10" style:family="paragraph" style:parent-style-name="Standard_20__28_user_29_">
      <style:paragraph-properties fo:line-height="100%"/>
      <style:text-properties fo:font-size="16pt" officeooo:paragraph-rsid="0069e665" style:font-size-asian="16pt" style:font-size-complex="16pt"/>
    </style:style>
    <style:style style:name="P11" style:family="paragraph" style:parent-style-name="Standard_20__28_user_29_">
      <style:paragraph-properties fo:line-height="100%"/>
      <style:text-properties fo:font-size="16pt" officeooo:paragraph-rsid="0071a1be" style:font-size-asian="16pt" style:font-size-complex="16pt"/>
    </style:style>
    <style:style style:name="P12"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13"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4"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5" style:family="paragraph" style:parent-style-name="Standard_20__28_user_29_" style:master-page-name="">
      <loext:graphic-properties draw:fill="none"/>
      <style:paragraph-properties fo:margin-left="0.25in" fo:margin-right="0.5618in" fo:margin-top="0in" fo:margin-bottom="0.0598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16" style:family="paragraph" style:parent-style-name="Standard_20__28_user_29_">
      <loext:graphic-properties draw:fill="none"/>
      <style:paragraph-properties fo:margin-left="0.25in" fo:margin-right="0.5618in" fo:margin-top="0in" fo:margin-bottom="0.0598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6pt" officeooo:paragraph-rsid="00030b59" style:font-size-asian="16pt" style:font-size-complex="16pt" fo:hyphenate="false" fo:hyphenation-remain-char-count="2" fo:hyphenation-push-char-count="2" loext:hyphenation-no-caps="false"/>
    </style:style>
    <style:style style:name="P17"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18" style:family="paragraph" style:parent-style-name="Standard_20__28_user_29_">
      <style:paragraph-properties fo:line-height="100%"/>
      <style:text-properties fo:font-size="16pt" officeooo:paragraph-rsid="0069e665" style:font-size-asian="16pt" style:font-size-complex="16pt"/>
    </style:style>
    <style:style style:name="P19"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20"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21" style:family="paragraph" style:parent-style-name="Standard_20__28_user_29_">
      <style:paragraph-properties fo:line-height="100%"/>
      <style:text-properties fo:font-size="6pt" officeooo:paragraph-rsid="00030b59" style:font-size-asian="5.25pt" style:font-size-complex="6pt"/>
    </style:style>
    <style:style style:name="P22" style:family="paragraph" style:parent-style-name="Standard_20__28_user_29_">
      <style:paragraph-properties fo:line-height="100%"/>
      <style:text-properties fo:font-size="6pt" officeooo:paragraph-rsid="00016f9c" style:font-size-asian="5.25pt" style:font-size-complex="6pt"/>
    </style:style>
    <style:style style:name="P23"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2f1b14" style:font-weight-asian="bold" style:font-weight-complex="bold"/>
    </style:style>
    <style:style style:name="P24"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25"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26"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2f1b14" style:font-size-asian="5.25pt" style:font-weight-asian="bold" style:font-size-complex="6pt" style:font-weight-complex="bold"/>
    </style:style>
    <style:style style:name="P27"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8"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736fd4" style:font-size-asian="14pt" style:font-style-asian="normal" style:font-size-complex="14pt" style:font-style-complex="normal"/>
    </style:style>
    <style:style style:name="P2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736fd4"/>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fo:font-weight="normal" style:font-weight-asian="normal" style:font-weight-complex="normal"/>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fo:color="#c9211e" loext:opacity="100%" style:font-name="Liberation Serif" fo:font-size="14pt" fo:font-style="italic" fo:background-color="#ffffff" loext:char-shading-value="0" style:font-size-asian="14pt" style:font-style-asian="italic" style:font-name-complex="Times New Roman1" style:font-size-complex="14pt" style:font-style-complex="italic"/>
    </style:style>
    <style:style style:name="T7" style:family="text">
      <style:text-properties fo:font-weight="normal" style:font-weight-asian="normal" style:font-weight-complex="normal"/>
    </style:style>
    <style:style style:name="T8" style:family="text">
      <style:text-properties officeooo:rsid="0030a017"/>
    </style:style>
    <style:style style:name="T9" style:family="text">
      <style:text-properties officeooo:rsid="00520333"/>
    </style:style>
    <style:style style:name="T10" style:family="text">
      <style:text-properties officeooo:rsid="0058c28d"/>
    </style:style>
    <style:style style:name="T11" style:family="text">
      <style:text-properties officeooo:rsid="0065ffd5"/>
    </style:style>
    <style:style style:name="T12" style:family="text">
      <style:text-properties officeooo:rsid="00689091"/>
    </style:style>
    <style:style style:name="T13" style:family="text">
      <style:text-properties fo:color="#999999" loext:opacity="100%" style:font-name="Liberation Serif" fo:font-size="16pt" officeooo:rsid="006dedd2" fo:background-color="#ffffff" loext:char-shading-value="0" style:font-size-asian="16pt" style:font-name-complex="Times New Roman1" style:font-size-complex="16pt"/>
    </style:style>
    <style:style style:name="T14" style:family="text">
      <style:text-properties fo:color="#999999" loext:opacity="100%" officeooo:rsid="006dedd2"/>
    </style:style>
    <style:style style:name="T15" style:family="text">
      <style:text-properties officeooo:rsid="00736fd4"/>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7">The Second Sunday <text:span text:style-name="T10">after Christmas Day</text:span></text:p>
      <text:p text:style-name="P20"/>
      <text:p text:style-name="P8">The Old Testament is written in the <text:span text:style-name="T11">fourth</text:span> chapter of the <text:span text:style-name="T8">prophet Micah</text:span>, beginning at the <text:span text:style-name="T11">first</text:span> verse. <text:span text:style-name="T14">(4:1-5 &amp; 5:2-4)</text:span></text:p>
      <text:p text:style-name="P21"/>
      <text:p text:style-name="P9">This passage may be found in the pew <text:span text:style-name="T15">B</text:span>ible on page <text:span text:style-name="T11">1073</text:span>.</text:p>
      <text:p text:style-name="P22"/>
      <text:p text:style-name="P19">(Pause to allow parishioners to find the page.)</text:p>
      <text:p text:style-name="P19"/>
      <text:section text:style-name="Sect1" text:name="Section4">
        <text:p text:style-name="P5"><text:span text:style-name="text"><text:span text:style-name="T13">(4:1-5)</text:span></text:span></text:p>
        <text:p text:style-name="P3"><text:span text:style-name="text"><text:span text:style-name="T3">Now it shall come to pass in the latter days That the mountain of the Lord’s house Shall be established on the top of the mountains, And shall be exalted above the hills; And peoples shall flow to it.</text:span></text:span></text:p>
        <text:p text:style-name="P3"><text:span text:style-name="text"><text:span text:style-name="T3"/></text:span></text:p>
        <text:p text:style-name="P3"><text:span text:style-name="text"><text:span text:style-name="T3">Many nations shall come and say, “Come, and let us go up to the mountain of the Lord, To the house of the God of Jacob; He will teach us His ways, And we shall walk in His paths.” For out of Zion the law shall go forth, And the word of the Lord from Jerusalem.</text:span></text:span></text:p>
        <text:p text:style-name="P3"><text:span text:style-name="text"><text:span text:style-name="T3"/></text:span></text:p>
        <text:p text:style-name="P3"><text:span text:style-name="text"><text:span text:style-name="T3">He shall judge between many peoples,</text:span></text:span></text:p>
        <text:p text:style-name="P3"><text:span text:style-name="text"><text:span text:style-name="T3">And rebuke strong nations afar off;</text:span></text:span></text:p>
        <text:p text:style-name="P3"><text:span text:style-name="text"><text:span text:style-name="T3">They shall beat their swords into plowshares, And their spears into pruning hooks; Nation shall not lift up sword against nation, Neither shall they learn war anymore.</text:span></text:span></text:p>
        <text:p text:style-name="P3"><text:span text:style-name="text"><text:span text:style-name="T3"/></text:span></text:p>
        <text:p text:style-name="P3"><text:span text:style-name="text"><text:span text:style-name="T3">But everyone shall sit under his vine and under his fig tree, And no one shall make them afraid; For the mouth of the Lord of hosts has spoken.</text:span></text:span></text:p>
        <text:p text:style-name="P3"><text:span text:style-name="text"><text:span text:style-name="T3"/></text:span></text:p>
        <text:p text:style-name="P3"><text:span text:style-name="text"><text:span text:style-name="T3">For all people walk each in the name of his god, But we will walk in the name of the Lord our God Forever and ever.</text:span></text:span></text:p>
        <text:p text:style-name="P3"><text:span text:style-name="text"><text:span text:style-name="T3"/></text:span></text:p>
        <text:p text:style-name="P5"><text:span text:style-name="text"><text:span text:style-name="T13">(5:2-4)</text:span></text:span></text:p>
        <text:p text:style-name="P3"><text:span text:style-name="text"><text:span text:style-name="T3">“But you, Bethlehem Ephrathah, Though you are little among the thousands of Judah, Yet out of you shall come forth to Me The One to be Ruler in Israel, Whose goings forth are from of old, From everlasting.”</text:span></text:span></text:p>
        <text:p text:style-name="P3"><text:span text:style-name="text"><text:span text:style-name="T3"/></text:span></text:p>
        <text:p text:style-name="P4"><text:span text:style-name="text"><text:span text:style-name="T3">Therefore He shall give them up, Until the time that she who is in labor has given birth; Then the remnant of His brethren Shall return to the children of Israel.</text:span></text:span></text:p>
        <text:p text:style-name="P3"><text:span text:style-name="text"><text:span text:style-name="T3"/></text:span></text:p>
        <text:p text:style-name="P4"><text:span text:style-name="text"><text:span text:style-name="T3">And He shall stand and feed His flock In the strength of the Lord, In the majesty of the name of the Lord His God;</text:span></text:span></text:p>
        <text:p text:style-name="P3"><text:span text:style-name="text"><text:span text:style-name="T3"/></text:span></text:p>
        <text:p text:style-name="P3"><text:span text:style-name="text"><text:span text:style-name="T3">And they shall abide,</text:span></text:span></text:p>
        <text:p text:style-name="P3"><text:span text:style-name="text"><text:span text:style-name="T3">For now He shall be great</text:span></text:span></text:p>
        <text:p text:style-name="P3"><text:span text:style-name="text"><text:span text:style-name="T3">To the ends of the earth;</text:span></text:span></text:p>
        <text:p text:style-name="P3"><text:span text:style-name="text"><text:span text:style-name="T6"/></text:span></text:p>
      </text:section>
      <text:p text:style-name="P2"><text:span text:style-name="text"><text:span text:style-name="T5"/></text:span></text:p>
      <text:p text:style-name="P2"><text:span text:style-name="text"><text:span text:style-name="T5">(Pause for a count of 5)</text:span></text:span></text:p>
      <text:p text:style-name="P2"><text:span text:style-name="text"><text:span text:style-name="T2">This is the word of the Lord.</text:span></text:span></text:p>
      <text:p text:style-name="P14">The Second Sunday <text:span text:style-name="T10">after Christmas Day</text:span></text:p>
      <text:p text:style-name="P6"/>
      <text:p text:style-name="P7">Psal<text:span text:style-name="T9">m</text:span> <text:span text:style-name="T12">65</text:span></text:p>
      <text:p text:style-name="P7"/>
      <text:p text:style-name="P15">1 <text:s/>THOU, O God, art praised in Sion; * and unto thee shall the vow be performed in Jerusalem.</text:p>
      <text:p text:style-name="P16">2 <text:s/>Thou that hearest the prayer, * unto thee shall all flesh come.</text:p>
      <text:p text:style-name="P16">3 <text:s/>My misdeeds prevail against me: * O be thou merciful unto our sins.</text:p>
      <text:p text:style-name="P16">4 <text:s/>Blessed is the man whom thou choosest, and receivest unto thee: * he shall dwell in thy court, and shall be satisfied with the pleasures of thy house, even of thy holy temple.</text:p>
      <text:p text:style-name="P16">5 <text:s/>Thou shalt show us wonderful things in thy righteousness, O God of our salvation; * thou that art the hope of all the ends of the earth, and of them that remain in the broad sea.</text:p>
      <text:p text:style-name="P16">6 <text:s/>Who in his strength setteth fast the mountains, * and is girded about with power.</text:p>
      <text:p text:style-name="P16">7 <text:s/>Who stilleth the raging of the sea, * and the noise of his waves, and the madness of the peoples.</text:p>
      <text:p text:style-name="P16">8 <text:s/>They also that dwell in the uttermost parts of the earth shall be afraid at thy tokens, * thou that makest the out-goings of the morning and evening to praise thee.</text:p>
      <text:p text:style-name="P16">9 <text:s/>Thou visitest the earth, and blessest it; * thou makest it very plenteous.</text:p>
      <text:p text:style-name="P16">10 <text:s/>The river of God is full of water: * thou preparest their corn, for so thou providest for the earth.</text:p>
      <text:p text:style-name="P16">11 <text:s/>Thou waterest her furrows; thou sendest rain into the little valleys thereof; * thou makest it soft with the drops of rain, and blessest the increase of it.</text:p>
      <text:p text:style-name="P16">12 <text:s/>Thou crownest the year with thy goodness; * and thy clouds drop fatness.</text:p>
      <text:p text:style-name="P16">13 <text:s/>They shall drop upon the dwellings of the wilderness; * and the little hills shall rejoice on every side.</text:p>
      <text:p text:style-name="P16">14 <text:s/>The folds shall be full of sheep; * the valleys also shall stand so thick with corn, that they shall laugh and sing.</text:p>
      <text:p text:style-name="P12"><text:span text:style-name="text"><text:span text:style-name="T1"/></text:span></text:p>
      <text:p text:style-name="P12"><text:span text:style-name="text"><text:span text:style-name="T1">Glory be…</text:span></text:span></text:p>
      <text:p text:style-name="P23">The <text:span text:style-name="T10">Second Sunday</text:span> <text:span text:style-name="T10">after Christmas Day</text:span></text:p>
      <text:p text:style-name="P26"/>
      <text:p text:style-name="P1"><text:span text:style-name="T12">For t</text:span>he Epistle, <text:span text:style-name="T12">the lesson </text:span>is written in the <text:span text:style-name="T12">61st</text:span> chapter of <text:span text:style-name="T12">the prophet Isaiah</text:span>, beginning at the <text:span text:style-name="T10">first</text:span> verse.</text:p>
      <text:p text:style-name="P27"/>
      <text:p text:style-name="P1">This passage may be found in the Book of Common Prayer on page <text:span text:style-name="T10">106</text:span>.</text:p>
      <text:p text:style-name="P27"/>
      <text:p text:style-name="P24">(Pause to allow parishioners to find the page.)</text:p>
      <text:p text:style-name="P25"/>
      <text:section text:style-name="Sect1" text:name="Section1">
        <text:p text:style-name="P11">THE Spirit of the Lord GOD is upon me; because the LORD hath anointed me to preach good tidings unto the meek;</text:p>
        <text:p text:style-name="P11"/>
        <text:p text:style-name="P11">he hath sent me to bind up the brokenhearted, to proclaim liberty to the captives, and the opening of the prison to them that are bound;</text:p>
        <text:p text:style-name="P10"/>
        <text:p text:style-name="P10">to proclaim the acceptable year of the LORD , and the day of vengeance of our God; to comfort all that mourn;</text:p>
        <text:p text:style-name="P10"/>
        <text:p text:style-name="P10">to appoint unto them that mourn in Zion, to give unto them beauty for ashes, the oil of joy for mourning, the garment of praise for the spirit of heaviness; that they might be called trees of righteousness, the planting of the LORD, that he might be glorified.</text:p>
        <text:p text:style-name="P10"/>
        <text:p text:style-name="P10"/>
        <text:p text:style-name="P10"/>
        <text:p text:style-name="P10"/>
        <text:p text:style-name="P10"/>
        <text:p text:style-name="P10"/>
      </text:section>
      <text:p text:style-name="P13"/>
      <text:p text:style-name="P29"><text:span text:style-name="text"><text:span text:style-name="T5">(Pause for a count of 5)</text:span></text:span></text:p>
      <text:p text:style-name="P28"><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Liberation Serif1" svg:font-family="'Liberation Serif'" style:font-family-generic="swiss" style:font-pitch="variable"/>
    <style:font-face style:name="Droid Sans" svg:font-family="'Droid Sans'" style:font-family-generic="system" style:font-pitch="variable"/>
    <style:font-face style:name="Lohit Hindi" svg:font-family="'Lohit Hindi'" style:font-family-generic="system" style:font-pitch="variable"/>
    <style:font-face style:name="Mangal" svg:font-family="Mangal" style:font-family-generic="system" style:font-pitch="variable"/>
    <style:font-face style:name="OpenSymbol1" svg:font-family="OpenSymbol"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50</meta:editing-cycles>
    <meta:editing-duration>PT4H39M32S</meta:editing-duration>
    <meta:generator>LibreOffice/7.1.7.2$Linux_X86_64 LibreOffice_project/10$Build-2</meta:generator>
    <dc:date>2021-12-22T12:24:33.286917757</dc:date>
    <dc:creator>Figueroa Andrew</dc:creator>
    <meta:document-statistic meta:table-count="0" meta:image-count="0" meta:object-count="0" meta:page-count="3" meta:paragraph-count="48" meta:word-count="858" meta:character-count="4403" meta:non-whitespace-character-count="3579"/>
  </office:meta>
</office:document-meta>
</file>