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style:text-properties fo:color="#800000" fo:font-style="italic" officeooo:paragraph-rsid="0095f44a" style:font-style-asian="italic" style:font-style-complex="italic"/>
    </style:style>
    <style:style style:name="P7" style:family="paragraph" style:parent-style-name="Standard_20__28_user_29_">
      <style:paragraph-properties fo:line-height="100%"/>
      <style:text-properties fo:font-size="14pt" officeooo:paragraph-rsid="00016f9c" style:font-size-asian="14pt" style:font-size-complex="14pt"/>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officeooo:paragraph-rsid="00885a4c"/>
    </style:style>
    <style:style style:name="P10" style:family="paragraph" style:parent-style-name="Standard_20__28_user_29_">
      <style:paragraph-properties fo:line-height="100%"/>
      <style:text-properties officeooo:paragraph-rsid="00016f9c"/>
    </style:style>
    <style:style style:name="P11" style:family="paragraph" style:parent-style-name="Standard_20__28_user_29_">
      <style:paragraph-properties fo:line-height="100%"/>
      <style:text-properties fo:font-size="16pt" officeooo:paragraph-rsid="0095f44a" style:font-size-asian="16pt" style:font-size-complex="16pt"/>
    </style:style>
    <style:style style:name="P12" style:family="paragraph" style:parent-style-name="Standard_20__28_user_29_">
      <style:paragraph-properties fo:line-height="100%"/>
      <style:text-properties fo:font-size="12pt" officeooo:paragraph-rsid="00016f9c" style:font-size-asian="10.5pt" style:font-size-complex="12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 style:master-page-name="">
      <loext:graphic-properties draw:fill="solid" draw:fill-color="#ffffff"/>
      <style:paragraph-properties fo:margin-left="1.5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loext:hyphenation-no-caps="false"/>
    </style:style>
    <style:style style:name="P20" style:family="paragraph" style:parent-style-name="Standard">
      <loext:graphic-properties draw:fill="solid" draw:fill-color="#ffffff"/>
      <style:paragraph-properties fo:margin-left="1.5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loext:hyphenation-no-caps="false"/>
    </style:style>
    <style:style style:name="P21"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2"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4" style:family="paragraph" style:parent-style-name="Standard_20__28_user_29_">
      <style:paragraph-properties fo:line-height="100%"/>
      <style:text-properties fo:font-size="8pt" officeooo:paragraph-rsid="00030b59" style:font-size-asian="8pt" style:font-size-complex="8pt"/>
    </style:style>
    <style:style style:name="P25" style:family="paragraph" style:parent-style-name="Standard_20__28_user_29_">
      <style:paragraph-properties fo:margin-top="0in" fo:margin-bottom="0in" loext:contextual-spacing="false" fo:line-height="100%"/>
      <style:text-properties fo:font-size="9pt" officeooo:paragraph-rsid="000181df" style:font-size-asian="9pt" style:font-size-complex="9pt"/>
    </style:style>
    <style:style style:name="P26" style:family="paragraph" style:parent-style-name="Standard_20__28_user_29_">
      <style:paragraph-properties fo:margin-top="0in" fo:margin-bottom="0.0402in" loext:contextual-spacing="false" fo:line-height="100%" fo:text-align="center" style:justify-single-word="false" fo:break-before="page"/>
      <style:text-properties fo:color="#800000" fo:font-weight="bold" officeooo:paragraph-rsid="002f1b14" style:font-weight-asian="bold" style:font-weight-complex="bold"/>
    </style:style>
    <style:style style:name="P27" style:family="paragraph" style:parent-style-name="Standard_20__28_user_29_">
      <style:paragraph-properties fo:margin-top="0in" fo:margin-bottom="0.0402in" loext:contextual-spacing="false" fo:line-height="100%" fo:text-align="center" style:justify-single-word="false"/>
      <style:text-properties fo:font-weight="bold" officeooo:paragraph-rsid="00030b59" style:font-weight-asian="bold" style:font-weight-complex="bold"/>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fo:font-size="16pt" style:font-size-asian="16pt" style:font-size-complex="16pt"/>
    </style:style>
    <style:style style:name="T12" style:family="text">
      <style:text-properties fo:font-size="16pt" officeooo:rsid="00772a13" style:font-size-asian="16pt" style:font-size-complex="16pt"/>
    </style:style>
    <style:style style:name="T13" style:family="text">
      <style:text-properties fo:font-size="16pt" officeooo:rsid="00985522" style:font-size-asian="16pt" style:font-size-complex="16pt"/>
    </style:style>
    <style:style style:name="T14" style:family="text">
      <style:text-properties officeooo:rsid="00880aa8"/>
    </style:style>
    <style:style style:name="T15" style:family="text">
      <style:text-properties officeooo:rsid="00937e6c"/>
    </style:style>
    <style:style style:name="T16" style:family="text">
      <style:text-properties officeooo:rsid="0099ccc8"/>
    </style:style>
    <style:style style:name="T17" style:family="text">
      <style:text-properties officeooo:rsid="009c4b11"/>
    </style:style>
    <style:style style:name="T18" style:family="text">
      <style:text-properties fo:font-size="8pt" style:font-size-asian="8pt" style:font-size-complex="8pt"/>
    </style:style>
    <style:style style:name="T19" style:family="text">
      <style:text-properties fo:font-size="9pt" style:font-size-asian="9pt" style:font-size-complex="9pt"/>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First Sunday af<text:span text:style-name="T17">t</text:span>er Easter</text:p>
      <text:p text:style-name="P9"><text:span text:style-name="T11">The Old Testament is written in the </text:span><text:span text:style-name="T13">second</text:span><text:span text:style-name="T11"> chapter of </text:span><text:span text:style-name="T12">the Wisdom of Solomon, beginning at the 23</text:span><text:span text:style-name="T13">rd </text:span><text:span text:style-name="T11">verse.</text:span></text:p>
      <text:p text:style-name="P24"/>
      <text:p text:style-name="P10"><text:span text:style-name="T11">This passage </text:span><text:span text:style-name="T10">is</text:span><text:span text:style-name="T11"> found in </text:span><text:span text:style-name="T10">Revised Standard Version, Catholic Edition</text:span><text:span text:style-name="T11">.</text:span></text:p>
      <text:p text:style-name="P12">https://biblia.com/books/rsvce/Wis2:23 <text:span text:style-name="T16">to 3:9</text:span></text:p>
      <text:p text:style-name="P7"/>
      <text:p text:style-name="P5">(Pause to allow parishioners to find the page.)</text:p>
      <text:p text:style-name="P5"/>
      <text:section text:style-name="Sect1" text:name="Section4">
        <text:p text:style-name="P19">God created man for incorruption,</text:p>
        <text:p text:style-name="P20">and made him in the image of his own eternity,</text:p>
        <text:p text:style-name="P20">but through the devil’s envy death entered the world,</text:p>
        <text:p text:style-name="P20">and those who belong to his party experience it.</text:p>
        <text:p text:style-name="P20"/>
        <text:p text:style-name="P20">But the souls of the righteous are in the hand of God,</text:p>
        <text:p text:style-name="P20">and no torment will ever touch them.</text:p>
        <text:p text:style-name="P20">In the eyes of the foolish they seemed to have died,</text:p>
        <text:p text:style-name="P20">and their departure was thought to be an affliction,</text:p>
        <text:p text:style-name="P20">and their going from us to be their destruction;</text:p>
        <text:p text:style-name="P20">but they are at peace.</text:p>
        <text:p text:style-name="P20"/>
        <text:p text:style-name="P20">For though in the sight of men they were punished,</text:p>
        <text:p text:style-name="P20">their hope is full of immortality.</text:p>
        <text:p text:style-name="P20">Having been disciplined a little, they will receive great good,</text:p>
        <text:p text:style-name="P20">because God tested them and found them worthy of himself;</text:p>
        <text:p text:style-name="P20">like gold in the furnace he tried them,</text:p>
        <text:p text:style-name="P20">and like a sacrificial burnt offering he accepted them.</text:p>
        <text:p text:style-name="P20"/>
        <text:p text:style-name="P20">In the time of their visitation they will shine forth,</text:p>
        <text:p text:style-name="P20">and will run like sparks through the stubble.</text:p>
        <text:p text:style-name="P20">They will govern nations and rule over peoples,</text:p>
        <text:p text:style-name="P20">and the Lord will reign over them for ever.</text:p>
        <text:p text:style-name="P20">Those who trust in him will understand truth,</text:p>
        <text:p text:style-name="P20">and the faithful will abide with him in love,</text:p>
        <text:p text:style-name="P20">because grace and mercy are upon his elect,</text:p>
        <text:p text:style-name="P20">and he watches over his holy ones.</text:p>
      </text:section>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6">The First Sunday af<text:span text:style-name="T17">t</text:span>er Easter</text:p>
      <text:p text:style-name="P27">Psal<text:span text:style-name="T5">m</text:span> <text:span text:style-name="T15">66</text:span></text:p>
      <text:p text:style-name="P8"/>
      <text:p text:style-name="P21">1 <text:s/>O BE joyful in God, all ye lands; * sing praises unto the honour of his Name; make his praise to be glorious.</text:p>
      <text:p text:style-name="P22">2 <text:s/>Say unto God, O how wonderful art thou in thy works! * through the greatness of thy power shall thine enemies bow down unto thee.</text:p>
      <text:p text:style-name="P22">3 <text:s/>For all the world shall worship thee, * sing of thee, and praise thy Name.</text:p>
      <text:p text:style-name="P22">4 <text:s/>O come hither, and behold the works of God; * how wonderful he is in his doing toward the children of men.</text:p>
      <text:p text:style-name="P22">5 <text:s/>He turned the sea into dry land, * so that they went through the water on foot; there did we rejoice thereof.</text:p>
      <text:p text:style-name="P22">6 <text:s/>He ruleth with his power for ever; his eyes behold the nations: * and such as will not believe shall not be able to exalt themselves.</text:p>
      <text:p text:style-name="P22">7 <text:s/>O praise our God, ye peoples, * and make the voice of his praise to be heard;</text:p>
      <text:p text:style-name="P22">8 <text:s/>Who holdeth our soul in life; * and suffereth not our feet to slip.</text:p>
      <text:p text:style-name="P22">9 <text:s/>For thou, O God, hast proved us; * thou also hast tried us, like as silver is tried.</text:p>
      <text:p text:style-name="P22">10 <text:s/>Thou broughtest us into the snare; * and laidest trouble upon our loins.</text:p>
      <text:p text:style-name="P22">11 <text:s/>Thou sufferedst men to ride over our heads; * we went through fire and water, and thou broughtest us out into a wealthy place.</text:p>
      <text:p text:style-name="P22">12 <text:s/>I will go into thine house with burnt-offerings, and will pay thee my vows, * which I promised with my lips, and spake with my mouth, when I was in trouble.</text:p>
      <text:p text:style-name="P22">13 <text:s/>I will offer unto thee fat burnt-sacrifices, with the incense of rams; * I will offer bullocks and goats.</text:p>
      <text:p text:style-name="P22">14 <text:s/>O come hither, and hearken, all ye that fear God; * and I will tell you what he hath done for my soul.</text:p>
      <text:p text:style-name="P22">15 <text:s/>I called unto him with my mouth, * and gave him praises with my tongue.</text:p>
      <text:p text:style-name="P22">16 <text:s/>If I incline unto wickedness with mine heart, * the Lord will not hear me.</text:p>
      <text:p text:style-name="P22">17 <text:s/>But God hath heard me; * and considered the voice of my prayer.</text:p>
      <text:p text:style-name="P22">18 <text:s/>Praised be God, who hath not cast out my prayer, * nor turned his mercy from me.</text:p>
      <text:p text:style-name="P13"><text:span text:style-name="text"><text:span text:style-name="T1"/></text:span></text:p>
      <text:p text:style-name="P13"><text:span text:style-name="text"><text:span text:style-name="T1">Glory be…</text:span></text:span></text:p>
      <text:p text:style-name="P16">The First Sunday af<text:span text:style-name="T17">t</text:span>er Easter</text:p>
      <text:p text:style-name="P3"><text:span text:style-name="T11">The New Testament is written in the </text:span><text:span text:style-name="T6">f</text:span><text:span text:style-name="T9">ifth</text:span><text:span text:style-name="T11"> chapter of </text:span><text:span text:style-name="T8">St. J</text:span><text:span text:style-name="T9">ohn</text:span><text:span text:style-name="T8">’s </text:span><text:span text:style-name="T9">First</text:span><text:span text:style-name="T8"> </text:span><text:span text:style-name="T9">E</text:span><text:span text:style-name="T8">pistle</text:span><text:span text:style-name="T11"> beginning at the </text:span><text:span text:style-name="T7">f</text:span><text:span text:style-name="T9">ourth</text:span><text:span text:style-name="T11"> verse.</text:span></text:p>
      <text:p text:style-name="P25"/>
      <text:p text:style-name="P2">This passage may be found in the Book of Common Prayer on page <text:span text:style-name="T14">170</text:span>.</text:p>
      <text:p text:style-name="P1"/>
      <text:p text:style-name="P15">(Pause to allow parishioners to find the page.)</text:p>
      <text:p text:style-name="P14"/>
      <text:section text:style-name="Sect2" text:name="Section1">
        <text:p text:style-name="P11">WHATSOEVER is born of God overcometh the world: and this is the victory that overcometh the world, even our faith. Who is he that overcometh the world, but he that believeth that Jesus is the Son of God? This is he that came by water and blood, even Jesus Christ; not by water only, but by water and blood.</text:p>
        <text:p text:style-name="P11"/>
        <text:p text:style-name="P11">And it is the Spirit that beareth witness, because the Spirit is truth. For there are three that bear witness, the Spirit, and the water, and the blood: and these three agree in one. If we receive the witness of men, the witness of God is greater: for this is the witness of God which he hath testified of his Son. He that believeth on the Son of God hath the witness in himself: he that believeth not God hath made him a liar; because he believeth not the record that God gave of his Son.</text:p>
        <text:p text:style-name="P11"/>
        <text:p text:style-name="P11">And this is the record, that God hath given to us eternal life, and this life is in his Son. He that hath the Son hath life; and he that hath not the Son of God hath not life.</text:p>
        <text:p text:style-name="P6"/>
      </text:section>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87</meta:editing-cycles>
    <meta:editing-duration>PT8H43M6S</meta:editing-duration>
    <meta:generator>LibreOffice/6.4.7.2$Linux_X86_64 LibreOffice_project/40$Build-2</meta:generator>
    <dc:date>2021-04-07T16:00:41.013885210</dc:date>
    <dc:creator>Figueroa Andrew</dc:creator>
    <meta:document-statistic meta:table-count="0" meta:image-count="0" meta:object-count="0" meta:page-count="3" meta:paragraph-count="61" meta:word-count="896" meta:character-count="4565" meta:non-whitespace-character-count="3712"/>
  </office:meta>
</office:document-meta>
</file>