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line-height="100%"/>
      <style:text-properties fo:font-size="16pt" officeooo:paragraph-rsid="00016f9c" style:font-size-asian="16pt" style:font-size-complex="16pt"/>
    </style:style>
    <style:style style:name="P5" style:family="paragraph" style:parent-style-name="Standard_20__28_user_29_">
      <style:paragraph-properties fo:line-height="100%"/>
      <style:text-properties fo:font-size="16pt" officeooo:paragraph-rsid="0073033a" style:font-size-asian="16pt" style:font-size-complex="16pt"/>
    </style:style>
    <style:style style:name="P6"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7"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style:style>
    <style:style style:name="P8" style:family="paragraph" style:parent-style-name="Standard_20__28_user_29_">
      <style:paragraph-properties fo:margin-top="0in" fo:margin-bottom="0in" style:contextual-spacing="false" fo:line-height="100%"/>
      <style:text-properties officeooo:paragraph-rsid="000181df"/>
    </style:style>
    <style:style style:name="P9"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0" style:family="paragraph" style:parent-style-name="Standard_20__28_user_29_">
      <style:paragraph-properties fo:line-height="100%"/>
      <style:text-properties officeooo:paragraph-rsid="00030b59"/>
    </style:style>
    <style:style style:name="P11"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2"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3"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4"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6"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7"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19"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0"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1"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2" style:family="paragraph" style:parent-style-name="Standard_20__28_user_29_">
      <style:paragraph-properties fo:line-height="100%"/>
      <style:text-properties fo:font-size="8pt" officeooo:paragraph-rsid="00030b59" style:font-size-asian="8pt" style:font-size-complex="8pt"/>
    </style:style>
    <style:style style:name="P2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4"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8" style:family="text">
      <style:text-properties style:use-window-font-color="true" loext:opacity="0%"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7a95cc"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0825d"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83c763"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style:use-window-font-color="true" loext:opacity="0%" style:font-name="Liberation Serif" fo:font-size="16pt" fo:language="en" fo:country="US" officeooo:rsid="00857f12" style:letter-kerning="true" style:font-name-asian="Droid Sans" style:font-size-asian="16pt" style:language-asian="zh" style:country-asian="CN" style:font-name-complex="Lohit Hindi" style:font-size-complex="16pt" style:language-complex="hi" style:country-complex="IN"/>
    </style:style>
    <style:style style:name="T14" style:family="text">
      <style:text-properties style:use-window-font-color="true" loext:opacity="0%" style:font-name="Liberation Serif" fo:font-size="16pt" fo:language="en" fo:country="US" officeooo:rsid="00869cd0" style:letter-kerning="true" style:font-name-asian="Droid Sans" style:font-size-asian="16pt" style:language-asian="zh" style:country-asian="CN" style:font-name-complex="Lohit Hindi" style:font-size-complex="16pt" style:language-complex="hi" style:country-complex="IN"/>
    </style:style>
    <style:style style:name="T15" style:family="text">
      <style:text-properties fo:font-size="16pt" style:font-size-asian="16pt" style:font-size-complex="16pt"/>
    </style:style>
    <style:style style:name="T16" style:family="text">
      <style:text-properties fo:font-size="16pt" officeooo:rsid="00800a57" style:font-size-asian="16pt" style:font-size-complex="16pt"/>
    </style:style>
    <style:style style:name="T17" style:family="text">
      <style:text-properties fo:font-size="16pt" officeooo:rsid="00772a13" style:font-size-asian="16pt" style:font-size-complex="16pt"/>
    </style:style>
    <style:style style:name="T18" style:family="text">
      <style:text-properties fo:font-size="16pt" officeooo:rsid="007a95cc" style:font-size-asian="16pt" style:font-size-complex="16pt"/>
    </style:style>
    <style:style style:name="T19" style:family="text">
      <style:text-properties fo:font-size="16pt" officeooo:rsid="0072ef9e" style:font-size-asian="16pt" style:font-size-complex="16pt"/>
    </style:style>
    <style:style style:name="T20" style:family="text">
      <style:text-properties fo:font-size="16pt" officeooo:rsid="00857f12" style:font-size-asian="16pt" style:font-size-complex="16pt"/>
    </style:style>
    <style:style style:name="T21" style:family="text">
      <style:text-properties fo:font-size="16pt" officeooo:rsid="007d3c43" style:font-size-asian="16pt" style:font-size-complex="16pt"/>
    </style:style>
    <style:style style:name="T22" style:family="text">
      <style:text-properties officeooo:rsid="007c06ea"/>
    </style:style>
    <style:style style:name="T23" style:family="text">
      <style:text-properties officeooo:rsid="0083c763"/>
    </style:style>
    <style:style style:name="T24" style:family="text">
      <style:text-properties officeooo:rsid="008980cd"/>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4">Septuagesima</text:p>
      <text:p text:style-name="P10"><text:span text:style-name="T15">The Old Testament is written in the </text:span><text:span text:style-name="T16">first</text:span><text:span text:style-name="T15"> chapter of </text:span><text:span text:style-name="T17">the </text:span><text:span text:style-name="T16">the Book of </text:span><text:span text:style-name="T8">J</text:span><text:span text:style-name="T11">oshua</text:span><text:span text:style-name="T15">, beginning at the </text:span><text:span text:style-name="T9">f</text:span><text:span text:style-name="T11">ir</text:span><text:span text:style-name="T10">st</text:span><text:span text:style-name="T18"> </text:span><text:span text:style-name="T15">verse.</text:span></text:p>
      <text:p text:style-name="P22"/>
      <text:p text:style-name="P4">This passage may be found in the pew <text:span text:style-name="T24">B</text:span>ible on page <text:span text:style-name="T23">245</text:span>.</text:p>
      <text:p text:style-name="P2"/>
      <text:p text:style-name="P12">(Pause to allow parishioners to find the page.)</text:p>
      <text:p text:style-name="P12"/>
      <text:section text:style-name="Sect1" text:name="Section4">
        <text:p text:style-name="P9"><text:span text:style-name="text"><text:span text:style-name="T7">After the death of Moses the servant of the Lord, it came to pass that the Lord spoke to Joshua the son of Nun, Moses’ assistant, saying: “Moses My servant is dead. Now therefore, arise, go over this Jordan, you and all this people, to the land which I am giving to them—the children of Israel. Every place that the sole of your foot will tread upon I have given you, as I said to Moses. From the wilderness and this Lebanon as far as the great river, the River Euphrates, all the land of the Hittites, and to the Great Sea toward the going down of the sun, shall be your territory.</text:span></text:span></text:p>
        <text:p text:style-name="P9"><text:span text:style-name="text"><text:span text:style-name="T7"/></text:span></text:p>
        <text:p text:style-name="P9"><text:span text:style-name="text"><text:span text:style-name="T7">No man shall be able to stand before you all the days of your life; as I was with Moses, so I will be with you. I will not leave you nor forsake you. Be strong and of good courage, for to this people you shall divide as an inheritance the land which I swore to their fathers to give them.</text:span></text:span></text:p>
        <text:p text:style-name="P9"><text:span text:style-name="text"><text:span text:style-name="T7"/></text:span></text:p>
        <text:p text:style-name="P9"><text:span text:style-name="text"><text:span text:style-name="T7">Only be strong and very courageous, that you may observe to do according to all the law which Moses My servant commanded you; do not turn from it to the right hand or to the left, that you may prosper wherever you go.</text:span></text:span></text:p>
        <text:p text:style-name="P9"><text:span text:style-name="text"><text:span text:style-name="T7"/></text:span></text:p>
        <text:p text:style-name="P9"><text:span text:style-name="text"><text:span text:style-name="T7">This Book of the Law shall not depart from your mouth, but you shall meditate in it day and night, that you may observe to do according to all that is written in it. For then you will make your way prosperous, and then you will have good success. Have I not commanded you? Be strong and of good courage; do not be afraid, nor be dismayed, for the Lord your God is with you wherever you go.”</text:span></text:span></text:p>
      </text:section>
      <text:p text:style-name="P11"><text:span text:style-name="text"><text:span text:style-name="T3"/></text:span></text:p>
      <text:p text:style-name="P11"><text:span text:style-name="text"><text:span text:style-name="T3"/></text:span></text:p>
      <text:p text:style-name="P11"><text:span text:style-name="text"><text:span text:style-name="T3">(Pause for a count of 5)</text:span></text:span></text:p>
      <text:p text:style-name="P11"><text:span text:style-name="text"><text:span text:style-name="T2">This is the word of the Lord.</text:span></text:span></text:p>
      <text:p text:style-name="P16">Septuagesima</text:p>
      <text:p text:style-name="P15"/>
      <text:p text:style-name="P19">Psal<text:span text:style-name="T5">m</text:span> <text:span text:style-name="T22">20</text:span></text:p>
      <text:p text:style-name="P19"/>
      <text:p text:style-name="P6">1 <text:s/>THE Lord hear thee in the day of trouble; * the Name of the God of Jacob defend thee:</text:p>
      <text:p text:style-name="P7">2 <text:s/>Send thee help from the sanctuary, * and strengthen thee out of Sion:</text:p>
      <text:p text:style-name="P7">3 <text:s/>Remember all thy offerings, * and accept thy burnt-sacrifice:</text:p>
      <text:p text:style-name="P7">4 <text:s/>Grant thee thy heart’s desire, * and fulfil all thy mind.</text:p>
      <text:p text:style-name="P7">5 <text:s/>We will rejoice in thy salvation, and triumph in the Name of the Lord our God: * the Lord perform all thy petitions.</text:p>
      <text:p text:style-name="P7">6 <text:s/>Now know I that the Lord helpeth his anointed, and will hear him from his holy heaven, * even with the wholesome strength of his right hand.</text:p>
      <text:p text:style-name="P7">7 <text:s/>Some put their trust in chariots, and some in horses; * but we will remember the Name of the Lord our God.</text:p>
      <text:p text:style-name="P7">8 <text:s/>They are brought down and fallen; * but we are risen and stand upright.</text:p>
      <text:p text:style-name="P7">9 <text:s/>Save, Lord; and hear us, O King of heaven, * when we call upon thee.</text:p>
      <text:p text:style-name="P20"><text:span text:style-name="text"><text:span text:style-name="T1"/></text:span></text:p>
      <text:p text:style-name="P20"><text:span text:style-name="text"><text:span text:style-name="T1">Glory be…</text:span></text:span></text:p>
      <text:p text:style-name="P17">Septuagesima</text:p>
      <text:p text:style-name="P8"><text:span text:style-name="T19">T</text:span><text:span text:style-name="T15">he </text:span><text:span text:style-name="T19">New Testament </text:span><text:span text:style-name="T15">is written in the </text:span><text:span text:style-name="T20">ninth</text:span><text:span text:style-name="T15"> chapter of </text:span><text:span text:style-name="T19">St. Paul’s </text:span><text:span text:style-name="T12">f</text:span><text:span text:style-name="T14">irst</text:span><text:span text:style-name="T19"> epistle to the </text:span><text:span text:style-name="T12">C</text:span><text:span text:style-name="T13">orinthi</text:span><text:span text:style-name="T19">ans</text:span><text:span text:style-name="T15">, beginning at the </text:span><text:span text:style-name="T20">24</text:span><text:span text:style-name="T21">th</text:span><text:span text:style-name="T15"> verse.</text:span></text:p>
      <text:p text:style-name="P23"/>
      <text:p text:style-name="P3">This passage may be found in the Book of Common Prayer on page <text:span text:style-name="T6">119</text:span>.</text:p>
      <text:p text:style-name="P1"/>
      <text:p text:style-name="P13">(Pause to allow parishioners to find the page.)</text:p>
      <text:p text:style-name="P18"/>
      <text:section text:style-name="Sect1" text:name="Section1">
        <text:p text:style-name="P5">KNOW ye not that they which run in a race run all, but one receiveth the prize? So run, that ye may obtain.</text:p>
        <text:p text:style-name="P5"/>
        <text:p text:style-name="P5">And every man that striveth for the mastery is temperate in all things. Now they do it to obtain a corruptible crown; but we an incorruptible. I therefore so run, not as uncertainly; so fight I, not as one that beateth the air: but I keep under my body, and bring it into subjection; lest that by any means, when I have preached to others, I myself should be a castaway.</text:p>
      </text:section>
      <text:p text:style-name="P14"/>
      <text:p text:style-name="P14"/>
      <text:p text:style-name="P14">(Pause for a count of 5)</text:p>
      <text:p text:style-name="P21"><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67</meta:editing-cycles>
    <meta:editing-duration>PT12H58M48S</meta:editing-duration>
    <meta:generator>LibreOffice/7.2.5.2.0$Linux_X86_64 LibreOffice_project/20$Build-2</meta:generator>
    <dc:date>2022-02-19T14:03:50.502995083</dc:date>
    <dc:creator>Figueroa Andrew</dc:creator>
    <meta:document-statistic meta:table-count="0" meta:image-count="0" meta:object-count="0" meta:page-count="3" meta:paragraph-count="30" meta:word-count="669" meta:character-count="3361" meta:non-whitespace-character-count="2714"/>
  </office:meta>
</office:document-meta>
</file>