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line-height="100%"/>
      <style:text-properties fo:font-size="14pt" officeooo:paragraph-rsid="00016f9c" style:font-size-asian="14pt" style:font-size-complex="14pt"/>
    </style:style>
    <style:style style:name="P3"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4" style:family="paragraph" style:parent-style-name="Standard_20__28_user_29_">
      <style:paragraph-properties fo:margin-top="0in" fo:margin-bottom="0in" style:contextual-spacing="false" fo:line-height="100%"/>
      <style:text-properties fo:font-size="16pt" officeooo:paragraph-rsid="008cba20" style:font-size-asian="16pt" style:font-size-complex="16pt"/>
    </style:style>
    <style:style style:name="P5" style:family="paragraph" style:parent-style-name="Standard_20__28_user_29_">
      <style:paragraph-properties fo:line-height="100%"/>
      <style:text-properties fo:font-size="16pt" officeooo:paragraph-rsid="00016f9c" style:font-size-asian="16pt" style:font-size-complex="16pt"/>
    </style:style>
    <style:style style:name="P6" style:family="paragraph" style:parent-style-name="Standard_20__28_user_29_">
      <style:paragraph-properties fo:line-height="100%"/>
      <style:text-properties fo:font-size="16pt" officeooo:paragraph-rsid="0073033a" style:font-size-asian="16pt" style:font-size-complex="16pt"/>
    </style:style>
    <style:style style:name="P7"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8"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_20__28_user_29_">
      <style:paragraph-properties fo:line-height="100%"/>
      <style:text-properties officeooo:paragraph-rsid="00030b59"/>
    </style:style>
    <style:style style:name="P12" style:family="paragraph" style:parent-style-name="Standard">
      <loext:graphic-properties draw:fill="solid" draw:fill-color="#ffffff"/>
      <style:paragraph-properties fo:margin-top="0in" fo:margin-bottom="0in" style:contextual-spacing="false" fo:line-height="100%" fo:background-color="#ffffff"/>
      <style:text-properties officeooo:paragraph-rsid="008ac0ae"/>
    </style:style>
    <style:style style:name="P13"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5"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6"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17"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8"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9"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20"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3" style:family="paragraph" style:parent-style-name="Standard_20__28_user_29_">
      <style:paragraph-properties fo:line-height="100%"/>
      <style:text-properties fo:font-size="8pt" officeooo:paragraph-rsid="00030b59" style:font-size-asian="8pt" style:font-size-complex="8pt"/>
    </style:style>
    <style:style style:name="P24"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8" style:family="text">
      <style:text-properties style:use-window-font-color="true" loext:opacity="0%" style:font-name="Liberation Serif" fo:font-size="16pt" fo:language="en" fo:country="US" officeooo:rsid="00861193"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868c30"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89004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language="en" fo:country="US" officeooo:rsid="0072ef9e" style:letter-kerning="true" style:font-name-asian="Droid Sans" style:language-asian="zh" style:country-asian="CN" style:font-name-complex="Lohit Hindi" style:language-complex="hi" style:country-complex="IN"/>
    </style:style>
    <style:style style:name="T12" style:family="text">
      <style:text-properties style:use-window-font-color="true" loext:opacity="0%" style:font-name="Liberation Serif" fo:language="en" fo:country="US" officeooo:rsid="0088b266" style:letter-kerning="true" style:font-name-asian="Droid Sans" style:language-asian="zh" style:country-asian="CN" style:font-name-complex="Lohit Hindi" style:language-complex="hi" style:country-complex="IN"/>
    </style:style>
    <style:style style:name="T13" style:family="text">
      <style:text-properties officeooo:rsid="0072ef9e"/>
    </style:style>
    <style:style style:name="T14" style:family="text">
      <style:text-properties fo:font-size="16pt" style:font-size-asian="16pt" style:font-size-complex="16pt"/>
    </style:style>
    <style:style style:name="T15" style:family="text">
      <style:text-properties fo:font-size="16pt" officeooo:rsid="007a95cc" style:font-size-asian="16pt" style:font-size-complex="16pt"/>
    </style:style>
    <style:style style:name="T16" style:family="text">
      <style:text-properties fo:font-size="16pt" officeooo:rsid="00890042" style:font-size-asian="16pt" style:font-size-complex="16pt"/>
    </style:style>
    <style:style style:name="T17" style:family="text">
      <style:text-properties officeooo:rsid="008b7abd"/>
    </style:style>
    <style:style style:name="T18" style:family="text">
      <style:text-properties officeooo:rsid="008cba20"/>
    </style:style>
    <style:style style:name="T19" style:family="text">
      <style:text-properties officeooo:rsid="008f20c7"/>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Quinquagesima</text:p>
      <text:p text:style-name="P11"><text:span text:style-name="T14">The Old Testament is written in the </text:span><text:span text:style-name="T16">tenth</text:span><text:span text:style-name="T14"> chapter of </text:span><text:span text:style-name="T8">the Book of Moses called Deuteronomy</text:span><text:span text:style-name="T14">, beginning at the </text:span><text:span text:style-name="T9">1</text:span><text:span text:style-name="T10">2</text:span><text:span text:style-name="T9">th</text:span><text:span text:style-name="T15"> </text:span><text:span text:style-name="T14">verse.</text:span></text:p>
      <text:p text:style-name="P23"/>
      <text:p text:style-name="P5">This passage may be found in the pew <text:span text:style-name="T19">B</text:span>ible on page <text:span text:style-name="T17">214</text:span>.</text:p>
      <text:p text:style-name="P2"/>
      <text:p text:style-name="P13">(Pause to allow parishioners to find the page.)</text:p>
      <text:p text:style-name="P13"/>
      <text:section text:style-name="Sect1" text:name="Section4">
        <text:p text:style-name="P10"><text:span text:style-name="text"><text:span text:style-name="T7">“And now, Israel, what does the Lord your God require of you, but to fear the Lord your God, to walk in all His ways and to love Him, to serve the Lord your God with all your heart and with all your soul, and to keep the commandments of the Lord and His statutes which I command you today for your good?</text:span></text:span></text:p>
        <text:p text:style-name="P10"><text:span text:style-name="text"><text:span text:style-name="T7"/></text:span></text:p>
        <text:p text:style-name="P12"><text:span text:style-name="text"><text:span text:style-name="T7">“Indeed heaven and the highest heavens belong to the Lord your God, also the earth with all that is in it. The Lord delighted only in your fathers, to love them; and He chose their descendants after them, you above all peoples, as it is this day.</text:span></text:span></text:p>
        <text:p text:style-name="P12"><text:span text:style-name="text"><text:span text:style-name="T7"/></text:span></text:p>
        <text:p text:style-name="P12"><text:span text:style-name="text"><text:span text:style-name="T7">“Therefore circumcise the foreskin of your heart, and be stiff-necked no longer. For the Lord your God is God of gods and Lord of lords, the great God, mighty and awesome, who shows no partiality nor takes a bribe. He administers justice for the fatherless and the widow, and loves the stranger, giving him food and clothing.</text:span></text:span></text:p>
        <text:p text:style-name="P10"><text:span text:style-name="text"><text:span text:style-name="T7"/></text:span></text:p>
        <text:p text:style-name="P10"><text:span text:style-name="text"><text:span text:style-name="T7">“Therefore love the stranger, for you were strangers in the land of Egypt. You shall fear the Lord your God; you shall serve Him, and to Him you shall hold fast, and take oaths in His name. He is your praise, and He is your God, who has done for you these great and awesome things which your eyes have seen. Your fathers went down to Egypt with seventy persons, and now the Lord your God has made you as the stars of heaven in multitude.</text:span></text:span></text:p>
        <text:p text:style-name="P10"><text:span text:style-name="text"><text:span text:style-name="T7"/></text:span></text:p>
        <text:p text:style-name="P10"><text:span text:style-name="text"><text:span text:style-name="T7">“Therefore you shall love the Lord your God, and keep His charge, His statutes, His judgments, and His commandments always.”</text:span></text:span></text:p>
      </text:section>
      <text:p text:style-name="P9"><text:span text:style-name="text"><text:span text:style-name="T3"/></text:span></text:p>
      <text:p text:style-name="P9"><text:span text:style-name="text"><text:span text:style-name="T3"/></text:span></text:p>
      <text:p text:style-name="P9"><text:span text:style-name="text"><text:span text:style-name="T3">(Pause for a count of 5)</text:span></text:span></text:p>
      <text:p text:style-name="P9"><text:span text:style-name="text"><text:span text:style-name="T2">This is the word of the Lord.</text:span></text:span></text:p>
      <text:p text:style-name="P17">Quinquagesima</text:p>
      <text:p text:style-name="P16"/>
      <text:p text:style-name="P20">Psal<text:span text:style-name="T5">m</text:span> <text:span text:style-name="T17">103</text:span></text:p>
      <text:p text:style-name="P20"/>
      <text:p text:style-name="P7">1 <text:s/>PRAISE the Lord, O my soul; * and all that is within me, praise his holy Name.</text:p>
      <text:p text:style-name="P8">2 <text:s/>Praise the Lord, O my soul, * and forget not all his benefits:</text:p>
      <text:p text:style-name="P8">3 <text:s/>Who forgiveth all thy sin, * and healeth all thine infirmities;</text:p>
      <text:p text:style-name="P8">4 <text:s/>Who saveth thy life from destruction, * and crowneth thee with mercy and loving-kindness;</text:p>
      <text:p text:style-name="P8">5 <text:s/>Who satisfieth thy mouth with good things, * making thee young and lusty as an eagle.</text:p>
      <text:p text:style-name="P8">6 <text:s/>The Lord executeth righteousness and judgment * for all them that are oppressed with wrong.</text:p>
      <text:p text:style-name="P8">7 <text:s/>He showed his ways unto Moses, * his works unto the children of Israel.</text:p>
      <text:p text:style-name="P8">8 <text:s/>The Lord is full of compassion and mercy, * long-suffering, and of great goodness.</text:p>
      <text:p text:style-name="P8">9 <text:s/>He will not alway be chiding; * neither keepeth he his anger for ever.</text:p>
      <text:p text:style-name="P8">10 <text:s/>He hath not dealt with us after our sins; * nor rewarded us according to our wickednesses.</text:p>
      <text:p text:style-name="P8">11 <text:s/>For look how high the heaven is in comparison of the earth; * so great is his mercy also toward them that fear him.</text:p>
      <text:p text:style-name="P8">12 <text:s/>Look how wide also the east is from the west; * so far hath he set our sins from us.</text:p>
      <text:p text:style-name="P8">13 <text:s/>Yea, like as a father pitieth his own children; * even so is the Lord merciful unto them that fear him.</text:p>
      <text:p text:style-name="P8">14 <text:s/>For he knoweth whereof we are made; * he remembereth that we are but dust.</text:p>
      <text:p text:style-name="P8">15 <text:s/>The days of man are but as grass; * for he flourisheth as a flower of the field.</text:p>
      <text:p text:style-name="P8">16 <text:s/>For as soon as the wind goeth over it, it is gone; * and the place thereof shall know it no more.</text:p>
      <text:p text:style-name="P8">17 <text:s/>But the merciful goodness of the Lord endureth for ever and ever upon them that fear him; * and his righteousness upon children’s children;</text:p>
      <text:p text:style-name="P8"><text:soft-page-break/>18 <text:s/>Even upon such as keep his covenant, * and think upon his commandments to do them.</text:p>
      <text:p text:style-name="P8">19 <text:s/>The Lord hath prepared his seat in heaven, * and his kingdom ruleth over all.</text:p>
      <text:p text:style-name="P8">20 <text:s/>O praise the Lord, ye angels of his, ye that excel in strength; * ye that fulfil his commandment, and hearken unto the voice of his word.</text:p>
      <text:p text:style-name="P8">21 <text:s/>O praise the Lord, all ye his hosts; * ye servants of his that do his pleasure.</text:p>
      <text:p text:style-name="P8">22 <text:s/>O speak good of the Lord, all ye works of his, in all places of his dominion: * praise thou the Lord, O my soul.</text:p>
      <text:p text:style-name="P21"><text:span text:style-name="text"><text:span text:style-name="T1"/></text:span></text:p>
      <text:p text:style-name="P21"><text:span text:style-name="text"><text:span text:style-name="T1">Glory be…</text:span></text:span></text:p>
      <text:p text:style-name="P18">Quinquagesima</text:p>
      <text:p text:style-name="P4"><text:span text:style-name="T13">T</text:span>he <text:span text:style-name="T13">New Testament </text:span>is written in the <text:span text:style-name="T13">13th</text:span> chapter of <text:span text:style-name="T13">St. Paul’s first epistle to the </text:span><text:span text:style-name="T11">C</text:span><text:span text:style-name="T12">orinthia</text:span><text:span text:style-name="T13">ns</text:span>, beginning at the <text:span text:style-name="T18">first</text:span> verse.</text:p>
      <text:p text:style-name="P24"/>
      <text:p text:style-name="P3">This passage may be found in the Book of Common Prayer on page <text:span text:style-name="T6">122</text:span>.</text:p>
      <text:p text:style-name="P1"/>
      <text:p text:style-name="P14">(Pause to allow parishioners to find the page.)</text:p>
      <text:p text:style-name="P19"/>
      <text:section text:style-name="Sect1" text:name="Section1">
        <text:p text:style-name="P6">THOUGH I speak with the tongues of men and of angels, and have not charity, I am become as sounding brass, or a tinkling cymbal. And though I have the gift of prophecy, and understand all mysteries, and all knowledge; and though I have all faith, so that I could remove mountains, and have not charity, I am nothing.</text:p>
        <text:p text:style-name="P6"/>
        <text:p text:style-name="P6">And though I bestow all my goods to feed the poor, and though I give my body to be burned, and have not charity, it profiteth me nothing. Charity suffereth long, and is kind; charity envieth not; charity vaunteth not itself, is not puffed up, doth not behave itself unseemly, seeketh not her own, is not easily provoked, thinketh no evil; rejoiceth not in iniquity, but rejoiceth in the truth; beareth all things, believeth all things, hopeth all things, endureth all things.</text:p>
        <text:p text:style-name="P6"/>
        <text:p text:style-name="P6">Charity never faileth: but whether there be prophecies, they shall fail; whether there be tongues, they shall cease; whether there be knowledge, it shall vanish away. For we know in part, and we prophesy in part. But when that which is perfect is come, then that which is in part shall be done away.</text:p>
        <text:p text:style-name="P6"/>
        <text:p text:style-name="P6">When I was a child, I spake as a child, I understood as a child, I thought as a child: but when I became a man, I put away childish things. For now we see through a glass, darkly; but then face to face: now I know in part; but then shall I know even as also I am known. And now abideth faith, hope, charity, these three; but the greatest of these is charity.</text:p>
      </text:section>
      <text:p text:style-name="P15"/>
      <text:p text:style-name="P15"/>
      <text:p text:style-name="P15">(Pause for a count of 5)</text:p>
      <text:p text:style-name="P2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70</meta:editing-cycles>
    <meta:editing-duration>PT13H11M1S</meta:editing-duration>
    <meta:generator>LibreOffice/7.2.5.2.0$Linux_X86_64 LibreOffice_project/20$Build-2</meta:generator>
    <dc:date>2022-02-19T14:04:54.431000456</dc:date>
    <dc:creator>Figueroa Andrew</dc:creator>
    <meta:document-statistic meta:table-count="0" meta:image-count="0" meta:object-count="0" meta:page-count="4" meta:paragraph-count="46" meta:word-count="1072" meta:character-count="5546" meta:non-whitespace-character-count="4498"/>
  </office:meta>
</office:document-meta>
</file>