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loext:graphic-properties draw:fill="solid" draw:fill-color="#ffffff"/>
      <style:paragraph-properties fo:margin-top="0in" fo:margin-bottom="0in" style:contextual-spacing="false" style:line-height-at-least="0in" fo:background-color="#ffffff"/>
      <style:text-properties officeooo:paragraph-rsid="00030b59"/>
    </style:style>
    <style:style style:name="P2"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5" style:family="paragraph" style:parent-style-name="Standard_20__28_user_29_">
      <style:paragraph-properties fo:line-height="100%"/>
      <style:text-properties fo:font-size="16pt" officeooo:paragraph-rsid="00016f9c" style:font-size-asian="16pt" style:font-size-complex="16pt"/>
    </style:style>
    <style:style style:name="P6" style:family="paragraph" style:parent-style-name="Standard_20__28_user_29_">
      <style:paragraph-properties fo:margin-left="0.5in" fo:margin-right="0.55in" fo:margin-top="0in" fo:margin-bottom="0.1in" style:contextual-spacing="false" fo:line-height="100%" fo:text-indent="0in" style:auto-text-indent="false"/>
      <style:text-properties fo:font-size="16pt" officeooo:paragraph-rsid="00030b59" style:font-size-asian="16pt" style:font-size-complex="16pt"/>
    </style:style>
    <style:style style:name="P7" style:family="paragraph" style:parent-style-name="Standard_20__28_user_29_">
      <style:paragraph-properties fo:line-height="100%"/>
      <style:text-properties fo:font-size="16pt" officeooo:paragraph-rsid="002996e3" style:font-size-asian="16pt" style:font-size-complex="16pt"/>
    </style:style>
    <style:style style:name="P8" style:family="paragraph" style:parent-style-name="Standard_20__28_user_29_">
      <style:paragraph-properties fo:line-height="115%"/>
      <style:text-properties fo:font-size="16pt" officeooo:paragraph-rsid="00235388" style:font-size-asian="16pt" style:font-size-complex="16pt"/>
    </style:style>
    <style:style style:name="P9" style:family="paragraph" style:parent-style-name="Standard_20__28_user_29_">
      <style:paragraph-properties fo:line-height="115%"/>
      <style:text-properties fo:font-size="16pt" officeooo:paragraph-rsid="00253040" style:font-size-asian="16pt" style:font-size-complex="16pt"/>
    </style:style>
    <style:style style:name="P10"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11" style:family="paragraph" style:parent-style-name="Standard_20__28_user_29_">
      <style:paragraph-properties fo:margin-top="0in" fo:margin-bottom="0in" style:contextual-spacing="false" fo:line-height="100%" fo:text-align="center" style:justify-single-word="false"/>
      <style:text-properties fo:font-size="6pt" officeooo:paragraph-rsid="000181df" style:font-size-asian="6pt" style:font-size-complex="6pt"/>
    </style:style>
    <style:style style:name="P12" style:family="paragraph" style:parent-style-name="Standard_20__28_user_29_">
      <style:paragraph-properties fo:line-height="100%"/>
      <style:text-properties fo:font-size="6pt" officeooo:paragraph-rsid="00030b59" style:font-size-asian="6pt" style:font-size-complex="6pt"/>
    </style:style>
    <style:style style:name="P13" style:family="paragraph" style:parent-style-name="Standard_20__28_user_29_">
      <style:paragraph-properties fo:line-height="100%"/>
      <style:text-properties fo:font-size="6pt" officeooo:paragraph-rsid="002996e3" style:font-size-asian="6pt" style:font-size-complex="6pt"/>
    </style:style>
    <style:style style:name="P14" style:family="paragraph" style:parent-style-name="Standard_20__28_user_29_">
      <style:paragraph-properties fo:margin-top="0in" fo:margin-bottom="0in" style:contextual-spacing="false" fo:line-height="100%"/>
      <style:text-properties fo:font-size="6pt" officeooo:paragraph-rsid="002996e3" style:font-size-asian="6pt" style:font-size-complex="6pt"/>
    </style:style>
    <style:style style:name="P15"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6"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7"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8"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19"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20" style:family="paragraph" style:parent-style-name="Standard_20__28_user_29_">
      <style:paragraph-properties fo:line-height="100%" fo:text-align="center" style:justify-single-word="false" fo:break-before="page"/>
      <style:text-properties fo:color="#800000" loext:opacity="100%" fo:font-weight="bold" officeooo:paragraph-rsid="00101648" style:font-weight-asian="bold" style:font-weight-complex="bold"/>
    </style:style>
    <style:style style:name="P21"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101648" style:font-weight-asian="bold" style:font-weight-complex="bold"/>
    </style:style>
    <style:style style:name="P22" style:family="paragraph" style:parent-style-name="Standard_20__28_user_29_">
      <style:paragraph-properties fo:line-height="100%" fo:text-align="center" style:justify-single-word="false"/>
      <style:text-properties fo:color="#800000" loext:opacity="100%" fo:font-size="6pt" fo:font-style="italic" officeooo:paragraph-rsid="00016f9c" style:font-size-asian="6pt" style:font-style-asian="italic" style:font-size-complex="6pt" style:font-style-complex="italic"/>
    </style:style>
    <style:style style:name="P23"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24" style:family="paragraph" style:parent-style-name="Standard_20__28_user_29_">
      <style:paragraph-properties fo:line-height="150%" fo:text-align="center" style:justify-single-word="false"/>
      <style:text-properties fo:color="#800000" loext:opacity="100%" fo:font-size="12pt" fo:font-style="italic" officeooo:paragraph-rsid="00016f9c" style:font-size-asian="10.5pt" style:font-style-asian="italic" style:font-size-complex="12pt" style:font-style-complex="italic"/>
    </style:style>
    <style:style style:name="P25" style:family="paragraph" style:parent-style-name="Standard_20__28_user_29_">
      <style:paragraph-properties fo:margin-top="0in" fo:margin-bottom="0.1in" style:contextual-spacing="false" fo:line-height="100%" fo:text-align="center" style:justify-single-word="false"/>
      <style:text-properties fo:color="#800000" loext:opacity="100%" fo:font-size="12pt" fo:font-style="normal" officeooo:paragraph-rsid="000181df" style:font-size-asian="10.5pt" style:font-style-asian="normal" style:font-size-complex="12pt" style:font-style-complex="normal"/>
    </style:style>
    <style:style style:name="P26" style:family="paragraph" style:parent-style-name="Standard_20__28_user_29_">
      <loext:graphic-properties draw:fill="solid" draw:fill-color="#ffffff"/>
      <style:paragraph-properties fo:margin-left="0in" fo:margin-right="0in" fo:margin-top="0in" fo:margin-bottom="0.1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7" style:family="paragraph" style:parent-style-name="Standard_20__28_user_29_">
      <style:paragraph-properties fo:margin-top="0in" fo:margin-bottom="0in" style:contextual-spacing="false" fo:line-height="100%"/>
      <style:text-properties officeooo:paragraph-rsid="002996e3"/>
    </style:style>
    <style:style style:name="P28"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fo:font-size="14pt" style:font-size-asian="12.25pt" style:font-size-complex="14pt"/>
    </style:style>
    <style:style style:name="T4" style:family="text">
      <style:text-properties fo:color="#000000" loext:opacity="100%" style:font-name="Liberation Serif" fo:font-size="16pt" fo:background-color="#ffffff" loext:char-shading-value="0" style:font-size-asian="16pt" style:font-name-complex="Times New Roman1" style:font-size-complex="16pt"/>
    </style:style>
    <style:style style:name="T5" style:family="text">
      <style:text-properties fo:color="#000000" loext:opacity="100%" style:font-name="Liberation Serif" fo:font-size="16pt" officeooo:rsid="0017ac7a" fo:background-color="#ffffff" loext:char-shading-value="0" style:font-size-asian="16pt" style:font-name-complex="Times New Roman1" style:font-size-complex="16pt"/>
    </style:style>
    <style:style style:name="T6" style:family="text">
      <style:text-properties fo:color="#000000" loext:opacity="100%" style:font-name="Liberation Serif" fo:font-size="16pt" officeooo:rsid="0013a55a" fo:background-color="#ffffff" loext:char-shading-value="0" style:font-size-asian="16pt" style:font-name-complex="Times New Roman1" style:font-size-complex="16pt"/>
    </style:style>
    <style:style style:name="T7" style:family="text">
      <style:text-properties fo:color="#000000" loext:opacity="100%" style:font-name="Liberation Serif" fo:font-size="16pt" officeooo:rsid="00164e56" fo:background-color="#ffffff" loext:char-shading-value="0" style:font-size-asian="16pt" style:font-name-complex="Times New Roman1" style:font-size-complex="16pt"/>
    </style:style>
    <style:style style:name="T8" style:family="text">
      <style:text-properties fo:color="#c9211e" loext:opacity="100%" fo:font-size="14pt" fo:font-style="italic" style:font-size-asian="14pt" style:font-style-asian="italic" style:font-size-complex="14pt" style:font-style-complex="italic"/>
    </style:style>
    <style:style style:name="T9" style:family="text">
      <style:text-properties fo:font-weight="normal" style:font-weight-asian="normal" style:font-weight-complex="normal"/>
    </style:style>
    <style:style style:name="T10" style:family="text">
      <style:text-properties officeooo:rsid="0005993a"/>
    </style:style>
    <style:style style:name="T11" style:family="text">
      <style:text-properties officeooo:rsid="0011e932"/>
    </style:style>
    <style:style style:name="T12" style:family="text">
      <style:text-properties fo:font-size="16pt" style:font-size-asian="16pt" style:font-size-complex="16pt"/>
    </style:style>
    <style:style style:name="T13" style:family="text">
      <style:text-properties fo:font-size="16pt" officeooo:rsid="00193f6b" style:font-size-asian="16pt" style:font-size-complex="16pt"/>
    </style:style>
    <style:style style:name="T14" style:family="text">
      <style:text-properties fo:font-size="16pt" officeooo:rsid="001ee439" style:font-size-asian="16pt" style:font-size-complex="16pt"/>
    </style:style>
    <style:style style:name="T15" style:family="text">
      <style:text-properties style:use-window-font-color="true" loext:opacity="0%" style:font-name="Liberation Serif" fo:font-size="16pt" fo:language="en" fo:country="US" officeooo:rsid="001ee439"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officeooo:rsid="0026118a"/>
    </style:style>
    <style:style style:name="T17" style:family="text">
      <style:text-properties officeooo:rsid="002b0be5"/>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The <text:span text:style-name="T10">Thirteen</text:span>th Sunday after Trinity</text:p>
      <text:p text:style-name="P13"/>
      <text:p text:style-name="P7">The Old Testament is written in the <text:span text:style-name="T16">fir</text:span>st chapter of the Prophet Habakkuk, beginning at the 12th verse.</text:p>
      <text:p text:style-name="P12"/>
      <text:p text:style-name="P5">This passage may be found in the pew <text:span text:style-name="T17">B</text:span>ible on page 1,081.</text:p>
      <text:p text:style-name="P22"/>
      <text:p text:style-name="P19">(Pause to allow parishioners to find the page.)</text:p>
      <text:p text:style-name="P24"/>
      <text:section text:style-name="Sect1" text:name="Section4">
        <text:p text:style-name="P1"><text:span text:style-name="text"><text:span text:style-name="T4">Are You not from everlasting, O Lord my God, my Holy One? We shall not die. O Lord, You have appointed them for judgment; O Rock, You have marked them for correction.</text:span></text:span></text:p>
        <text:p text:style-name="P1"><text:span text:style-name="text"><text:span text:style-name="T4"/></text:span></text:p>
        <text:p text:style-name="P1"><text:span text:style-name="text"><text:span text:style-name="T4">You are of purer eyes than to behold evil, And cannot look on wickedness. Why do You look on those who deal treacherously, </text:span></text:span><text:span text:style-name="text"><text:span text:style-name="T5">a</text:span></text:span><text:span text:style-name="text"><text:span text:style-name="T4">nd hold Your tongue when the wicked devours </text:span></text:span><text:span text:style-name="text"><text:span text:style-name="T6">a</text:span></text:span><text:span text:style-name="text"><text:span text:style-name="T4"> person more righteous than he?</text:span></text:span></text:p>
        <text:p text:style-name="P1"><text:span text:style-name="text"><text:span text:style-name="T4"/></text:span></text:p>
        <text:p text:style-name="P1"><text:span text:style-name="text"><text:span text:style-name="T4">Why do You make men like fish of the sea, </text:span></text:span><text:span text:style-name="text"><text:span text:style-name="T7">l</text:span></text:span><text:span text:style-name="text"><text:span text:style-name="T4">ike creeping things that have no ruler over them?</text:span></text:span></text:p>
        <text:p text:style-name="P1"><text:span text:style-name="text"><text:span text:style-name="T4"/></text:span></text:p>
        <text:p text:style-name="P1"><text:span text:style-name="text"><text:span text:style-name="T4">They take up all of them with a hook, They catch them in their net, And gather them in their dragnet. Therefore they rejoice and are glad.</text:span></text:span></text:p>
        <text:p text:style-name="P1"><text:span text:style-name="text"><text:span text:style-name="T4"/></text:span></text:p>
        <text:p text:style-name="P1"><text:span text:style-name="text"><text:span text:style-name="T4">Therefore they sacrifice to their net, And burn incense to their dragnet; Because by them their share is sumptuous And their food plentiful.</text:span></text:span></text:p>
        <text:p text:style-name="P1"><text:span text:style-name="text"><text:span text:style-name="T4"/></text:span></text:p>
        <text:p text:style-name="P1"><text:span text:style-name="text"><text:span text:style-name="T4">Shall they therefore empty their net, And continue to slay nations without pity?</text:span></text:span></text:p>
        <text:p text:style-name="P1"><text:span text:style-name="text"><text:span text:style-name="T4"/></text:span></text:p>
        <text:p text:style-name="P1"><text:span text:style-name="text"><text:span text:style-name="T4">I will stand my watch </text:span></text:span><text:span text:style-name="text"><text:span text:style-name="T6">a</text:span></text:span><text:span text:style-name="text"><text:span text:style-name="T4">nd set myself on the rampart, </text:span></text:span><text:span text:style-name="text"><text:span text:style-name="T6">a</text:span></text:span><text:span text:style-name="text"><text:span text:style-name="T4">nd watch to see what He will say to me, </text:span></text:span><text:span text:style-name="text"><text:span text:style-name="T6">a</text:span></text:span><text:span text:style-name="text"><text:span text:style-name="T4">nd what I will answer when I am corrected.</text:span></text:span></text:p>
        <text:p text:style-name="P1"><text:span text:style-name="text"><text:span text:style-name="T4"/></text:span></text:p>
        <text:p text:style-name="P1"><text:span text:style-name="text"><text:span text:style-name="T4">Then the Lord answered me and said: “Write the vision And make it plain on tablets, That he may run who reads it.</text:span></text:span></text:p>
        <text:p text:style-name="P1"><text:span text:style-name="text"><text:span text:style-name="T4"/></text:span></text:p>
        <text:p text:style-name="P1"><text:span text:style-name="text"><text:span text:style-name="T4">“For the vision is yet for an appointed time; </text:span></text:span><text:span text:style-name="text"><text:span text:style-name="T6">b</text:span></text:span><text:span text:style-name="text"><text:span text:style-name="T4">ut at the end it will speak, and it will not lie. Though it tarries, wait for it; Because it will surely come, It will not tarry.</text:span></text:span></text:p>
        <text:p text:style-name="P1"><text:span text:style-name="text"><text:span text:style-name="T4"/></text:span></text:p>
        <text:p text:style-name="P1"><text:span text:style-name="text"><text:span text:style-name="T4">“Behold the proud, His soul is not upright in him; But the just shall live by his faith. ...</text:span></text:span></text:p>
        <text:p text:style-name="P1"><text:span text:style-name="text"><text:span text:style-name="T4"/></text:span></text:p>
        <text:p text:style-name="P1"><text:span text:style-name="text"><text:span text:style-name="T4">“For the earth will be filled With the knowledge of the glory of the Lord, As the waters cover the sea.”</text:span></text:span></text:p>
      </text:section>
      <text:p text:style-name="P2"><text:span text:style-name="text"><text:span text:style-name="T3"/></text:span></text:p>
      <text:p text:style-name="P3"><text:span text:style-name="text"><text:span text:style-name="T8">(Pause for a count of 5)</text:span></text:span></text:p>
      <text:p text:style-name="P3"><text:span text:style-name="text"><text:span text:style-name="T2">This is the word of the Lord.</text:span></text:span></text:p>
      <text:p text:style-name="P20">The <text:span text:style-name="T10">Thirteen</text:span>th Sunday after Trinity</text:p>
      <text:p text:style-name="P23"/>
      <text:p text:style-name="P15">Psalm 1<text:span text:style-name="T11">04</text:span>: 2<text:span text:style-name="T11">4</text:span>-<text:span text:style-name="T11">36</text:span></text:p>
      <text:p text:style-name="P15"/>
      <text:p text:style-name="P6">24 <text:s/>O Lord, how manifold are thy works! * in wisdom hast thou made them all; the earth is full of thy riches.</text:p>
      <text:p text:style-name="P6">25 <text:s/>So is the great and wide sea also; * wherein are things creeping innumerable, both small and great beasts.</text:p>
      <text:p text:style-name="P6">26 <text:s/>There go the ships, and there is that leviathan, * whom thou hast made to take his pastime therein.</text:p>
      <text:p text:style-name="P6">27 <text:s/>These wait all upon thee, * that thou mayest give them meat in due season.</text:p>
      <text:p text:style-name="P6">28 <text:s/>When thou givest it them, they gather it; * and when thou openest thy hand, they are filled with good.</text:p>
      <text:p text:style-name="P6">29 <text:s/>When thou hidest thy face, they are troubled: * when thou takest away their breath, they die, and are turned again to their dust.</text:p>
      <text:p text:style-name="P6">30 <text:s/>When thou lettest thy breath go forth, they shall be made; * and thou shalt renew the face of the earth.</text:p>
      <text:p text:style-name="P6">31 <text:s/>The glorious majesty of the Lord shall endure for ever; * the Lord shall rejoice in his works.</text:p>
      <text:p text:style-name="P6">32 <text:s/>The earth shall tremble at the look of him; * if he do but touch the hills, they shall smoke.</text:p>
      <text:p text:style-name="P6">33 <text:s/>I will sing unto the Lord as long as I live; * I will praise my God while I have my being.</text:p>
      <text:p text:style-name="P6">34 <text:s/>And so shall my words please him: * my joy shall be in the Lord.</text:p>
      <text:p text:style-name="P6">35 <text:s/>As for sinners, they shall be consumed out of the earth, * and the ungodly shall come to an end.</text:p>
      <text:p text:style-name="P6">36 Praise thou the Lord, O my soul. * Praise the Lord.</text:p>
      <text:p text:style-name="P16"><text:span text:style-name="text"><text:span text:style-name="T1">Glory be…</text:span></text:span></text:p>
      <text:p text:style-name="P21">The <text:span text:style-name="T10">Thirteen</text:span>th Sunday after Trinity</text:p>
      <text:p text:style-name="P14"/>
      <text:p text:style-name="P27"><text:span text:style-name="T13">T</text:span><text:span text:style-name="T12">he </text:span><text:span text:style-name="T15">New Testament</text:span><text:span text:style-name="T12"> is written in the </text:span><text:span text:style-name="T14">thir</text:span><text:span text:style-name="T12">d chapter of St. Paul's Epistle to the Galatians, beginning at the 16th verse.</text:span></text:p>
      <text:p text:style-name="P10"/>
      <text:p text:style-name="P4">This passage may be found in the Book of Common Prayer on page 207.</text:p>
      <text:p text:style-name="P11"/>
      <text:p text:style-name="P18">(Pause to allow parishioners to find the page.)</text:p>
      <text:p text:style-name="P25"/>
      <text:section text:style-name="Sect1" text:name="Section1">
        <text:p text:style-name="P8">TO Abraham and his seed were the promises made. God saith not, And to seeds, as of many; but as of one, And to thy seed, which is Christ.</text:p>
        <text:p text:style-name="P8"/>
        <text:p text:style-name="P9">And this I say, that the covenant, that was confirmed before of God in Christ, the law, which was four hundred and thirty years after, cannot disannul, that it should make the promise of none effect. For if the inheritance be of the law, it is no more of promise: but God gave it to Abraham by promise. Wherefore then serveth the law? It was added because of transgressions, till the seed should come to whom the promise was made; and it was ordained by angels in the hand of a mediator.</text:p>
        <text:p text:style-name="P9"/>
        <text:p text:style-name="P9">Now a mediator is not a mediator of one, but God is one. Is the law then against the promises of God? God forbid: for if there had been a law given which could have given life, verily righteousness should have been by the law. But the scripture hath concluded all under sin, that the promise by faith of Jesus Christ might be given to them that believe.</text:p>
      </text:section>
      <text:p text:style-name="P17"/>
      <text:p text:style-name="P17">(Pause for a count of 5)</text:p>
      <text:p text:style-name="P26"><text:span text:style-name="text"><text:span text:style-name="T9">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5:21.434985841</meta:creation-date>
    <meta:initial-creator>Figueroa Andrew</meta:initial-creator>
    <dc:language>en-US</dc:language>
    <meta:editing-cycles>12</meta:editing-cycles>
    <meta:editing-duration>PT3H57M20S</meta:editing-duration>
    <meta:generator>LibreOffice/7.3.4.2$Linux_X86_64 LibreOffice_project/30$Build-2</meta:generator>
    <dc:date>2022-08-25T15:15:53.432571757</dc:date>
    <dc:creator>Figueroa Andrew</dc:creator>
    <meta:document-statistic meta:table-count="0" meta:image-count="0" meta:object-count="0" meta:page-count="3" meta:paragraph-count="42" meta:word-count="855" meta:character-count="4348" meta:non-whitespace-character-count="3523"/>
  </office:meta>
</office:document-meta>
</file>