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line-height="100%"/>
      <style:text-properties fo:font-size="16pt" officeooo:paragraph-rsid="00435f9d" style:font-size-asian="16pt" style:font-size-complex="16pt"/>
    </style:style>
    <style:style style:name="P3" style:family="paragraph" style:parent-style-name="Standard_20__28_user_29_" style:master-page-name="">
      <loext:graphic-properties draw:fill="none"/>
      <style:paragraph-properties fo:margin-left="0in" fo:margin-right="0in" fo:margin-top="0in" fo:margin-bottom="0.0799in" style:contextual-spacing="false" fo:line-height="100%" fo:text-align="start" style:justify-single-word="false" fo:orphans="0" fo:widows="0" fo:hyphenation-ladder-count="no-limit" fo:text-indent="0.1866in" style:auto-text-indent="false" style:page-number="auto"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4" style:family="paragraph" style:parent-style-name="Standard_20__28_user_29_">
      <loext:graphic-properties draw:fill="none"/>
      <style:paragraph-properties fo:margin-left="0in" fo:margin-right="0in" fo:margin-top="0in" fo:margin-bottom="0.0799in" style:contextual-spacing="false" fo:line-height="100%" fo:text-align="start" style:justify-single-word="false" fo:orphans="0" fo:widows="0" fo:hyphenation-ladder-count="no-limit" fo:text-indent="0.1866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5" style:family="paragraph" style:parent-style-name="Standard_20__28_user_29_">
      <style:paragraph-properties fo:line-height="115%"/>
      <style:text-properties fo:font-size="16pt" officeooo:paragraph-rsid="00283c5c" style:font-size-asian="16pt" style:font-size-complex="16pt"/>
    </style:style>
    <style:style style:name="P6"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8"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9"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10"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6pt" style:font-weight-asian="bold" style:font-size-complex="6pt" style:font-weight-complex="bold"/>
    </style:style>
    <style:style style:name="P11"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6pt" style:font-weight-asian="bold" style:font-size-complex="6pt" style:font-weight-complex="bold"/>
    </style:style>
    <style:style style:name="P12"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13"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4"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5"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16" style:family="paragraph" style:parent-style-name="Standard_20__28_user_29_">
      <style:paragraph-properties fo:line-height="100%"/>
      <style:text-properties fo:font-size="6pt" officeooo:paragraph-rsid="00030b59" style:font-size-asian="5.25pt" style:font-size-complex="6pt"/>
    </style:style>
    <style:style style:name="P17"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18" style:family="paragraph" style:parent-style-name="Standard_20__28_user_29_">
      <style:paragraph-properties fo:line-height="100%"/>
      <style:text-properties fo:font-size="6pt" officeooo:paragraph-rsid="00016f9c" style:font-size-asian="6pt" style:font-size-complex="6pt"/>
    </style:style>
    <style:style style:name="P1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20"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officeooo:paragraph-rsid="00573fab"/>
    </style:style>
    <style:style style:name="P21"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22" style:family="paragraph" style:parent-style-name="Standard_20__28_user_29_">
      <style:paragraph-properties fo:line-height="100%"/>
      <style:text-properties officeooo:paragraph-rsid="00030b59"/>
    </style:style>
    <style:style style:name="P23" style:family="paragraph" style:parent-style-name="Standard_20__28_user_29_">
      <style:paragraph-properties fo:line-height="100%" fo:text-align="center" style:justify-single-word="false"/>
      <style:text-properties officeooo:paragraph-rsid="00016f9c"/>
    </style:style>
    <style:style style:name="P24" style:family="paragraph" style:parent-style-name="Standard">
      <loext:graphic-properties draw:fill="solid" draw:fill-color="#ffffff"/>
      <style:paragraph-properties fo:margin-left="1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officeooo:paragraph-rsid="00030b59"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loext:graphic-properties draw:fill="solid" draw:fill-color="#ffffff"/>
      <style:paragraph-properties fo:margin-left="1in" fo:margin-right="0in" fo:margin-top="0in" fo:margin-bottom="0in" style:contextual-spacing="false" fo:line-height="100%" fo:text-align="start" style:justify-single-word="false" fo:orphans="0" fo:widows="0" fo:hyphenation-ladder-count="no-limit" fo:text-indent="0in" style:auto-text-indent="false" fo:break-before="page" fo:background-color="#ffffff" style:vertical-align="baseline" style:writing-mode="lr-tb"/>
      <style:text-properties officeooo:paragraph-rsid="00030b59"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style:master-page-name="">
      <loext:graphic-properties draw:fill="solid" draw:fill-color="#ffffff"/>
      <style:paragraph-properties fo:margin-left="1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officeooo:paragraph-rsid="00030b59" fo:hyphenate="false" fo:hyphenation-remain-char-count="2" fo:hyphenation-push-char-count="2" loext:hyphenation-no-caps="false" loext:hyphenation-no-last-word="false" loext:hyphenation-word-char-count="no-limit" loext:hyphenation-zone="no-limit"/>
    </style:style>
    <style:style style:name="P27"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8"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573fab" style:font-size-asian="14pt" style:font-style-asian="normal" style:font-size-complex="14pt" style:font-style-complex="normal"/>
    </style:style>
    <style:style style:name="P29"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tyle="italic" style:font-style-asian="italic" style:font-style-complex="italic"/>
    </style:style>
    <style:style style:name="T3" style:family="text">
      <style:text-properties fo:color="#800000" loext:opacity="100%" style:font-name="Liberation Serif" fo:font-size="12pt" fo:language="en" fo:country="US" fo:font-style="italic" officeooo:rsid="004cc1db"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4" style:family="text">
      <style:text-properties fo:color="#000000" loext:opacity="100%" fo:font-size="14pt" fo:font-weight="normal" style:font-size-asian="14pt" style:font-weight-asian="normal" style:font-size-complex="14pt" style:font-weight-complex="normal"/>
    </style:style>
    <style:style style:name="T5" style:family="text">
      <style:text-properties fo:color="#000000" loext:opacity="100%" style:font-name="Liberation Serif" fo:font-size="16pt" fo:background-color="#ffffff" loext:char-shading-value="0" style:font-size-asian="16pt" style:font-name-complex="Times New Roman1" style:font-size-complex="16pt"/>
    </style:style>
    <style:style style:name="T6" style:family="text">
      <style:text-properties fo:color="#000000" loext:opacity="100%" fo:font-weight="normal" style:font-weight-asian="normal" style:font-weight-complex="normal"/>
    </style:style>
    <style:style style:name="T7" style:family="text">
      <style:text-properties fo:color="#c9211e" loext:opacity="100%" fo:font-size="14pt" fo:font-style="italic" style:font-size-asian="14pt" style:font-style-asian="italic" style:font-size-complex="14pt" style:font-style-complex="italic"/>
    </style:style>
    <style:style style:name="T8" style:family="text">
      <style:text-properties officeooo:rsid="004721e4"/>
    </style:style>
    <style:style style:name="T9" style:family="text">
      <style:text-properties officeooo:rsid="004af2e3"/>
    </style:style>
    <style:style style:name="T10" style:family="text">
      <style:text-properties fo:font-size="16pt" style:font-size-asian="16pt" style:font-size-complex="16pt"/>
    </style:style>
    <style:style style:name="T11" style:family="text">
      <style:text-properties fo:font-size="16pt" officeooo:rsid="00574403" style:font-size-asian="16pt" style:font-size-complex="16pt"/>
    </style:style>
    <style:style style:name="T12" style:family="text">
      <style:text-properties style:use-window-font-color="true" loext:opacity="0%" style:font-name="Liberation Serif" fo:font-size="16pt" fo:language="en" fo:country="US" officeooo:rsid="00574403"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language="en" fo:country="US" officeooo:rsid="005d7ee3" style:letter-kerning="true" style:font-name-asian="Droid Sans" style:language-asian="zh" style:country-asian="CN" style:font-name-complex="Lohit Hindi" style:language-complex="hi" style:country-complex="IN"/>
    </style:style>
    <style:style style:name="T14" style:family="text">
      <style:text-properties officeooo:rsid="00573fab"/>
    </style:style>
    <style:style style:name="T15" style:family="text">
      <style:text-properties officeooo:rsid="00574403"/>
    </style:style>
    <style:style style:name="T16" style:family="text">
      <style:text-properties style:font-name="Liberation Serif" fo:font-size="12pt" fo:language="en" fo:country="US" officeooo:rsid="00574403" style:letter-kerning="true" style:font-name-asian="Droid Sans" style:font-size-asian="12pt" style:language-asian="zh" style:country-asian="CN" style:font-name-complex="Lohit Hindi" style:font-size-complex="12pt" style:language-complex="hi" style:country-complex="IN"/>
    </style:style>
    <style:style style:name="T17" style:family="text">
      <style:text-properties style:font-name="Liberation Serif" fo:font-size="12pt" fo:language="en" fo:country="US" officeooo:rsid="00594451" style:letter-kerning="true" style:font-name-asian="Droid Sans" style:font-size-asian="12pt" style:language-asian="zh" style:country-asian="CN" style:font-name-complex="Lohit Hindi" style:font-size-complex="12pt" style:language-complex="hi" style:country-complex="IN"/>
    </style:style>
    <style:style style:name="T18" style:family="text">
      <style:text-properties officeooo:rsid="00594451"/>
    </style:style>
    <style:style style:name="T19" style:family="text">
      <style:text-properties fo:font-size="10pt" fo:font-style="italic" style:font-size-asian="10pt" style:font-style-asian="italic" style:font-size-complex="10pt" style:font-style-complex="italic"/>
    </style:style>
    <style:style style:name="T20" style:family="text">
      <style:text-properties fo:font-size="10pt" fo:font-style="italic" officeooo:rsid="005b9eaa" style:font-size-asian="10pt" style:font-style-asian="italic" style:font-size-complex="10pt" style:font-style-complex="italic"/>
    </style:style>
    <style:style style:name="T21" style:family="text">
      <style:text-properties officeooo:rsid="005d7ee3"/>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1" fo:column-gap="0in"/>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The Twenty-<text:span text:style-name="T16">Fourth</text:span> Sunday after Trinity</text:p>
      <text:p text:style-name="P11"/>
      <text:p text:style-name="P22"><text:span text:style-name="T10">The Old Testament is written in the </text:span><text:span text:style-name="T11">third</text:span><text:span text:style-name="T10"> chapter of </text:span><text:span text:style-name="T12">the prophet Malachi</text:span><text:span text:style-name="T10">, beginning at the </text:span><text:span text:style-name="T11">13th</text:span><text:span text:style-name="T10"> verse. </text:span><text:span text:style-name="T20">(</text:span><text:span text:style-name="T19">Mal</text:span><text:span text:style-name="T20">achi</text:span><text:span text:style-name="T19"> 3:13–4:3</text:span><text:span text:style-name="T20">)</text:span></text:p>
      <text:p text:style-name="P16"/>
      <text:p text:style-name="P2">This passage may be found in the pew <text:span text:style-name="T14">B</text:span>ible on page <text:span text:style-name="T15">1107</text:span>.</text:p>
      <text:p text:style-name="P18"/>
      <text:p text:style-name="P23"><text:span text:style-name="T2">(Pause to allow parishioners </text:span><text:span text:style-name="T3">a moment to orient their thoughts</text:span><text:span text:style-name="T2">.)</text:span></text:p>
      <text:p text:style-name="P8"/>
      <text:section text:style-name="Sect1" text:name="Section4">
        <text:section text:style-name="Sect2" text:name="Section2">
          <text:p text:style-name="P26"><text:span text:style-name="text"><text:span text:style-name="T5">“Your words have been harsh against Me,”</text:span></text:span></text:p>
          <text:p text:style-name="P24"><text:span text:style-name="text"><text:span text:style-name="T5">Says the Lord,</text:span></text:span></text:p>
          <text:p text:style-name="P24"><text:span text:style-name="text"><text:span text:style-name="T5">“Yet you say,</text:span></text:span></text:p>
          <text:p text:style-name="P24"><text:span text:style-name="text"><text:span text:style-name="T5">‘What have we spoken against You?’</text:span></text:span></text:p>
          <text:p text:style-name="P24"><text:span text:style-name="text"><text:span text:style-name="T5"/></text:span></text:p>
          <text:p text:style-name="P24"><text:span text:style-name="text"><text:span text:style-name="T5">“You have said,</text:span></text:span></text:p>
          <text:p text:style-name="P24"><text:span text:style-name="text"><text:span text:style-name="T5">‘It is useless to serve God;</text:span></text:span></text:p>
          <text:p text:style-name="P24"><text:span text:style-name="text"><text:span text:style-name="T5">What profit is it that we have kept His ordinance,</text:span></text:span></text:p>
          <text:p text:style-name="P24"><text:span text:style-name="text"><text:span text:style-name="T5">And that we have walked as mourners</text:span></text:span></text:p>
          <text:p text:style-name="P24"><text:span text:style-name="text"><text:span text:style-name="T5">Before the Lord of hosts?</text:span></text:span></text:p>
          <text:p text:style-name="P24"><text:span text:style-name="text"><text:span text:style-name="T5"/></text:span></text:p>
          <text:p text:style-name="P24"><text:span text:style-name="text"><text:span text:style-name="T5">‘So now we call the proud blessed,</text:span></text:span></text:p>
          <text:p text:style-name="P24"><text:span text:style-name="text"><text:span text:style-name="T5">For those who do wickedness are raised up;</text:span></text:span></text:p>
          <text:p text:style-name="P24"><text:span text:style-name="text"><text:span text:style-name="T5">They even tempt God and go free.’ ”</text:span></text:span></text:p>
          <text:p text:style-name="P24"><text:span text:style-name="text"><text:span text:style-name="T5"/></text:span></text:p>
          <text:p text:style-name="P24"><text:span text:style-name="text"><text:span text:style-name="T5">Then those who feared the Lord spoke to one another,</text:span></text:span></text:p>
          <text:p text:style-name="P24"><text:span text:style-name="text"><text:span text:style-name="T5">And the Lord listened and heard them;</text:span></text:span></text:p>
          <text:p text:style-name="P24"><text:span text:style-name="text"><text:span text:style-name="T5">So a book of remembrance was written before Him</text:span></text:span></text:p>
          <text:p text:style-name="P24"><text:span text:style-name="text"><text:span text:style-name="T5">For those who fear the Lord</text:span></text:span></text:p>
          <text:p text:style-name="P24"><text:span text:style-name="text"><text:span text:style-name="T5">And who meditate on His name.</text:span></text:span></text:p>
          <text:p text:style-name="P24"><text:span text:style-name="text"><text:span text:style-name="T5"/></text:span></text:p>
          <text:p text:style-name="P24"><text:span text:style-name="text"><text:span text:style-name="T5">“They shall be Mine,” says the Lord of hosts,</text:span></text:span></text:p>
          <text:p text:style-name="P24"><text:span text:style-name="text"><text:span text:style-name="T5">“On the day that I make them My jewels.</text:span></text:span></text:p>
          <text:p text:style-name="P24"><text:span text:style-name="text"><text:span text:style-name="T5">And I will spare them</text:span></text:span></text:p>
          <text:p text:style-name="P24"><text:span text:style-name="text"><text:span text:style-name="T5">As a man spares his own son who serves him.</text:span></text:span></text:p>
          <text:p text:style-name="P24"><text:span text:style-name="text"><text:span text:style-name="T5"/></text:span></text:p>
          <text:p text:style-name="P24"><text:span text:style-name="text"><text:span text:style-name="T5">“Then you shall again discern</text:span></text:span></text:p>
          <text:p text:style-name="P24"><text:span text:style-name="text"><text:span text:style-name="T5">Between the righteous and the wicked,</text:span></text:span></text:p>
          <text:p text:style-name="P24"><text:span text:style-name="text"><text:span text:style-name="T5">Between one who serves God</text:span></text:span></text:p>
          <text:p text:style-name="P24"><text:span text:style-name="text"><text:span text:style-name="T5">And one who does not serve Him.</text:span></text:span></text:p>
          <text:p text:style-name="P24"><text:span text:style-name="text"><text:span text:style-name="T5"/></text:span></text:p>
          <text:p text:style-name="P24"><text:span text:style-name="text"><text:span text:style-name="T5"/></text:span></text:p>
          <text:p text:style-name="P25"><text:span text:style-name="text"><text:span text:style-name="T5">“For behold, the day is coming,</text:span></text:span></text:p>
          <text:p text:style-name="P24"><text:span text:style-name="text"><text:span text:style-name="T5">Burning like an oven,</text:span></text:span></text:p>
          <text:p text:style-name="P24"><text:span text:style-name="text"><text:span text:style-name="T5">And all the proud, yes, all who do wickedly will be stubble.</text:span></text:span></text:p>
          <text:p text:style-name="P24"><text:span text:style-name="text"><text:span text:style-name="T5">And the day which is coming shall burn them up,”</text:span></text:span></text:p>
          <text:p text:style-name="P24"><text:span text:style-name="text"><text:span text:style-name="T5">Says the Lord of hosts,</text:span></text:span></text:p>
          <text:p text:style-name="P24"><text:span text:style-name="text"><text:span text:style-name="T5">“That will leave them neither root nor branch.</text:span></text:span></text:p>
          <text:p text:style-name="P24"><text:span text:style-name="text"><text:span text:style-name="T5"/></text:span></text:p>
          <text:p text:style-name="P24"><text:span text:style-name="text"><text:span text:style-name="T5">“But to you who fear My name</text:span></text:span></text:p>
          <text:p text:style-name="P24"><text:span text:style-name="text"><text:span text:style-name="T5">The Sun of Righteousness shall arise</text:span></text:span></text:p>
          <text:p text:style-name="P24"><text:span text:style-name="text"><text:span text:style-name="T5">With healing in His wings;</text:span></text:span></text:p>
          <text:p text:style-name="P24"><text:span text:style-name="text"><text:span text:style-name="T5">And you shall go out</text:span></text:span></text:p>
          <text:p text:style-name="P24"><text:span text:style-name="text"><text:span text:style-name="T5">And grow fat like stall-fed calves.</text:span></text:span></text:p>
          <text:p text:style-name="P24"><text:span text:style-name="text"><text:span text:style-name="T5"/></text:span></text:p>
          <text:p text:style-name="P24"><text:span text:style-name="text"><text:span text:style-name="T5">“You shall trample the wicked,</text:span></text:span></text:p>
          <text:p text:style-name="P24"><text:span text:style-name="text"><text:span text:style-name="T5">For they shall be ashes under the soles of your feet</text:span></text:span></text:p>
          <text:p text:style-name="P24"><text:span text:style-name="text"><text:span text:style-name="T5">On the day that I do this,”</text:span></text:span></text:p>
          <text:p text:style-name="P24"><text:span text:style-name="text"><text:span text:style-name="T5">Says the Lord of hosts.</text:span></text:span></text:p>
        </text:section>
      </text:section>
      <text:p text:style-name="P19"><text:span text:style-name="text"><text:span text:style-name="T7"/></text:span></text:p>
      <text:p text:style-name="P19"><text:span text:style-name="text"><text:span text:style-name="T7">(Pause for a count of 5)</text:span></text:span></text:p>
      <text:p text:style-name="P19"><text:span text:style-name="text"><text:span text:style-name="T4">This is the word of the Lord.</text:span></text:span></text:p>
      <text:p text:style-name="P14">The Twenty-<text:span text:style-name="T17">Fourth</text:span> Sunday after Trinity</text:p>
      <text:p text:style-name="P12"/>
      <text:p text:style-name="P21">Psalm <text:span text:style-name="T18">66</text:span></text:p>
      <text:p text:style-name="P21"/>
      <text:p text:style-name="P3">1 <text:s/>O BE joyful in God, all ye lands; * sing praises unto the honour of his Name; make his praise to be glorious.</text:p>
      <text:p text:style-name="P4">2 <text:s/>Say unto God, O how wonderful art thou in thy works! * through the greatness of thy power shall thine enemies bow down unto thee.</text:p>
      <text:p text:style-name="P4">3 <text:s/>For all the world shall worship thee, * sing of thee, and praise thy Name.</text:p>
      <text:p text:style-name="P4">4 <text:s/>O come hither, and behold the works of God; * how wonderful he is in his doing toward the children of men.</text:p>
      <text:p text:style-name="P4">5 <text:s/>He turned the sea into dry land, * so that they went through the water on foot; there did we rejoice thereof.</text:p>
      <text:p text:style-name="P4">6 <text:s/>He ruleth with his power for ever; his eyes behold the nations: * and such as will not believe shall not be able to exalt themselves.</text:p>
      <text:p text:style-name="P4">7 <text:s/>O praise our God, ye peoples, * and make the voice of his praise to be heard;</text:p>
      <text:p text:style-name="P4">8 <text:s/>Who holdeth our soul in life; * and suffereth not our feet to slip.</text:p>
      <text:p text:style-name="P4">9 <text:s/>For thou, O God, hast proved us; * thou also hast tried us, like as silver is tried.</text:p>
      <text:p text:style-name="P4">10 <text:s/>Thou broughtest us into the snare; * and laidest trouble upon our loins.</text:p>
      <text:p text:style-name="P4">11 <text:s/>Thou sufferedst men to ride over our heads; * we went through fire and water, and thou broughtest us out into a wealthy place.</text:p>
      <text:p text:style-name="P4">12 <text:s/>I will go into thine house with burnt-offerings, and will pay thee my vows, * which I promised with my lips, and spake with my mouth, when I was in trouble.</text:p>
      <text:p text:style-name="P4">13 <text:s/>I will offer unto thee fat burnt-sacrifices, with the incense of rams; * I will offer bullocks and goats.</text:p>
      <text:p text:style-name="P4">14 <text:s/>O come hither, and hearken, all ye that fear God; * and I will tell you what he hath done for my soul.</text:p>
      <text:p text:style-name="P4">15 <text:s/>I called unto him with my mouth, * and gave him praises with my tongue.</text:p>
      <text:p text:style-name="P4">16 <text:s/>If I incline unto wickedness with mine heart, * the Lord will not hear me.</text:p>
      <text:p text:style-name="P4">17 <text:s/>But God hath heard me; * and considered the voice of my prayer.</text:p>
      <text:p text:style-name="P4">18 <text:s/>Praised be God, who hath not cast out my prayer, * nor turned his mercy from me.</text:p>
      <text:p text:style-name="P27"><text:span text:style-name="text"><text:span text:style-name="T1">Glory be…</text:span></text:span></text:p>
      <text:p text:style-name="P13">The Twenty-<text:span text:style-name="T21">Fourth</text:span> Sunday after Trinity</text:p>
      <text:p text:style-name="P10"/>
      <text:p text:style-name="P1">The New Testament is written in the <text:span text:style-name="T13">First</text:span> chapter of St. Paul's Epistle to the <text:span text:style-name="T13">Colossians</text:span>, beginning at the <text:span text:style-name="T21">third</text:span><text:span text:style-name="T8"> </text:span><text:span text:style-name="T9">verse</text:span>.</text:p>
      <text:p text:style-name="P15"/>
      <text:p text:style-name="P1">This passage may be found in the Book of Common Prayer on page 2<text:span text:style-name="T8">2</text:span><text:span text:style-name="T21">3</text:span>.</text:p>
      <text:p text:style-name="P17"/>
      <text:p text:style-name="P6">(Pause to allow parishioners to find the page.)</text:p>
      <text:p text:style-name="P9"/>
      <text:section text:style-name="Sect1" text:name="Section1">
        <text:p text:style-name="P5">WE give thanks to God and the Father of our Lord Jesus Christ, praying always for you, since we heard of your faith in Christ Jesus, and of the love which ye have to all the saints, for the hope which is laid up for you in heaven, whereof ye heard before in the word of the truth of the gospel; which is come unto you, as it is in all the world; and bringeth forth fruit, as it doth also in you, since the day ye heard of it, and knew the grace of God in truth: as ye also learned of Epaphras our dear fellow-servant, who is for you a faithful minister of Christ; who also declared unto us your love in the Spirit. For this cause we also, since the day we heard it, do not cease to pray for you, and to desire that ye might be filled with the knowledge of his will in all wisdom and spiritual understanding; that ye might walk worthy of the Lord unto all pleasing, being fruitful in every good work, and increasing in the knowledge of God; strengthened with all might, according to his glorious power, unto all patience and long-suffering with joyfulness; giving thanks unto the Father, which hath made us meet to be partakers of the inheritance of the saints in light.</text:p>
        <text:p text:style-name="P5"/>
      </text:section>
      <text:p text:style-name="P7"/>
      <text:p text:style-name="P20"><text:span text:style-name="text"><text:span text:style-name="T7">(Pause for a count of 5)</text:span></text:span></text:p>
      <text:p text:style-name="P28"><text:span text:style-name="text"><text:span text:style-name="T6">This is the word of the Lord.</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36</meta:editing-cycles>
    <meta:editing-duration>PT2H29M36S</meta:editing-duration>
    <meta:generator>LibreOffice/7.5.6.2$Linux_X86_64 LibreOffice_project/50$Build-2</meta:generator>
    <dc:date>2023-11-16T14:29:02.024220363</dc:date>
    <dc:creator>Figueroa Andrew</dc:creator>
    <meta:document-statistic meta:table-count="0" meta:image-count="0" meta:object-count="0" meta:page-count="4" meta:paragraph-count="74" meta:word-count="995" meta:character-count="5015" meta:non-whitespace-character-count="4077"/>
  </office:meta>
</office:document-meta>
</file>