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Standard_20__28_user_29_">
      <style:paragraph-properties fo:margin-top="0in" fo:margin-bottom="0in" style:contextual-spacing="false" fo:line-height="100%"/>
      <style:text-properties officeooo:paragraph-rsid="00a6e4a9"/>
    </style:style>
    <style:style style:name="P3"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4" style:family="paragraph" style:parent-style-name="Standard_20__28_user_29_">
      <style:paragraph-properties fo:line-height="150%" fo:text-align="center" style:justify-single-word="false"/>
      <style:text-properties fo:color="#800000" loext:opacity="100%" fo:font-style="italic" officeooo:paragraph-rsid="00016f9c" style:font-style-asian="italic" style:font-style-complex="italic"/>
    </style:style>
    <style:style style:name="P5" style:family="paragraph" style:parent-style-name="Standard_20__28_user_29_">
      <style:paragraph-properties fo:line-height="100%"/>
      <style:text-properties officeooo:paragraph-rsid="00885a4c"/>
    </style:style>
    <style:style style:name="P6" style:family="paragraph" style:parent-style-name="Standard_20__28_user_29_">
      <style:paragraph-properties fo:line-height="100%"/>
      <style:text-properties officeooo:paragraph-rsid="00016f9c"/>
    </style:style>
    <style:style style:name="P7" style:family="paragraph" style:parent-style-name="Standard_20__28_user_29_">
      <style:paragraph-properties fo:line-height="100%" fo:text-align="center" style:justify-single-word="false"/>
      <style:text-properties fo:font-weight="bold" officeooo:rsid="00b33142" officeooo:paragraph-rsid="00b33142" style:font-weight-asian="bold" style:font-weight-complex="bold"/>
    </style:style>
    <style:style style:name="P8"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9" style:family="paragraph" style:parent-style-name="Standard_20__28_user_29_">
      <style:paragraph-properties fo:margin-top="0in" fo:margin-bottom="0.1in" style:contextual-spacing="false" fo:line-height="100%" fo:text-align="center" style:justify-single-word="false"/>
      <style:text-properties fo:color="#800000" loext:opacity="100%" fo:font-style="italic" officeooo:paragraph-rsid="000181df" style:font-style-asian="italic" style:font-style-complex="italic"/>
    </style:style>
    <style:style style:name="P10"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1"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12" style:family="paragraph" style:parent-style-name="Standard">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style:style>
    <style:style style:name="P13" style:family="paragraph" style:parent-style-name="Standard" style:master-page-name="">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style:style>
    <style:style style:name="P14" style:family="paragraph" style:parent-style-name="Standard_20__28_user_29_">
      <style:paragraph-properties fo:line-height="100%" fo:text-align="center" style:justify-single-word="false" fo:break-before="page"/>
      <style:text-properties fo:color="#800000" loext:opacity="100%" fo:font-weight="bold" officeooo:paragraph-rsid="00a6e4a9" style:font-weight-asian="bold" style:font-weight-complex="bold"/>
    </style:style>
    <style:style style:name="P15" style:family="paragraph" style:parent-style-name="Standard_20__28_user_29_" style:master-page-name="Standard">
      <style:paragraph-properties fo:line-height="150%" fo:text-align="center" style:justify-single-word="false" style:page-number="auto"/>
      <style:text-properties fo:color="#800000" loext:opacity="100%" fo:font-weight="bold" officeooo:paragraph-rsid="00016f9c" style:font-weight-asian="bold" style:font-weight-complex="bold"/>
    </style:style>
    <style:style style:name="P16" style:family="paragraph" style:parent-style-name="Standard_20__28_user_29_">
      <style:paragraph-properties fo:line-height="100%"/>
      <style:text-properties fo:font-size="6pt" officeooo:paragraph-rsid="00030b59" style:font-size-asian="6pt" style:font-size-complex="6pt"/>
    </style:style>
    <style:style style:name="P17" style:family="paragraph" style:parent-style-name="Standard_20__28_user_29_">
      <style:paragraph-properties fo:line-height="100%"/>
      <style:text-properties fo:font-size="6pt" officeooo:paragraph-rsid="00016f9c" style:font-size-asian="6pt" style:font-size-complex="6pt"/>
    </style:style>
    <style:style style:name="P18" style:family="paragraph" style:parent-style-name="Standard_20__28_user_29_">
      <style:paragraph-properties fo:line-height="100%" fo:text-align="center" style:justify-single-word="false"/>
      <style:text-properties fo:font-size="6pt" fo:font-weight="bold" officeooo:rsid="00b33142" officeooo:paragraph-rsid="00b33142" style:font-size-asian="6pt" style:font-weight-asian="bold" style:font-size-complex="6pt" style:font-weight-complex="bold"/>
    </style:style>
    <style:style style:name="P19" style:family="paragraph" style:parent-style-name="Standard_20__28_user_29_">
      <style:paragraph-properties fo:line-height="150%" fo:text-align="center" style:justify-single-word="false"/>
      <style:text-properties fo:color="#800000" loext:opacity="100%" fo:font-size="6pt" fo:font-style="italic" officeooo:paragraph-rsid="00016f9c" style:font-size-asian="6pt" style:font-style-asian="italic" style:font-size-complex="6pt" style:font-style-complex="italic"/>
    </style:style>
    <style:style style:name="P20" style:family="paragraph" style:parent-style-name="Standard_20__28_user_29_">
      <style:paragraph-properties fo:line-height="100%" fo:text-align="center" style:justify-single-word="false"/>
      <style:text-properties fo:color="#800000" loext:opacity="100%" fo:font-size="6pt" fo:font-weight="bold" officeooo:paragraph-rsid="00101648" style:font-size-asian="6pt" style:font-weight-asian="bold" style:font-size-complex="6pt" style:font-weight-complex="bold"/>
    </style:style>
    <style:style style:name="P21" style:family="paragraph" style:parent-style-name="Standard_20__28_user_29_">
      <style:paragraph-properties fo:line-height="100%"/>
      <style:text-properties style:use-window-font-color="true" loext:opacity="0%" fo:font-size="16pt" officeooo:paragraph-rsid="00b6ed1c" style:font-size-asian="16pt" style:font-size-complex="16pt"/>
    </style:style>
    <style:style style:name="P22" style:family="paragraph" style:parent-style-name="Standard_20__28_user_29_" style:master-page-name="">
      <loext:graphic-properties draw:fill="none"/>
      <style:paragraph-properties fo:margin-left="0in" fo:margin-right="0in" fo:margin-top="0in" fo:margin-bottom="0.0799in" style: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P23" style:family="paragraph" style:parent-style-name="Standard_20__28_user_29_">
      <loext:graphic-properties draw:fill="none"/>
      <style:paragraph-properties fo:margin-left="0in" fo:margin-right="0in" fo:margin-top="0in" fo:margin-bottom="0.0799in" style:contextual-spacing="false" fo:line-height="100%" fo:text-align="start" style:justify-single-word="false" fo:orphans="0" fo:widows="0" fo:hyphenation-ladder-count="no-limit" fo:text-indent="0in" style:auto-text-indent="false"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P24"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25" style:family="paragraph" style:parent-style-name="Standard_20__28_user_29_">
      <style:paragraph-properties fo:margin-top="0in" fo:margin-bottom="0in" style:contextual-spacing="false" fo:line-height="100%" fo:text-align="center" style:justify-single-word="false" fo:break-before="page"/>
      <style:text-properties fo:color="#800000" loext:opacity="100%" fo:font-weight="bold" officeooo:paragraph-rsid="00a6e4a9" style:font-weight-asian="bold" style:font-weight-complex="bold"/>
    </style:style>
    <style:style style:name="P26" style:family="paragraph" style:parent-style-name="Standard_20__28_user_29_">
      <style:paragraph-properties fo:margin-top="0in" fo:margin-bottom="0in" style:contextual-spacing="false" fo:line-height="150%" fo:text-align="center" style:justify-single-word="false"/>
      <style:text-properties fo:color="#800000" loext:opacity="100%" fo:font-size="6pt" fo:font-weight="bold" officeooo:paragraph-rsid="00a6e4a9" style:font-size-asian="6pt" style:font-weight-asian="bold" style:font-size-complex="6pt" style:font-weight-complex="bold"/>
    </style:style>
    <style:style style:name="P27" style:family="paragraph" style:parent-style-name="Standard_20__28_user_29_">
      <style:paragraph-properties fo:margin-top="0in" fo:margin-bottom="0in" style:contextual-spacing="false" fo:line-height="100%"/>
      <style:text-properties fo:font-size="6pt" officeooo:paragraph-rsid="000181df" style:font-size-asian="6pt" style:font-size-complex="6pt"/>
    </style:style>
    <style:style style:name="P28" style:family="paragraph" style:parent-style-name="Standard_20__28_user_29_">
      <style:paragraph-properties fo:margin-top="0in" fo:margin-bottom="0.1in" style:contextual-spacing="false" fo:line-height="150%" fo:text-align="center" style:justify-single-word="false"/>
      <style:text-properties fo:color="#800000" loext:opacity="100%" fo:font-size="6pt" fo:font-style="normal" officeooo:paragraph-rsid="000181df" style:font-size-asian="6pt" style:font-style-asian="normal" style:font-size-complex="6pt" style:font-style-complex="normal"/>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c9211e" loext:opacity="100%" fo:font-size="14pt" fo:font-style="italic" style:font-size-asian="14pt" style:font-style-asian="italic" style:font-size-complex="14pt" style:font-style-complex="italic"/>
    </style:style>
    <style:style style:name="T4" style:family="text">
      <style:text-properties fo:color="#c9211e" loext:opacity="100%" fo:font-style="italic" style:font-style-asian="italic" style:font-style-complex="italic"/>
    </style:style>
    <style:style style:name="T5" style:family="text">
      <style:text-properties fo:color="#c9211e" loext:opacity="100%" fo:font-size="6pt" fo:font-style="italic" style:font-size-asian="6pt" style:font-style-asian="italic" style:font-size-complex="6pt" style:font-style-complex="italic"/>
    </style:style>
    <style:style style:name="T6" style:family="text">
      <style:text-properties fo:font-weight="normal" style:font-weight-asian="normal" style:font-weight-complex="normal"/>
    </style:style>
    <style:style style:name="T7" style:family="text">
      <style:text-properties style:use-window-font-color="true" loext:opacity="0%"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loext:opacity="0%" style:font-name="Liberation Serif" fo:font-size="16pt" fo:language="en" fo:country="US" officeooo:rsid="0099ccc8"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loext:opacity="0%" style:font-name="Liberation Serif" fo:font-size="16pt" fo:language="en" fo:country="US" officeooo:rsid="009d7924"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loext:opacity="0%" style:font-name="Liberation Serif" fo:font-size="16pt" fo:language="en" fo:country="US" officeooo:rsid="009e2932"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loext:opacity="0%" style:font-name="Liberation Serif" fo:font-size="16pt" fo:language="en" fo:country="US" officeooo:rsid="00b2e7bb"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loext:opacity="0%" style:font-name="Liberation Serif" fo:font-size="16pt" fo:language="en" fo:country="US" officeooo:rsid="00b6ed1c"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loext:opacity="0%" style:font-name="Liberation Serif" fo:font-size="16pt" fo:language="en" fo:country="US" officeooo:rsid="00c4bc1f"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loext:opacity="0%" style:font-name="Liberation Serif" fo:font-size="16pt" fo:language="en" fo:country="US" officeooo:rsid="00c656d4"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style:use-window-font-color="true" loext:opacity="0%" style:font-name="Liberation Serif" fo:font-size="16pt" fo:language="en" fo:country="US" officeooo:rsid="00cb754b" style:letter-kerning="true" style:font-name-asian="Droid Sans" style:font-size-asian="16pt" style:language-asian="zh" style:country-asian="CN" style:font-name-complex="Lohit Hindi" style:font-size-complex="16pt" style:language-complex="hi" style:country-complex="IN"/>
    </style:style>
    <style:style style:name="T16" style:family="text">
      <style:text-properties fo:font-size="16pt" style:font-size-asian="16pt" style:font-size-complex="16pt"/>
    </style:style>
    <style:style style:name="T17" style:family="text">
      <style:text-properties fo:font-size="16pt" officeooo:rsid="00772a13" style:font-size-asian="16pt" style:font-size-complex="16pt"/>
    </style:style>
    <style:style style:name="T18" style:family="text">
      <style:text-properties fo:font-size="16pt" officeooo:rsid="00985522" style:font-size-asian="16pt" style:font-size-complex="16pt"/>
    </style:style>
    <style:style style:name="T19" style:family="text">
      <style:text-properties fo:font-size="16pt" officeooo:rsid="00c656d4" style:font-size-asian="16pt" style:font-size-complex="16pt"/>
    </style:style>
    <style:style style:name="T20" style:family="text">
      <style:text-properties officeooo:rsid="00880aa8"/>
    </style:style>
    <style:style style:name="T21" style:family="text">
      <style:text-properties officeooo:rsid="00b8d256"/>
    </style:style>
    <style:style style:name="T22" style:family="text">
      <style:text-properties officeooo:rsid="00c4bc1f"/>
    </style:style>
    <style:style style:name="T23" style:family="text">
      <style:text-properties officeooo:rsid="00c656d4"/>
    </style:style>
    <style:style style:name="T24" style:family="text">
      <style:text-properties officeooo:rsid="00cb754b"/>
    </style:style>
    <style:style style:name="T25" style:family="text">
      <style:text-properties fo:font-size="6pt" style:font-size-asian="6pt" style:font-size-complex="6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5">The Fourth Sunday After Trinity</text:p>
      <text:p text:style-name="P5"><text:span text:style-name="T16">The Old Testament is written in the </text:span><text:span text:style-name="T14">third</text:span><text:span text:style-name="T16"> chapter of </text:span><text:span text:style-name="T17">the </text:span><text:span text:style-name="T14">Lamentations of Jeremiah</text:span><text:span text:style-name="T17">, beginning at the </text:span><text:span text:style-name="T19">22nd</text:span><text:span text:style-name="T18"> </text:span><text:span text:style-name="T16">verse.</text:span></text:p>
      <text:p text:style-name="P16"/>
      <text:p text:style-name="P6"><text:span text:style-name="T16">This passage </text:span><text:span text:style-name="T10">may be</text:span><text:span text:style-name="T16"> found in </text:span><text:span text:style-name="T8">t</text:span><text:span text:style-name="T9">he pew Bible on page </text:span><text:span text:style-name="T11">9</text:span><text:span text:style-name="T14">49</text:span><text:span text:style-name="T16">.</text:span></text:p>
      <text:p text:style-name="P17"/>
      <text:p text:style-name="P4">(Pause to allow parishioners to find the page.)</text:p>
      <text:p text:style-name="P19"/>
      <text:section text:style-name="Sect1" text:name="Section4">
        <text:p text:style-name="P13">Through the Lord’s mercies we are not consumed, Because His compassions fail not.</text:p>
        <text:p text:style-name="P12"/>
        <text:p text:style-name="P12">They are new every morning;</text:p>
        <text:p text:style-name="P12">Great is Your faithfulness.</text:p>
        <text:p text:style-name="P12"/>
        <text:p text:style-name="P12">“The Lord is my portion,” says my soul,</text:p>
        <text:p text:style-name="P12">“Therefore I hope in Him!”</text:p>
        <text:p text:style-name="P12"/>
        <text:p text:style-name="P12">The Lord is good to those who wait for Him, To the soul who seeks Him.</text:p>
        <text:p text:style-name="P12"/>
        <text:p text:style-name="P12">It is good that one should hope and wait quietly For the salvation of the Lord.</text:p>
        <text:p text:style-name="P12"/>
        <text:p text:style-name="P12">It is good for a man to bear</text:p>
        <text:p text:style-name="P12">The yoke in his youth.</text:p>
        <text:p text:style-name="P12"/>
        <text:p text:style-name="P12">Let him sit alone and keep silent,</text:p>
        <text:p text:style-name="P12">Because God has laid it on him;</text:p>
        <text:p text:style-name="P12"/>
        <text:p text:style-name="P12">Let him put his mouth in the dust—</text:p>
        <text:p text:style-name="P12">There may yet be hope.</text:p>
        <text:p text:style-name="P12"/>
        <text:p text:style-name="P12">Let him give his cheek to the one who strikes him, And be full of reproach.</text:p>
        <text:p text:style-name="P12"/>
        <text:p text:style-name="P12">For the Lord will not cast off forever.</text:p>
        <text:p text:style-name="P12"/>
        <text:p text:style-name="P12">Though He causes grief,</text:p>
        <text:p text:style-name="P12">Yet He will show compassion</text:p>
        <text:p text:style-name="P12">According to the multitude of His mercies.</text:p>
        <text:p text:style-name="P12"/>
        <text:p text:style-name="P12">For He does not afflict willingly,</text:p>
        <text:p text:style-name="P12">Nor grieve the children of men.</text:p>
      </text:section>
      <text:p text:style-name="P3"><text:span text:style-name="text"><text:span text:style-name="T5"/></text:span></text:p>
      <text:p text:style-name="P3"><text:span text:style-name="text"><text:span text:style-name="T3">(Pause for a count of 5)</text:span></text:span></text:p>
      <text:p text:style-name="P3"><text:span text:style-name="text"><text:span text:style-name="T2">This is the word of the Lord.</text:span></text:span></text:p>
      <text:p text:style-name="P14">The Fourth Sunday After Trinity</text:p>
      <text:p text:style-name="P20"/>
      <text:p text:style-name="P7"><text:span text:style-name="T21">Psalm </text:span><text:span text:style-name="T23">91</text:span></text:p>
      <text:p text:style-name="P18"/>
      <text:p text:style-name="P22">1 <text:s/>WHOSO dwelleth under the defence of the Most High, * shall abide under the shadow of the Almighty.</text:p>
      <text:p text:style-name="P23">2 <text:s/>I will say unto the Lord, Thou art my hope, and my stronghold; * my God, in him will I trust.</text:p>
      <text:p text:style-name="P23">3 <text:s/>For he shall deliver thee from the snare of the hunter, * and from the noisome pestilence.</text:p>
      <text:p text:style-name="P23">4 <text:s/>He shall defend thee under his wings, and thou shalt be safe under his feathers; * his faithfulness and truth shall be thy shield and buckler.</text:p>
      <text:p text:style-name="P23">5 <text:s/>Thou shalt not be afraid for any terror by night, * nor for the arrow that flieth by day;</text:p>
      <text:p text:style-name="P23">6 <text:s/>For the pestilence that walketh in darkness, * nor for the sickness that destroyeth in the noon-day.</text:p>
      <text:p text:style-name="P23">7 <text:s/>A thousand shall fall beside thee, and ten thousand at thy right hand; * but it shall not come nigh thee.</text:p>
      <text:p text:style-name="P23">8 <text:s/>Yea, with thine eyes shalt thou behold, * and see the reward of the ungodly.</text:p>
      <text:p text:style-name="P23">9 <text:s/>For thou, Lord, art my hope; * thou hast set thine house of defence very high.</text:p>
      <text:p text:style-name="P23">10 <text:s/>There shall no evil happen unto thee, * neither shall any plague come nigh thy dwelling.</text:p>
      <text:p text:style-name="P23">11 <text:s/>For he shall give his angels charge over thee, * to keep thee in all thy ways.</text:p>
      <text:p text:style-name="P23">12 <text:s/>They shall bear thee in their hands, * that thou hurt not thy foot against a stone.</text:p>
      <text:p text:style-name="P23">13 <text:s/>Thou shalt go upon the lion and adder: * the young lion and the dragon shalt thou tread under thy feet.</text:p>
      <text:p text:style-name="P23">14 <text:s/>Because he hath set his love upon me, therefore will I deliver him; * I will set him up, because he hath known my Name.</text:p>
      <text:p text:style-name="P23">15 <text:s/>He shall call upon me, and I will hear him; * yea, I am with him in trouble; I will deliver him, and bring him to honour.</text:p>
      <text:p text:style-name="P23">16 <text:s/>With long life will I satisfy him, * and show him my salvation.</text:p>
      <text:p text:style-name="P8"><text:span text:style-name="text"><text:span text:style-name="T1"/></text:span></text:p>
      <text:p text:style-name="P8"><text:span text:style-name="text"><text:span text:style-name="T1">Glory be…</text:span></text:span></text:p>
      <text:p text:style-name="P25">The Fourth Sunday After Trinity</text:p>
      <text:p text:style-name="P26"/>
      <text:p text:style-name="P2"><text:span text:style-name="T16">The New Testament is written in the </text:span><text:span text:style-name="T15">eigh</text:span><text:span text:style-name="T12">th</text:span><text:span text:style-name="T16"> chapter of </text:span><text:span text:style-name="T12">the </text:span><text:span text:style-name="T13">Epistle</text:span><text:span text:style-name="T12"> of </text:span><text:span text:style-name="T7">St. </text:span><text:span text:style-name="T13">P</text:span><text:span text:style-name="T15">aul to the Romans</text:span><text:span text:style-name="T16"> beginning at the </text:span><text:span text:style-name="T15">18th</text:span><text:span text:style-name="T16"> verse.</text:span></text:p>
      <text:p text:style-name="P27"/>
      <text:p text:style-name="P1">This passage may be found in the Book of Common Prayer on page <text:span text:style-name="T20">1</text:span><text:span text:style-name="T22">9</text:span><text:span text:style-name="T24">4</text:span>.</text:p>
      <text:p text:style-name="P27"/>
      <text:p text:style-name="P9">(Pause to allow parishioners to find the page.)</text:p>
      <text:p text:style-name="P28"/>
      <text:section text:style-name="Sect1" text:name="Section1">
        <text:p text:style-name="P21">I RECKON that the sufferings of this present time are not worthy to be compared with the glory which shall be revealed in us. For the earnest expectation of the creature waiteth for the manifestation of the sons of God.</text:p>
        <text:p text:style-name="P21"/>
        <text:p text:style-name="P21">For the creature was made subject to vanity, not willingly, but by reason of him who hath subjected the same in hope, because the creature itself also shall be delivered from the bondage of corruption into the glorious liberty of the children of God.</text:p>
        <text:p text:style-name="P21"/>
        <text:p text:style-name="P21">For we know that the whole creation groaneth and travaileth in pain together until now. And not only they, but ourselves also, which have the firstfruits of the Spirit, even we ourselves groan within ourselves, waiting for the adoption, to wit, the redemption of our body.</text:p>
      </text:section>
      <text:p text:style-name="P10"/>
      <text:p text:style-name="P10">(Pause for a count of 5)</text:p>
      <text:p text:style-name="P11"><text:span text:style-name="text"><text:span text:style-name="T6">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125</meta:editing-cycles>
    <meta:editing-duration>PT15H8M49S</meta:editing-duration>
    <meta:generator>LibreOffice/7.1.3.2$Linux_X86_64 LibreOffice_project/10$Build-2</meta:generator>
    <dc:date>2021-06-22T01:16:28.564033959</dc:date>
    <dc:creator>Figueroa Andrew</dc:creator>
    <meta:document-statistic meta:table-count="0" meta:image-count="0" meta:object-count="0" meta:page-count="3" meta:paragraph-count="54" meta:word-count="740" meta:character-count="3776" meta:non-whitespace-character-count="3074"/>
  </office:meta>
</office:document-meta>
</file>