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a6e4a9"/>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8"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1"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2"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3"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4"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5"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6"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17"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8"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6pt" style:font-weight-asian="bold" style:font-size-complex="6pt" style:font-weight-complex="bold"/>
    </style:style>
    <style:style style:name="P19"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20" style:family="paragraph" style:parent-style-name="Standard_20__28_user_29_">
      <style:paragraph-properties fo:line-height="100%"/>
      <style:text-properties fo:font-size="6pt" officeooo:paragraph-rsid="00030b59" style:font-size-asian="6pt" style:font-size-complex="6pt"/>
    </style:style>
    <style:style style:name="P21" style:family="paragraph" style:parent-style-name="Standard_20__28_user_29_">
      <style:paragraph-properties fo:line-height="100%"/>
      <style:text-properties fo:font-size="6pt" officeooo:paragraph-rsid="00016f9c" style:font-size-asian="6pt" style:font-size-complex="6pt"/>
    </style:style>
    <style:style style:name="P22"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2pt" officeooo:paragraph-rsid="00030b59" style:font-size-asian="12pt" style:font-size-complex="12pt" fo:hyphenate="false" fo:hyphenation-remain-char-count="2" fo:hyphenation-push-char-count="2" loext:hyphenation-no-caps="false"/>
    </style:style>
    <style:style style:name="P23"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a6e4a9" style:font-weight-asian="bold" style:font-weight-complex="bold"/>
    </style:style>
    <style:style style:name="P26"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a6e4a9" style:font-size-asian="6pt" style:font-weight-asian="bold" style:font-size-complex="6pt" style:font-weight-complex="bold"/>
    </style:style>
    <style:style style:name="P27"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28"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d0f0bd"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d47dbd"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d8192a"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db010e"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fo:font-size="16pt" style:font-size-asian="16pt" style:font-size-complex="16pt"/>
    </style:style>
    <style:style style:name="T14" style:family="text">
      <style:text-properties fo:font-size="16pt" officeooo:rsid="00772a13" style:font-size-asian="16pt" style:font-size-complex="16pt"/>
    </style:style>
    <style:style style:name="T15" style:family="text">
      <style:text-properties fo:font-size="16pt" officeooo:rsid="00985522" style:font-size-asian="16pt" style:font-size-complex="16pt"/>
    </style:style>
    <style:style style:name="T16" style:family="text">
      <style:text-properties fo:font-size="16pt" officeooo:rsid="00cda262" style:font-size-asian="16pt" style:font-size-complex="16pt"/>
    </style:style>
    <style:style style:name="T17" style:family="text">
      <style:text-properties fo:font-size="16pt" officeooo:rsid="00d47dbd" style:font-size-asian="16pt" style:font-size-complex="16pt"/>
    </style:style>
    <style:style style:name="T18" style:family="text">
      <style:text-properties fo:font-size="16pt" officeooo:rsid="00d8192a" style:font-size-asian="16pt" style:font-size-complex="16pt"/>
    </style:style>
    <style:style style:name="T19" style:family="text">
      <style:text-properties officeooo:rsid="00b8d256"/>
    </style:style>
    <style:style style:name="T20" style:family="text">
      <style:text-properties officeooo:rsid="00cda262"/>
    </style:style>
    <style:style style:name="T21" style:family="text">
      <style:text-properties officeooo:rsid="00d8192a"/>
    </style:style>
    <style:style style:name="T22" style:family="text">
      <style:text-properties fo:font-size="6pt" style:font-size-asian="6pt" style:font-size-complex="6pt"/>
    </style:style>
    <style:style style:name="T23" style:family="text">
      <style:text-properties fo:font-size="12pt" style:font-size-asian="12pt" style:font-size-complex="12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The Eighth Sunday After Trinity</text:p>
      <text:p text:style-name="P18"/>
      <text:p text:style-name="P5"><text:span text:style-name="T13">The Old Testament is written in the </text:span><text:span text:style-name="T10">first</text:span><text:span text:style-name="T13"> chapter of </text:span><text:span text:style-name="T10">Ecclesiasticus</text:span><text:span text:style-name="T14">, beginning at the </text:span><text:span text:style-name="T16">1</text:span><text:span text:style-name="T17">8</text:span><text:span text:style-name="T16">th</text:span><text:span text:style-name="T15"> </text:span><text:span text:style-name="T13">verse.</text:span></text:p>
      <text:p text:style-name="P20"/>
      <text:p text:style-name="P6"><text:span text:style-name="T13">This passage </text:span><text:span text:style-name="T10">is take from the </text:span><text:span text:style-name="T12">Apocrypha.</text:span><text:span text:style-name="T10"> Ecclesiasticus is also known as Sirach</text:span><text:span text:style-name="T13">.</text:span></text:p>
      <text:p text:style-name="P21"/>
      <text:p text:style-name="P17">(Pause to allow parishioners to find the page.)</text:p>
      <text:p text:style-name="P4"/>
      <text:section text:style-name="Sect1" text:name="Section4">
        <text:p text:style-name="P14">The fear of the Lord is the crown of wisdom, making peace and perfect health to flourish.</text:p>
        <text:p text:style-name="P13"/>
        <text:p text:style-name="P13">He saw her and apportioned her; he rained down knowledge and discerning comprehension, and he exalted the glory of those who held her fast.</text:p>
        <text:p text:style-name="P13"/>
        <text:p text:style-name="P13">To fear the Lord is the root of wisdom,</text:p>
        <text:p text:style-name="P13">and her branches are long life.</text:p>
        <text:p text:style-name="P13"/>
        <text:p text:style-name="P13">Unrighteous anger cannot be justified,</text:p>
        <text:p text:style-name="P13">for a man’s anger tips the scale to his ruin.</text:p>
        <text:p text:style-name="P13"/>
        <text:p text:style-name="P13">A patient man will endure until the right moment, and then joy will burst forth for him.</text:p>
        <text:p text:style-name="P13"/>
        <text:p text:style-name="P13">He will hide his words until the right moment, and the lips of many will tell of his good sense.</text:p>
        <text:p text:style-name="P13"/>
        <text:p text:style-name="P13">In the treasuries of wisdom are wise sayings, but godliness is an abomination to a sinner.</text:p>
        <text:p text:style-name="P13"/>
        <text:p text:style-name="P13">If you desire wisdom, keep the commandments, and the Lord will supply it for you.</text:p>
        <text:p text:style-name="P13"/>
        <text:p text:style-name="P13">For the fear of the Lord is wisdom and instruction, and he delights in fidelity and meekness.</text:p>
        <text:p text:style-name="P13"/>
        <text:p text:style-name="P13"/>
        <text:p text:style-name="P13"/>
        <text:p text:style-name="P13"/>
      </text:section>
      <text:p text:style-name="P3"><text:span text:style-name="text"><text:span text:style-name="T3"/></text:span></text:p>
      <text:p text:style-name="P3"><text:span text:style-name="text"><text:span text:style-name="T3">(Pause for a count of 5)</text:span></text:span></text:p>
      <text:p text:style-name="P3"><text:span text:style-name="text"><text:span text:style-name="T2">This is the word of the Lord.</text:span></text:span></text:p>
      <text:p text:style-name="P15">The Eighth Sunday After Trinity</text:p>
      <text:p text:style-name="P19"/>
      <text:p text:style-name="P7"><text:span text:style-name="T19">Psalm </text:span><text:span text:style-name="T20">119:33–48</text:span></text:p>
      <text:p text:style-name="P22"/>
      <text:p text:style-name="P24">33 <text:s/>TEACH me, O Lord, the way of thy statutes, * and I shall keep it unto the end.</text:p>
      <text:p text:style-name="P23">34 <text:s/>Give me understanding, and I shall keep thy law; * yea, I shall keep it with my whole heart.</text:p>
      <text:p text:style-name="P23">35 <text:s/>Make me to go in the path of thy commandments; * for therein is my desire.</text:p>
      <text:p text:style-name="P23">36 <text:s/>Incline my heart unto thy testimonies, * and not to covetousness.</text:p>
      <text:p text:style-name="P23">37 <text:s/>O turn away mine eyes, lest they behold vanity; * and quicken thou me in thy way.</text:p>
      <text:p text:style-name="P23">38 <text:s/>O stablish thy word in thy servant, * that I may fear thee.</text:p>
      <text:p text:style-name="P23">39 <text:s/>Take away the rebuke that I am afraid of; * for thy judgments are good.</text:p>
      <text:p text:style-name="P23">40 <text:s/>Behold, my delight is in thy commandments; * O quicken me in thy righteousness.</text:p>
      <text:p text:style-name="P23">41 <text:s/>LET thy loving mercy come also unto me, O Lord, * even thy salvation, according unto thy word.</text:p>
      <text:p text:style-name="P23">42 <text:s/>So shall I make answer unto my blasphemers; * for my trust is in thy word.</text:p>
      <text:p text:style-name="P23">43 <text:s/>O take not the word of thy truth utterly out of my mouth; * for my hope is in thy judgments.</text:p>
      <text:p text:style-name="P23">44 <text:s/>So shall I alway keep thy law; * yea, for ever and ever.</text:p>
      <text:p text:style-name="P23">45 <text:s/>And I will walk at liberty; * for I seek thy commandments.</text:p>
      <text:p text:style-name="P23">46 <text:s/>I will speak of thy testimonies also, even before kings, * and will not be ashamed.</text:p>
      <text:p text:style-name="P23">47 <text:s/>And my delight shall be in thy commandments, * which I have loved.</text:p>
      <text:p text:style-name="P23">48 <text:s/>My hands also will I lift up unto thy commandments, which I have loved; * and my study shall be in thy statutes.</text:p>
      <text:p text:style-name="P9"><text:span text:style-name="text"><text:span text:style-name="T1"/></text:span></text:p>
      <text:p text:style-name="P9"><text:span text:style-name="text"><text:span text:style-name="T1">Glory be…</text:span></text:span></text:p>
      <text:p text:style-name="P25">The Eighth Sunday After Trinity</text:p>
      <text:p text:style-name="P26"/>
      <text:p text:style-name="P2"><text:span text:style-name="T13">The New Testament is written in the </text:span><text:span text:style-name="T18">eigh</text:span><text:span text:style-name="T6">th</text:span><text:span text:style-name="T13"> chapter of </text:span><text:span text:style-name="T7">the </text:span><text:span text:style-name="T8">Epistle</text:span><text:span text:style-name="T7"> of </text:span><text:span text:style-name="T5">St. </text:span><text:span text:style-name="T8">P</text:span><text:span text:style-name="T9">aul to the Romans</text:span><text:span text:style-name="T13"> beginning at the </text:span><text:span text:style-name="T11">12th</text:span><text:span text:style-name="T13"> verse.</text:span></text:p>
      <text:p text:style-name="P28"/>
      <text:p text:style-name="P1">This passage may be found in the Book of Common Prayer on page <text:span text:style-name="T21">200</text:span>.</text:p>
      <text:p text:style-name="P28"/>
      <text:p text:style-name="P27">(Pause to allow parishioners to find the page.)</text:p>
      <text:p text:style-name="P10"/>
      <text:section text:style-name="Sect1" text:name="Section1">
        <text:p text:style-name="P8">BEWARE of false prophets, which come to you in sheep’s clothing, but inwardly they are ravening wolves. Ye shall know them by their fruits. Do men gather grapes of thorns, or figs of thistles?</text:p>
        <text:p text:style-name="P8"/>
        <text:p text:style-name="P8">Even so every good tree bringeth forth good fruit; but a corrupt tree bringeth forth evil fruit. A good tree cannot bring forth evil fruit, neither can a corrupt tree bring forth good fruit. Every tree that bringeth not forth good fruit is hewn down, and cast into the fire.</text:p>
        <text:p text:style-name="P8"/>
        <text:p text:style-name="P8">Wherefore by their fruits ye shall know them. Not every one that saith unto me, Lord, Lord, shall enter into the kingdom of heaven; but he that doeth the will of my Father which is in heaven.</text:p>
      </text:section>
      <text:p text:style-name="P11"/>
      <text:p text:style-name="P11"/>
      <text:p text:style-name="P11">(Pause for a count of 5)</text:p>
      <text:p text:style-name="P12"><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36</meta:editing-cycles>
    <meta:editing-duration>PT15H55M54S</meta:editing-duration>
    <meta:generator>LibreOffice/7.1.3.2$Linux_X86_64 LibreOffice_project/10$Build-2</meta:generator>
    <dc:date>2021-07-16T14:42:24.738182205</dc:date>
    <dc:creator>Figueroa Andrew</dc:creator>
    <meta:document-statistic meta:table-count="0" meta:image-count="0" meta:object-count="0" meta:page-count="3" meta:paragraph-count="45" meta:word-count="676" meta:character-count="3465" meta:non-whitespace-character-count="2819"/>
  </office:meta>
</office:document-meta>
</file>