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erif1" svg:font-family="'Liberation Serif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_20__28_user_29_">
      <style:paragraph-properties fo:margin-top="0in" fo:margin-bottom="0in" style:contextual-spacing="false" fo:line-height="100%"/>
      <style:text-properties fo:font-size="16pt" officeooo:paragraph-rsid="000181df" style:font-size-asian="16pt" style:font-size-complex="16pt"/>
    </style:style>
    <style:style style:name="P2" style:family="paragraph" style:parent-style-name="line">
      <loext:graphic-properties draw:fill="solid" draw:fill-color="#ffffff"/>
      <style:paragraph-properties fo:margin-top="0in" fo:margin-bottom="0in" style:contextual-spacing="false" style:line-height-at-least="0in" fo:background-color="#ffffff"/>
      <style:text-properties officeooo:paragraph-rsid="00016f9c"/>
    </style:style>
    <style:style style:name="P3" style:family="paragraph" style:parent-style-name="line">
      <loext:graphic-properties draw:fill="solid" draw:fill-color="#ffffff"/>
      <style:paragraph-properties fo:margin-top="0in" fo:margin-bottom="0in" style:contextual-spacing="false" style:line-height-at-least="0in" fo:text-align="center" style:justify-single-word="false" fo:background-color="#ffffff"/>
      <style:text-properties officeooo:paragraph-rsid="00016f9c"/>
    </style:style>
    <style:style style:name="P4" style:family="paragraph" style:parent-style-name="Standard_20__28_user_29_">
      <style:paragraph-properties fo:line-height="100%" fo:text-align="center" style:justify-single-word="false"/>
      <style:text-properties fo:font-weight="bold" officeooo:paragraph-rsid="00030b59" style:font-weight-asian="bold" style:font-weight-complex="bold"/>
    </style:style>
    <style:style style:name="P5" style:family="paragraph" style:parent-style-name="Standard_20__28_user_29_">
      <style:paragraph-properties fo:line-height="100%"/>
      <style:text-properties fo:font-size="16pt" officeooo:paragraph-rsid="00016f9c" style:font-size-asian="16pt" style:font-size-complex="16pt"/>
    </style:style>
    <style:style style:name="P6" style:family="paragraph" style:parent-style-name="Standard_20__28_user_29_">
      <style:paragraph-properties fo:line-height="100%"/>
      <style:text-properties fo:font-size="16pt" officeooo:paragraph-rsid="00283c5c" style:font-size-asian="16pt" style:font-size-complex="16pt"/>
    </style:style>
    <style:style style:name="P7" style:family="paragraph" style:parent-style-name="Quotations">
      <loext:graphic-properties draw:fill="solid" draw:fill-color="#ffffff"/>
      <style:paragraph-properties fo:margin-left="1in" fo:margin-right="1.05in" fo:margin-top="0in" fo:margin-bottom="0in" style:contextual-spacing="false" style:line-height-at-least="0.2917in" fo:text-align="center" style:justify-single-word="false" fo:text-indent="0in" style:auto-text-indent="false" fo:background-color="#ffffff"/>
      <style:text-properties officeooo:paragraph-rsid="000181df"/>
    </style:style>
    <style:style style:name="P8" style:family="paragraph" style:parent-style-name="Standard_20__28_user_29_">
      <style:paragraph-properties fo:margin-top="0in" fo:margin-bottom="0.1in" style:contextual-spacing="false" fo:line-height="150%" fo:text-align="center" style:justify-single-word="false"/>
      <style:text-properties fo:color="#800000" loext:opacity="100%" fo:font-style="normal" officeooo:paragraph-rsid="000181df" style:font-style-asian="normal" style:font-style-complex="normal"/>
    </style:style>
    <style:style style:name="P9" style:family="paragraph" style:parent-style-name="Standard_20__28_user_29_">
      <style:paragraph-properties fo:margin-left="0in" fo:margin-right="0in" fo:margin-top="0in" fo:margin-bottom="0.1in" style:contextual-spacing="false" fo:line-height="100%" fo:text-align="center" style:justify-single-word="false" fo:text-indent="0in" style:auto-text-indent="false"/>
      <style:text-properties fo:color="#800000" loext:opacity="100%" fo:font-style="italic" officeooo:paragraph-rsid="000181df" style:font-style-asian="italic" style:font-style-complex="italic"/>
    </style:style>
    <style:style style:name="P10" style:family="paragraph" style:parent-style-name="Standard_20__28_user_29_">
      <style:paragraph-properties fo:line-height="100%" fo:text-align="center" style:justify-single-word="false" fo:break-before="page"/>
      <style:text-properties fo:color="#800000" loext:opacity="100%" fo:font-weight="bold" officeooo:paragraph-rsid="0024d9b5" style:font-weight-asian="bold" style:font-weight-complex="bold"/>
    </style:style>
    <style:style style:name="P11" style:family="paragraph" style:parent-style-name="Standard">
      <loext:graphic-properties draw:fill="solid" draw:fill-color="#ffffff"/>
      <style:paragraph-properties fo:margin-left="0.5in" fo:margin-right="0in" fo:margin-top="0in" fo:margin-bottom="0in" style:contextual-spacing="false" style:line-height-at-least="0in" fo:text-align="start" style:justify-single-word="false" fo:orphans="0" fo:widows="0" fo:hyphenation-ladder-count="no-limit" fo:text-indent="-0.5in" style:auto-text-indent="false" fo:background-color="#ffffff" style:vertical-align="baseline" style:writing-mode="lr-tb"/>
      <style:text-properties officeooo:paragraph-rsid="00030b59" fo:hyphenate="false" fo:hyphenation-remain-char-count="2" fo:hyphenation-push-char-count="2" loext:hyphenation-no-caps="false"/>
    </style:style>
    <style:style style:name="P12" style:family="paragraph" style:parent-style-name="Standard">
      <loext:graphic-properties draw:fill="solid" draw:fill-color="#ffffff"/>
      <style:paragraph-properties fo:margin-left="0.5in" fo:margin-right="0in" fo:margin-top="0in" fo:margin-bottom="0in" style:contextual-spacing="false" style:line-height-at-least="0in" fo:text-align="start" style:justify-single-word="false" fo:orphans="0" fo:widows="0" fo:hyphenation-ladder-count="no-limit" fo:text-indent="-0.5in" style:auto-text-indent="false" fo:background-color="#ffffff" style:vertical-align="baseline" style:writing-mode="lr-tb"/>
      <style:text-properties officeooo:paragraph-rsid="0034a75d" fo:hyphenate="false" fo:hyphenation-remain-char-count="2" fo:hyphenation-push-char-count="2" loext:hyphenation-no-caps="false"/>
    </style:style>
    <style:style style:name="P13" style:family="paragraph" style:parent-style-name="Standard" style:master-page-name="">
      <loext:graphic-properties draw:fill="solid" draw:fill-color="#ffffff"/>
      <style:paragraph-properties fo:margin-left="0.5in" fo:margin-right="0in" fo:margin-top="0in" fo:margin-bottom="0in" style:contextual-spacing="false" style:line-height-at-least="0in" fo:text-align="start" style:justify-single-word="false" fo:orphans="0" fo:widows="0" fo:hyphenation-ladder-count="no-limit" fo:text-indent="-0.5in" style:auto-text-indent="false" style:page-number="auto" fo:background-color="#ffffff" style:vertical-align="baseline" style:writing-mode="lr-tb"/>
      <style:text-properties officeooo:paragraph-rsid="0034a75d" fo:hyphenate="false" fo:hyphenation-remain-char-count="2" fo:hyphenation-push-char-count="2" loext:hyphenation-no-caps="false"/>
    </style:style>
    <style:style style:name="P14" style:family="paragraph" style:parent-style-name="Standard_20__28_user_29_" style:master-page-name="">
      <loext:graphic-properties draw:fill="none"/>
      <style:paragraph-properties fo:margin-left="0in" fo:margin-right="0.5618in" fo:margin-top="0in" fo:margin-bottom="0.1in" style:contextual-spacing="false" fo:line-height="100%" fo:text-align="start" style:justify-single-word="false" fo:orphans="0" fo:widows="0" fo:hyphenation-ladder-count="no-limit" fo:text-indent="0.3118in" style:auto-text-indent="false" style:page-number="auto" fo:background-color="transparent" style:vertical-align="baseline" style:writing-mode="lr-tb"/>
      <style:text-properties fo:font-size="16pt" officeooo:paragraph-rsid="00030b59" style:font-size-asian="16pt" style:font-size-complex="16pt" fo:hyphenate="false" fo:hyphenation-remain-char-count="2" fo:hyphenation-push-char-count="2" loext:hyphenation-no-caps="false"/>
    </style:style>
    <style:style style:name="P15" style:family="paragraph" style:parent-style-name="Standard_20__28_user_29_">
      <loext:graphic-properties draw:fill="none"/>
      <style:paragraph-properties fo:margin-left="0in" fo:margin-right="0.5618in" fo:margin-top="0in" fo:margin-bottom="0.1in" style:contextual-spacing="false" fo:line-height="100%" fo:text-align="start" style:justify-single-word="false" fo:orphans="0" fo:widows="0" fo:hyphenation-ladder-count="no-limit" fo:text-indent="0.3118in" style:auto-text-indent="false" fo:background-color="transparent" style:vertical-align="baseline" style:writing-mode="lr-tb"/>
      <style:text-properties fo:font-size="16pt" officeooo:paragraph-rsid="00030b59" style:font-size-asian="16pt" style:font-size-complex="16pt" fo:hyphenate="false" fo:hyphenation-remain-char-count="2" fo:hyphenation-push-char-count="2" loext:hyphenation-no-caps="false"/>
    </style:style>
    <style:style style:name="P16" style:family="paragraph" style:parent-style-name="Standard_20__28_user_29_" style:master-page-name="Standard">
      <style:paragraph-properties fo:line-height="100%" fo:text-align="center" style:justify-single-word="false" style:page-number="auto"/>
      <style:text-properties fo:color="#800000" loext:opacity="100%" fo:font-weight="bold" officeooo:paragraph-rsid="00016f9c" style:font-weight-asian="bold" style:font-weight-complex="bold"/>
    </style:style>
    <style:style style:name="P17" style:family="paragraph" style:parent-style-name="Standard_20__28_user_29_">
      <style:paragraph-properties fo:line-height="100%" fo:text-align="center" style:justify-single-word="false"/>
      <style:text-properties fo:color="#800000" loext:opacity="100%" fo:font-style="italic" officeooo:paragraph-rsid="00016f9c" style:font-style-asian="italic" style:font-style-complex="italic"/>
    </style:style>
    <style:style style:name="P18" style:family="paragraph" style:parent-style-name="Standard_20__28_user_29_">
      <style:paragraph-properties fo:line-height="100%" fo:text-align="center" style:justify-single-word="false"/>
      <style:text-properties fo:color="#800000" loext:opacity="100%" fo:font-size="6pt" fo:font-weight="bold" officeooo:paragraph-rsid="00101648" style:font-size-asian="5.25pt" style:font-weight-asian="bold" style:font-size-complex="6pt" style:font-weight-complex="bold"/>
    </style:style>
    <style:style style:name="P19" style:family="paragraph" style:parent-style-name="Standard_20__28_user_29_">
      <style:paragraph-properties fo:line-height="100%"/>
      <style:text-properties fo:font-size="6pt" officeooo:paragraph-rsid="00030b59" style:font-size-asian="5.25pt" style:font-size-complex="6pt"/>
    </style:style>
    <style:style style:name="P20" style:family="paragraph" style:parent-style-name="Standard_20__28_user_29_">
      <style:paragraph-properties fo:line-height="100%"/>
      <style:text-properties fo:font-size="6pt" officeooo:paragraph-rsid="00384165" style:font-size-asian="5.25pt" style:font-size-complex="6pt"/>
    </style:style>
    <style:style style:name="P21" style:family="paragraph" style:parent-style-name="Standard_20__28_user_29_">
      <style:paragraph-properties fo:line-height="100%"/>
      <style:text-properties fo:font-size="6pt" officeooo:paragraph-rsid="00016f9c" style:font-size-asian="5.25pt" style:font-size-complex="6pt"/>
    </style:style>
    <style:style style:name="P22" style:family="paragraph" style:parent-style-name="Standard_20__28_user_29_">
      <style:paragraph-properties fo:line-height="100%"/>
      <style:text-properties fo:font-size="16pt" officeooo:paragraph-rsid="00384165" style:font-size-asian="16pt" style:font-size-complex="16pt"/>
    </style:style>
    <style:style style:name="P23" style:family="paragraph" style:parent-style-name="Standard_20__28_user_29_">
      <style:paragraph-properties fo:margin-top="0in" fo:margin-bottom="0in" style:contextual-spacing="false" fo:line-height="100%" fo:text-align="center" style:justify-single-word="false" fo:break-before="page"/>
      <style:text-properties fo:color="#800000" loext:opacity="100%" fo:font-weight="bold" officeooo:paragraph-rsid="0024d9b5" style:font-weight-asian="bold" style:font-weight-complex="bold"/>
    </style:style>
    <style:style style:name="P24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tyle="italic" officeooo:paragraph-rsid="000181df" style:font-style-asian="italic" style:font-style-complex="italic"/>
    </style:style>
    <style:style style:name="P25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ize="6pt" fo:font-weight="bold" officeooo:paragraph-rsid="0024d9b5" style:font-size-asian="5.25pt" style:font-weight-asian="bold" style:font-size-complex="6pt" style:font-weight-complex="bold"/>
    </style:style>
    <style:style style:name="P26" style:family="paragraph" style:parent-style-name="Standard_20__28_user_29_">
      <style:paragraph-properties fo:margin-top="0in" fo:margin-bottom="0in" style:contextual-spacing="false" fo:line-height="100%"/>
      <style:text-properties fo:font-size="6pt" officeooo:paragraph-rsid="000181df" style:font-size-asian="5.25pt" style:font-size-complex="6pt"/>
    </style:style>
    <style:style style:name="P27" style:family="paragraph" style:parent-style-name="line">
      <loext:graphic-properties draw:fill="solid" draw:fill-color="#ffffff"/>
      <style:paragraph-properties fo:margin-left="0in" fo:margin-right="0in" fo:margin-top="0in" fo:margin-bottom="0in" style:contextual-spacing="false" style:line-height-at-least="0in" fo:text-align="center" style:justify-single-word="false" fo:text-indent="0in" style:auto-text-indent="false" fo:background-color="#ffffff"/>
      <style:text-properties style:use-window-font-color="true" loext:opacity="0%" fo:font-size="14pt" fo:font-style="normal" officeooo:paragraph-rsid="00384165" style:font-size-asian="14pt" style:font-style-asian="normal" style:font-size-complex="14pt" style:font-style-complex="normal"/>
    </style:style>
    <style:style style:name="P28" style:family="paragraph" style:parent-style-name="line">
      <loext:graphic-properties draw:fill="solid" draw:fill-color="#ffffff"/>
      <style:paragraph-properties fo:margin-top="0in" fo:margin-bottom="0in" style:contextual-spacing="false" style:line-height-at-least="0in" fo:text-align="center" style:justify-single-word="false" fo:background-color="#ffffff"/>
      <style:text-properties officeooo:paragraph-rsid="00384165"/>
    </style:style>
    <style:style style:name="T1" style:family="text">
      <style:text-properties fo:color="#800000" loext:opacity="100%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2" style:family="text">
      <style:text-properties fo:color="#000000" loext:opacity="100%" fo:font-size="14pt" fo:font-weight="normal" style:font-size-asian="14pt" style:font-weight-asian="normal" style:font-size-complex="14pt" style:font-weight-complex="normal"/>
    </style:style>
    <style:style style:name="T3" style:family="text">
      <style:text-properties fo:color="#000000" loext:opacity="100%" style:font-name="Liberation Serif" fo:font-size="16pt" fo:background-color="#ffffff" loext:char-shading-value="0" style:font-size-asian="16pt" style:font-name-complex="Times New Roman1" style:font-size-complex="16pt"/>
    </style:style>
    <style:style style:name="T4" style:family="text">
      <style:text-properties fo:color="#000000" loext:opacity="100%" fo:font-size="8pt" style:font-size-asian="8pt" style:font-size-complex="8pt"/>
    </style:style>
    <style:style style:name="T5" style:family="text">
      <style:text-properties fo:color="#000000" loext:opacity="100%" fo:font-weight="normal" style:font-weight-asian="normal" style:font-weight-complex="normal"/>
    </style:style>
    <style:style style:name="T6" style:family="text">
      <style:text-properties fo:color="#c9211e" loext:opacity="100%" fo:font-size="14pt" fo:font-style="italic" style:font-size-asian="14pt" style:font-style-asian="italic" style:font-size-complex="14pt" style:font-style-complex="italic"/>
    </style:style>
    <style:style style:name="T7" style:family="text">
      <style:text-properties fo:font-weight="normal" style:font-weight-asian="normal" style:font-weight-complex="normal"/>
    </style:style>
    <style:style style:name="T8" style:family="text">
      <style:text-properties officeooo:rsid="00193f6b"/>
    </style:style>
    <style:style style:name="T9" style:family="text">
      <style:text-properties officeooo:rsid="0024d9b5"/>
    </style:style>
    <style:style style:name="T10" style:family="text">
      <style:text-properties officeooo:rsid="002da6c3"/>
    </style:style>
    <style:style style:name="T11" style:family="text">
      <style:text-properties officeooo:rsid="002dc3e3"/>
    </style:style>
    <style:style style:name="T12" style:family="text">
      <style:text-properties officeooo:rsid="002e1172"/>
    </style:style>
    <style:style style:name="T13" style:family="text">
      <style:text-properties fo:font-size="16pt" style:font-size-asian="16pt" style:font-size-complex="16pt"/>
    </style:style>
    <style:style style:name="T14" style:family="text">
      <style:text-properties officeooo:rsid="0039c140"/>
    </style:style>
    <style:style style:name="Sect1" style:family="section">
      <style:section-properties text:dont-balance-text-columns="false" style:editable="false">
        <style:columns fo:column-count="2" fo:column-gap="0.3in">
          <style:column style:rel-width="32767*" fo:start-indent="0in" fo:end-indent="0.15in"/>
          <style:column style:rel-width="32768*" fo:start-indent="0.15in" fo:end-indent="0in"/>
        </style:columns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The <text:span text:style-name="T10">Eighteenth</text:span> Sunday after Trinity</text:p>
      <text:p text:style-name="P20"/>
      <text:p text:style-name="P22">The Old Testament is written in the <text:span text:style-name="T11">eighth</text:span> chapter of the <text:span text:style-name="T11">prophet Amos</text:span>, beginning at the <text:span text:style-name="T11">fourth</text:span> verse.</text:p>
      <text:p text:style-name="P19"/>
      <text:p text:style-name="P5">This passage may be found in the pew <text:span text:style-name="T14">B</text:span>ible on page <text:span text:style-name="T11">1,063</text:span>.</text:p>
      <text:p text:style-name="P21"/>
      <text:p text:style-name="P17">(Pause to allow parishioners to find the page.)</text:p>
      <text:p text:style-name="P17"/>
      <text:section text:style-name="Sect1" text:name="Section4">
        <text:p text:style-name="P13"><text:span text:style-name="text"><text:span text:style-name="T3">Hear this, you who swallow up</text:span></text:span></text:p>
        <text:p text:style-name="P12"><text:span text:style-name="text"><text:span text:style-name="T3"><text:tab/>the needy,</text:span></text:span></text:p>
        <text:p text:style-name="P11"><text:span text:style-name="text"><text:span text:style-name="T3">And make the poor of the land fail,</text:span></text:span></text:p>
        <text:p text:style-name="P11"><text:span text:style-name="text"><text:span text:style-name="T3"/></text:span></text:p>
        <text:p text:style-name="P11"><text:span text:style-name="text"><text:span text:style-name="T3">Saying:</text:span></text:span></text:p>
        <text:p text:style-name="P11"><text:span text:style-name="text"><text:span text:style-name="T3"/></text:span></text:p>
        <text:p text:style-name="P11"><text:span text:style-name="text"><text:span text:style-name="T3">“When will the New Moon be past,</text:span></text:span></text:p>
        <text:p text:style-name="P11"><text:span text:style-name="text"><text:span text:style-name="T3">That we may sell grain?</text:span></text:span></text:p>
        <text:p text:style-name="P11"><text:span text:style-name="text"><text:span text:style-name="T3">And the Sabbath,</text:span></text:span></text:p>
        <text:p text:style-name="P11"><text:span text:style-name="text"><text:span text:style-name="T3">That we may trade wheat?</text:span></text:span></text:p>
        <text:p text:style-name="P12"><text:span text:style-name="text"><text:span text:style-name="T3">Making the ephah small and</text:span></text:span></text:p>
        <text:p text:style-name="P12"><text:span text:style-name="text"><text:span text:style-name="T3"><text:tab/>the shekel large,</text:span></text:span></text:p>
        <text:p text:style-name="P11"><text:span text:style-name="text"><text:span text:style-name="T3">Falsifying the scales by deceit,</text:span></text:span></text:p>
        <text:p text:style-name="P11"><text:span text:style-name="text"><text:span text:style-name="T3">That we may buy the poor for silver,</text:span></text:span></text:p>
        <text:p text:style-name="P11"><text:span text:style-name="text"><text:span text:style-name="T3">And the needy for a pair of sandals—</text:span></text:span></text:p>
        <text:p text:style-name="P11"><text:span text:style-name="text"><text:span text:style-name="T3">Even sell the bad wheat?”</text:span></text:span></text:p>
        <text:p text:style-name="P11"><text:span text:style-name="text"><text:span text:style-name="T3"/></text:span></text:p>
        <text:p text:style-name="P12"><text:span text:style-name="text"><text:span text:style-name="T3">The Lord has sworn by the pride</text:span></text:span></text:p>
        <text:p text:style-name="P12"><text:span text:style-name="text"><text:span text:style-name="T3"><text:tab/>of Jacob:</text:span></text:span></text:p>
        <text:p text:style-name="P12"><text:span text:style-name="text"><text:span text:style-name="T3">“Surely I will never forget any of</text:span></text:span></text:p>
        <text:p text:style-name="P12"><text:span text:style-name="text"><text:span text:style-name="T3"><text:tab/>their works.</text:span></text:span></text:p>
        <text:p text:style-name="P11"><text:span text:style-name="text"><text:span text:style-name="T3">Shall the land not tremble for this,</text:span></text:span></text:p>
        <text:p text:style-name="P11"><text:span text:style-name="text"><text:span text:style-name="T3">And everyone mourn who dwells in it?</text:span></text:span></text:p>
        <text:p text:style-name="P11"><text:span text:style-name="text"><text:span text:style-name="T3">All of it shall swell like the River,</text:span></text:span></text:p>
        <text:p text:style-name="P11"><text:span text:style-name="text"><text:span text:style-name="T3">Heave and subside</text:span></text:span></text:p>
        <text:p text:style-name="P11"><text:span text:style-name="text"><text:span text:style-name="T3">Like the River of Egypt.</text:span></text:span></text:p>
        <text:p text:style-name="P11"><text:span text:style-name="text"><text:span text:style-name="T3"/></text:span></text:p>
        <text:p text:style-name="P11"><text:span text:style-name="text"><text:span text:style-name="T3">“And it shall come to pass in that day,” says the Lord God,</text:span></text:span></text:p>
        <text:p text:style-name="P12"><text:span text:style-name="text"><text:span text:style-name="T3">“That I will make the sun go down</text:span></text:span></text:p>
        <text:p text:style-name="P12"><text:span text:style-name="text"><text:span text:style-name="T3"><text:tab/>at noon,</text:span></text:span></text:p>
        <text:p text:style-name="P12"><text:span text:style-name="text"><text:span text:style-name="T3">And I will darken the earth in</text:span></text:span></text:p>
        <text:p text:style-name="P12"><text:span text:style-name="text"><text:span text:style-name="T3"><text:tab/>broad daylight;</text:span></text:span></text:p>
        <text:p text:style-name="P11"><text:span text:style-name="text"><text:span text:style-name="T3">I will turn your feasts into mourning,</text:span></text:span></text:p>
        <text:p text:style-name="P11"><text:span text:style-name="text"><text:span text:style-name="T3">And all your songs into lamentation;</text:span></text:span></text:p>
        <text:p text:style-name="P11"><text:span text:style-name="text"><text:span text:style-name="T3">I will bring sackcloth on every waist,</text:span></text:span></text:p>
        <text:p text:style-name="P11"><text:span text:style-name="text"><text:span text:style-name="T3">And baldness on every head;</text:span></text:span></text:p>
        <text:p text:style-name="P12"><text:span text:style-name="text"><text:span text:style-name="T3">I will make it like mourning for an</text:span></text:span></text:p>
        <text:p text:style-name="P12"><text:span text:style-name="text"><text:span text:style-name="T3"><text:tab/>only son,</text:span></text:span></text:p>
        <text:p text:style-name="P11"><text:span text:style-name="text"><text:span text:style-name="T3">And its end like a bitter day.</text:span></text:span></text:p>
        <text:p text:style-name="P11"><text:span text:style-name="text"><text:span text:style-name="T3"/></text:span></text:p>
        <text:p text:style-name="P11"><text:span text:style-name="text"><text:span text:style-name="T3">“Behold, the days are coming,” says the Lord God,</text:span></text:span></text:p>
        <text:p text:style-name="P11"><text:span text:style-name="text"><text:span text:style-name="T3">“That I will send a famine on the land,</text:span></text:span></text:p>
        <text:p text:style-name="P11"><text:span text:style-name="text"><text:span text:style-name="T3">Not a famine of bread,</text:span></text:span></text:p>
        <text:p text:style-name="P11"><text:span text:style-name="text"><text:span text:style-name="T3">Nor a thirst for water,</text:span></text:span></text:p>
        <text:p text:style-name="P11"><text:span text:style-name="text"><text:span text:style-name="T3">But of hearing the words of the Lord.</text:span></text:span></text:p>
        <text:p text:style-name="P11"><text:span text:style-name="text"><text:span text:style-name="T3">They shall wander from sea to sea,</text:span></text:span></text:p>
        <text:p text:style-name="P11"><text:span text:style-name="text"><text:span text:style-name="T3">And from north to east;</text:span></text:span></text:p>
        <text:p text:style-name="P11"><text:span text:style-name="text"><text:span text:style-name="T3">They shall run to and fro, seeking the word of the Lord,</text:span></text:span></text:p>
        <text:p text:style-name="P11"><text:span text:style-name="text"><text:span text:style-name="T3">But shall not find it.</text:span></text:span></text:p>
        <text:p text:style-name="P11"><text:span text:style-name="text"><text:span text:style-name="T3"/></text:span></text:p>
      </text:section>
      <text:p text:style-name="P2"><text:span text:style-name="text"><text:span text:style-name="T4"/></text:span></text:p>
      <text:p text:style-name="P3"><text:span text:style-name="text"><text:span text:style-name="T6">(Pause for a count of 5)</text:span></text:span></text:p>
      <text:p text:style-name="P3"><text:span text:style-name="text"><text:span text:style-name="T2">This is the word of the Lord.</text:span></text:span></text:p>
      <text:p text:style-name="P10">The <text:span text:style-name="T10">Eighteenth</text:span> Sunday after Trinity</text:p>
      <text:p text:style-name="P18"/>
      <text:p text:style-name="P4">Psalm <text:span text:style-name="T9">48</text:span></text:p>
      <text:p text:style-name="P4"/>
      <text:p text:style-name="P14">1 <text:s/>GREAT is the Lord, and highly to be praised * in the city of our God, even upon his holy hill.</text:p>
      <text:p text:style-name="P15">2 <text:s/>The hill of Sion is a fair place, and the joy of the whole earth; * upon the north side lieth the city of the great King: God is well known in her palaces as a sure refuge.</text:p>
      <text:p text:style-name="P15">3 <text:s/>For lo, the kings of the earth * were gathered, and gone by together.</text:p>
      <text:p text:style-name="P15">4 <text:s/>They marvelled to see such things; * they were astonished, and suddenly cast down.</text:p>
      <text:p text:style-name="P15">5 <text:s/>Fear came there upon them; and sorrow, * as upon a woman in her travail.</text:p>
      <text:p text:style-name="P15">6 <text:s/>Thou dost break the ships of the sea * through the east-wind.</text:p>
      <text:p text:style-name="P15">7 <text:s/>Like as we have heard, so have we seen in the city of the Lord of hosts, in the city of our God; * God upholdeth the same for ever.</text:p>
      <text:p text:style-name="P15">8 <text:s/>We wait for thy loving-kindness, O God, * in the midst of thy temple.</text:p>
      <text:p text:style-name="P15">9 <text:s/>O God, according to thy Name, so is thy praise unto the world’s end; * thy right hand is full of righteousness.</text:p>
      <text:p text:style-name="P15">10 <text:s/>Let the mount Sion rejoice, and the daughters of Judah be glad, * because of thy judgments.</text:p>
      <text:p text:style-name="P15">11 <text:s/>Walk about Sion, and go round about her; * and tell the towers thereof.</text:p>
      <text:p text:style-name="P15">12 <text:s/>Mark well her bulwarks, consider her palaces, * that ye may tell them that come after.</text:p>
      <text:p text:style-name="P15">13 <text:s/>For this God is our God for ever and ever: * he shall be our guide unto death.</text:p>
      <text:p text:style-name="P7"><text:span text:style-name="text"><text:span text:style-name="T1">Glory be…</text:span></text:span></text:p>
      <text:p text:style-name="P23">The <text:span text:style-name="T10">Eighteenth</text:span> Sunday after Trinity</text:p>
      <text:p text:style-name="P25"/>
      <text:p text:style-name="P1"><text:span text:style-name="T8">T</text:span>he Epistle is written in the <text:span text:style-name="T12">first</text:span> chapter of St. Paul's <text:span text:style-name="T12">first</text:span> Epistle to the <text:span text:style-name="T12">Corinth</text:span>ians, beginning at the <text:span text:style-name="T12">fourt</text:span>h verse.</text:p>
      <text:p text:style-name="P26"/>
      <text:p text:style-name="P1">This passage may be found in the Book of Common Prayer on page 2<text:span text:style-name="T9">14</text:span>.</text:p>
      <text:p text:style-name="P26"/>
      <text:p text:style-name="P24">(Pause to allow parishioners to find the page.)</text:p>
      <text:p text:style-name="P8"/>
      <text:section text:style-name="Sect1" text:name="Section1">
        <text:p text:style-name="P6">I THANK my God always on your behalf, for the grace of God which is given you by Jesus Christ; that in every thing ye are enriched by him, in all utterance, and in all knowledge; even as the testimony of Christ was confirmed in you: so that ye come behind in no gift; waiting for the coming of our Lord Jesus Christ: who shall also confirm you unto the end, that ye may be blameless in the day of our Lord Jesus Christ.</text:p>
      </text:section>
      <text:p text:style-name="P9"/>
      <text:p text:style-name="P28"><text:span text:style-name="text"><text:span text:style-name="T6">(Pause for a count of 5)</text:span></text:span></text:p>
      <text:p text:style-name="P27"><text:span text:style-name="text"><text:span text:style-name="T5">This is the word of the Lord.</text:span>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erif1" svg:font-family="'Liberation Serif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lr-tb"/>
      <style:text-properties style:use-window-font-color="true" loext:opacity="0%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next-style-name="Text_20_body_20__28_user_29_" style:default-outline-level="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roman" style:font-pitch="variable" fo:font-size="14pt" style:font-size-asian="14pt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972in" style:contextual-spacing="false" fo:line-height="115%"/>
    </style:style>
    <style:style style:name="List" style:family="paragraph" style:default-outline-level="" style:class="list"/>
    <style:style style:name="Caption" style:family="paragraph" style:parent-style-name="Standard" style:default-outline-level="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default-outline-level="" style:class="index">
      <style:paragraph-properties text:number-lines="false" text:line-number="0"/>
    </style:style>
    <style:style style:name="Heading_20_3" style:display-name="Heading 3" style:family="paragraph" style:parent-style-name="Heading" style:next-style-name="Text_20_body_20__28_user_29_" style:default-outline-level="3" style:list-style-name="" style:class="text">
      <style:text-properties style:font-name="Liberation Serif1" fo:font-family="'Liberation Serif'" style:font-family-generic="swiss" style:font-pitch="variable" fo:font-weight="bold" style:font-weight-asian="bold" style:font-weight-complex="bold"/>
    </style:style>
    <style:style style:name="Heading_20_4" style:display-name="Heading 4" style:family="paragraph" style:parent-style-name="Heading" style:next-style-name="Text_20_body_20__28_user_29_" style:default-outline-level="4" style:list-style-name="" style:class="text">
      <style:text-properties style:font-name="Liberation Serif1" fo:font-family="'Liberation Serif'" style:font-family-generic="swiss" style:font-pitch="variable" fo:font-size="12pt" fo:font-weight="bold" style:font-size-asian="12pt" style:font-weight-asian="bold" style:font-size-complex="12pt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835in" style:contextual-spacing="false"/>
    </style:style>
    <style:style style:name="caption" style:family="paragraph" style:parent-style-name="Standard_20__28_user_29_" style:default-outline-level="">
      <style:paragraph-properties fo:margin-top="0.0835in" fo:margin-bottom="0.0835in" style:contextual-spacing="false" text:number-lines="false" text:line-number="0"/>
      <style:text-properties fo:font-style="italic" style:font-style-asian="italic" style:font-style-complex="italic"/>
    </style:style>
    <style:style style:name="Table_20_Contents" style:display-name="Table Contents" style:family="paragraph" style:parent-style-name="Standard_20__28_user_29_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Quotations" style:family="paragraph" style:parent-style-name="Standard_20__28_user_29_" style:default-outline-level="" style:class="html">
      <style:paragraph-properties fo:margin-left="0.3937in" fo:margin-right="0.3937in" fo:margin-top="0in" fo:margin-bottom="0.1965in" style:contextual-spacing="false" fo:text-indent="0in" style:auto-text-indent="false"/>
    </style:style>
    <style:style style:name="Horizontal_20_Line" style:display-name="Horizontal Line" style:family="paragraph" style:parent-style-name="Standard_20__28_user_29_" style:next-style-name="Text_20_body_20__28_user_29_" style:default-outline-level="" style:class="html">
      <style:paragraph-properties fo:margin-top="0in" fo:margin-bottom="0.1965in" style:contextual-spacing="false" text:number-lines="false" text:line-number="0"/>
      <style:text-properties fo:font-size="6pt" style:font-size-asian="6pt" style:font-size-complex="6pt"/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line" style:family="paragraph" style:parent-style-name="Standard" style:default-outline-level="">
      <style:paragraph-properties fo:margin-top="0.1945in" fo:margin-bottom="0.1945in" style:contextual-spacing="false" fo:orphans="2" fo:widows="2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 fo:hyphenate="tru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Emphasis" style:family="text">
      <style:text-properties fo:font-style="italic" style:font-style-asian="italic" style:font-style-complex="italic"/>
    </style:style>
    <style:style style:name="Internet_20_link_20__28_user_29_" style:display-name="Internet link (user)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alloon_20_Text_20_Char" style:display-name="Balloon Text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text" style:family="text" style:parent-style-name="Default_20_Paragraph_20_Font"/>
    <style:style style:name="indent-1-breaks" style:family="text" style:parent-style-name="Default_20_Paragraph_20_Fon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5in" fo:margin-bottom="0.5in" fo:margin-left="0.5in" fo:margin-right="0.5in" style:writing-mode="lr-tb" style:layout-grid-color="#c0c0c0" style:layout-grid-lines="13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9-09-12T22:58:03.855647420</meta:creation-date>
    <meta:initial-creator>Figueroa Andrew</meta:initial-creator>
    <dc:language>en-US</dc:language>
    <meta:editing-cycles>5</meta:editing-cycles>
    <meta:editing-duration>PT17M40S</meta:editing-duration>
    <meta:generator>LibreOffice/7.1.5.2$Linux_X86_64 LibreOffice_project/10$Build-2</meta:generator>
    <dc:date>2021-10-04T13:48:37.732702294</dc:date>
    <dc:creator>Figueroa Andrew</dc:creator>
    <meta:document-statistic meta:table-count="0" meta:image-count="0" meta:object-count="0" meta:page-count="3" meta:paragraph-count="73" meta:word-count="726" meta:character-count="3573" meta:non-whitespace-character-count="2900"/>
  </office:meta>
</office:document-meta>
</file>